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b94f58456294e814b2359bb6419eec3.jpg"/>
  <manifest:file-entry manifest:media-type="image/jpeg" manifest:full-path="Pictures/ccea717e768e8a77ba5cc0e781d85994.jpg"/>
  <manifest:file-entry manifest:media-type="image/jpeg" manifest:full-path="Pictures/63cfd892b49586b8d8ef5f7abf64224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_audio_with_nvidia_shadowplay"/><text:bookmark-start text:name="__RefHeading___windows_audio_with_nvidia_shadowplay_1"/><text:bookmark-start text:name="windows_audio_with_nvidia_shadowplay"/>Windows Audio with nVidia ShadowPlay<text:bookmark-end text:name="__RefHeading___windows_audio_with_nvidia_shadowplay_1"/><text:bookmark-end text:name="windows_audio_with_nvidia_shadowplay"/></text:h>
      <text:p text:style-name="Horizontal_20_Line"/>
      <text:p text:style-name="Text_20_body">nVidia ShadowPlay is a fantastic piece of software shipped with nVidia graphics cards that allows the recording of the screen. A user can record either their desktop, great for tutorial videos, or they can record their gameplay, nice for YouTube videos. ShadowPlay is so efficient that it only adds around 2% to the processor overhead on modern PCs.
<text:line-break/>
<text:line-break/>
While ShadowPlay is very good, there is one thing that annoys me with my videos, and that is the audio. I love recording my games, but don't want my chatter, or the chatter of others in them (unless I choose). To resolve this I have decided to use two audio devices on my computer, via a mixer. However I keep forgetting the settings, so I am documenting them here.
<text:line-break/>
<text:line-break/></text:p>
      <text:h text:style-name="Heading_20_3" text:outline-level="3"><text:bookmark-start text:name="__RefHeading___hardware_2"/><text:bookmark-start text:name="hardware"/>Hardware<text:bookmark-end text:name="__RefHeading___hardware_2"/><text:bookmark-end text:name="hardware"/></text:h>
      <text:p text:style-name="Text_20_body"><text:line-break/>
The hardware for this is quite simple, I am using the the following:</text:p>
      <text:list text:style-name="List_20_1" text:continue-numbering="false">
        <text:list-item>
          <text:p text:style-name="List_20_1_Content_First"> OnBoard Soundcard</text:p>
        </text:list-item>
        <text:list-item>
          <text:p text:style-name="List_20_1_Content"> USB Mixer</text:p>
        </text:list-item>
        <text:list-item>
          <text:p text:style-name="List_20_1_Content_Last"> TurtleBeach Headset</text:p>
        </text:list-item>
      </text:list>
      <text:p text:style-name="Text_20_body"><draw:frame draw:style-name="media" draw:name="0" text:anchor-type="as-char" draw:z-index="0" svg:width="13.229166666667cm" svg:height="10.729646697389cm"><draw:image xlink:href="Pictures/db94f58456294e814b2359bb6419eec3.jpg" xlink:type="simple" xlink:show="embed" xlink:actuate="onLoad"/></draw:frame>
<text:line-break/>
The USB Mixer is connected to the PC via USB, the USB supplies Power, and the Mixer is also a Windows USB Audio Device (so works as a soundcard in it's own right).
<text:line-break/>
<text:line-break/>
The Onboard Soundcard output is fed in to the USB Mixer 2-Track input.
<text:line-break/>
<text:line-break/>
The Speakers and Headpohnes are connected so that I can switch between listening to my headset, or on a set of speakers.
<text:line-break/>
<text:line-break/></text:p>
      <text:p text:style-name="Horizontal_20_Line"/>
      <text:h text:style-name="Heading_20_3" text:outline-level="3"><text:bookmark-start text:name="__RefHeading___software_settings_3"/><text:bookmark-start text:name="software_settings"/>Software Settings<text:bookmark-end text:name="__RefHeading___software_settings_3"/><text:bookmark-end text:name="software_settings"/></text:h>
      <text:p text:style-name="Text_20_body"><text:line-break/>
This is the more tricky part. We need to force Windows and Shadowplay to route the audio where we want it. First setup the Windows Sound settings.
<text:line-break/>
<text:line-break/>
<draw:frame draw:style-name="media" draw:name=":windowsaudio002.jpg?300 Legend" text:anchor-type="as-char" draw:z-index="0" svg:width="7.9375cm" style:rel-width="100%"><draw:text-box><text:p text:style-name="legendcenter"><draw:frame draw:style-name="media" draw:name=":windowsaudio002.jpg?300" text:anchor-type="as-char" draw:z-index="1" svg:width="7.9375cm" style:rel-width="100%" svg:height="9.02890625cm" style:rel-height="scale"><draw:image xlink:href="Pictures/ccea717e768e8a77ba5cc0e781d85994.jpg" xlink:type="simple" xlink:show="embed" xlink:actuate="onLoad"/></draw:frame>:windowsaudio002.jpg?300</text:p></draw:text-box></draw:frame>
<text:line-break/></text:p>
      <text:p text:style-name="Text_20_body"><draw:frame draw:style-name="media" draw:name="2" text:anchor-type="as-char" draw:z-index="2" svg:width="7.9375cm" style:rel-width="100%" svg:height="9.02890625cm" style:rel-height="scale"><draw:image xlink:href="Pictures/63cfd892b49586b8d8ef5f7abf64224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9:33</meta:creation-date>
    <dc:creator>Generated</dc:creator>
    <dc:date>2026-08-19T23::19:33</dc:date>
    <dc:language>en-US</dc:language>
    <meta:editing-cycles>1</meta:editing-cycles>
    <meta:editing-duration>PT0S</meta:editing-duration>
    <dc:title>windows_audio_with_nvidia_shadowplay</dc:title>
  </office:meta>
</office:document-meta>
</file>