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use_watch_for_repetitive_command_line_actions"/><text:bookmark-start text:name="__RefHeading___finding_files_1"/><text:bookmark-start text:name="finding_files"/>Finding Files<text:bookmark-end text:name="__RefHeading___finding_files_1"/><text:bookmark-end text:name="finding_files"/></text:h>
      <text:p text:style-name="Text_20_body"><text:span text:style-name="">Apr 2021</text:span>
<text:line-break/>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Horizontal_20_Line"/>
      <text:p text:style-name="Text_20_body">When you perform an action from the command line, it gets executed just once. So if you type <text:span text:style-name="">Date</text:span>, you will see the current time and date at the execution time of the command. But sometimes it is very useful if you are looking for a change to have your command line executed many times, and this can be achieved with a command called <text:span text:style-name="">Watch</text:span>.
<text:line-break/>
<text:line-break/></text:p>
      <text:p text:style-name="Horizontal_20_Line"/>
      <text:h text:style-name="Heading_20_3" text:outline-level="3"><text:bookmark-start text:name="__RefHeading___using_watch_3"/><text:bookmark-start text:name="using_watch"/>Using Watch<text:bookmark-end text:name="__RefHeading___using_watch_3"/><text:bookmark-end text:name="using_watch"/></text:h>
      <text:p text:style-name="Text_20_body">Using <text:span text:style-name="">Watch</text:span> is very simple, but first lets look at a simple command line example.
<text:line-break/>
<text:line-break/>
Lets say I want to see some PODs coming up in Kubernetes, I have to use the following command:
<text:line-break/>
<text:line-break/></text:p>
      <text:p text:style-name="Preformatted_20_Text"><text:s text:c="2"/>kubectl -n mediakind get pods |grep stream-processor</text:p>
      <text:p text:style-name="Text_20_body"><text:line-break/>
And as an example, this will give me a single output like so.
<text:line-break/></text:p>
      <text:p text:style-name="Preformatted_20_Text">mux-bckp-1-stream-processor-mux-65c46756b5-4kvcz<text:s text:c="15"/>3/5<text:s text:c="5"/>Running<text:line-break/>mux-main-1-stream-processor-mux-7879d98786-nkphj<text:s text:c="15"/>2/5<text:s text:c="5"/>Running<text:line-break/>stream-processor-config-656fd6d7f4-4wvw4<text:s text:c="23"/>1/1<text:s text:c="5"/>Running<text:line-break/>stream-processor-simulcrypt-bckp-6d5c94954d-7kp52<text:s text:c="14"/>1/3<text:s text:c="5"/>Running<text:line-break/>stream-processor-simulcrypt-main-6f8bd6845b-8lc6g<text:s text:c="14"/>3/3<text:s text:c="5"/>Running<text:line-break/>stream-processor-statmux-bckp-75dc49984-sc9ft<text:s text:c="18"/>1/3<text:s text:c="5"/>Running<text:line-break/>stream-processor-statmux-main-6d9659dbc6-8nhfv<text:s text:c="17"/>3/3<text:s text:c="5"/>Running<text:line-break/>stream-processor-ui-connector-789b688bc5-fg6x7<text:s text:c="17"/>1/1<text:s text:c="5"/>Running</text:p>
      <text:p text:style-name="Text_20_body">I can see some of my PODs are up, but not all of them, so I have to keep running this command over and over. Watch will do this for me, and to do this I can put my original command in quotes, and use Watch at the start.
<text:line-break/>
<text:line-break/></text:p>
      <text:p text:style-name="Preformatted_20_Text"><text:s text:c="2"/>watch "kubectl -n mediakind get pods |grep stream-processor"</text:p>
      <text:p text:style-name="Text_20_body"><text:line-break/>
Now I will see something similar to the following, and it will automatically refresh every 2 seconds.
<text:line-break/></text:p>
      <text:p text:style-name="Preformatted_20_Text">Every 2.0s: kubectl -n mediakind get pods |grep stream-processor<text:s text:c="24"/>Wed Apr 21 17:40:43 2021<text:line-break/><text:line-break/>mux-bckp-1-stream-processor-mux-65c46756b5-4kvcz<text:s text:c="15"/>5/5<text:s text:c="5"/>Running<text:line-break/>mux-main-1-stream-processor-mux-7879d98786-nkphj<text:s text:c="15"/>5/5<text:s text:c="5"/>Running<text:line-break/>stream-processor-config-656fd6d7f4-4wvw4<text:s text:c="23"/>1/1<text:s text:c="5"/>Running<text:line-break/>stream-processor-simulcrypt-bckp-6d5c94954d-7kp52<text:s text:c="14"/>3/3<text:s text:c="5"/>Running<text:line-break/>stream-processor-simulcrypt-main-6f8bd6845b-8lc6g<text:s text:c="14"/>3/3<text:s text:c="5"/>Running<text:line-break/>stream-processor-statmux-bckp-75dc49984-sc9ft<text:s text:c="18"/>3/3<text:s text:c="5"/>Running<text:line-break/>stream-processor-statmux-main-6d9659dbc6-8nhfv<text:s text:c="17"/>3/3<text:s text:c="5"/>Running<text:line-break/>stream-processor-ui-connector-789b688bc5-fg6x7<text:s text:c="17"/>1/1<text:s text:c="5"/>Running</text:p>
      <text:p text:style-name="Text_20_body"><text:line-break/>
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1:18</meta:creation-date>
    <dc:creator>Generated</dc:creator>
    <dc:date>2026-08-19T22::31:18</dc:date>
    <dc:language>en-US</dc:language>
    <meta:editing-cycles>1</meta:editing-cycles>
    <meta:editing-duration>PT0S</meta:editing-duration>
    <dc:title>wiki:use_watch_for_repetitive_command_line_actions</dc:title>
  </office:meta>
</office:document-meta>
</file>