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_curl_as_wget_replacement"/><text:bookmark-start text:name="__RefHeading___use_curl_as_wget_replacement_1"/><text:bookmark-start text:name="use_curl_as_wget_replacement"/>Use Curl as wget Replacement<text:bookmark-end text:name="__RefHeading___use_curl_as_wget_replacement_1"/><text:bookmark-end text:name="use_curl_as_wget_replacement"/></text:h>
      <text:p text:style-name="Text_20_body"><text:span text:style-name="">Jan 2017</text:span>
<text:line-break/></text:p>
      <text:p text:style-name="Horizontal_20_Line"/>
      <text:p text:style-name="Text_20_body">By default, <text:span text:style-name="">wget</text:span> is not installed on the MFEL. Even updating repositories (using EPEL) will not enable <text:span text:style-name="">wget</text:span> installation. To overcome this you can use &lt;&gt;curl&lt;/color&gt; as a drop in replacement for <text:span text:style-name="">wget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4</meta:creation-date>
    <dc:creator>Generated</dc:creator>
    <dc:date>2026-08-19T22::31:14</dc:date>
    <dc:language>en-US</dc:language>
    <meta:editing-cycles>1</meta:editing-cycles>
    <meta:editing-duration>PT0S</meta:editing-duration>
    <dc:title>wiki:use_curl_as_wget_replacement</dc:title>
  </office:meta>
</office:document-meta>
</file>