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creen"/><text:bookmark-start text:name="__RefHeading___linux_screen_1"/><text:bookmark-start text:name="linux_screen"/>Linux Screen<text:bookmark-end text:name="__RefHeading___linux_screen_1"/><text:bookmark-end text:name="linux_screen"/></text:h>
      <text:p text:style-name="Text_20_body"><text:span text:style-name="">Apr 2020</text:span>
<text:line-break/>
<text:line-break/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When using Linux via SSH, if you get disconnected then you cannot rejoin that session. So if you were doing something like downloading a large file, then you can not reconnect to see the progress (the download would have stopped anyway once you disconnected).
<text:line-break/>
<text:line-break/>
This guide is based around <text:span text:style-name="">CentOS7</text:span> (or RedHat).
<text:line-break/>
<text:line-break/>
<text:span text:style-name="">Screen</text:span> is a 'Terminal Multiplexer' which means you can start <text:span text:style-name="">Screen</text:span> and then open terminal windows. These windows will stay open if you disconnect and you can reconnect with them when you next join.
<text:line-break/>
<text:line-break/></text:p>
      <text:p text:style-name="Horizontal_20_Line"/>
      <text:h text:style-name="Heading_20_3" text:outline-level="3"><text:bookmark-start text:name="__RefHeading___check_for_screen_3"/><text:bookmark-start text:name="check_for_screen"/>Check for Screen<text:bookmark-end text:name="__RefHeading___check_for_screen_3"/><text:bookmark-end text:name="check_for_screen"/></text:h>
      <text:p text:style-name="Text_20_body"><text:line-break/>
Sounds great, do I have <text:span text:style-name="">Screen?</text:span>
<text:line-break/>
<text:line-break/>
From a terminal in Linux, enter the following:
<text:line-break/></text:p>
      <text:p text:style-name="Preformatted_20_Text"><text:s text:c="2"/>screen --version</text:p>
      <text:p text:style-name="Text_20_body">If you see a version number in the format <text:span text:style-name="">Screen version 4.01.00devel (GNU) 2-May-06</text:span>, you are good to go, check out the section Using Screen. if you see the message <text:span text:style-name="">screen: command not found</text:span> then you will need to install <text:span text:style-name="">screen</text:span>.
<text:line-break/>
<text:line-break/></text:p>
      <text:p text:style-name="Horizontal_20_Line"/>
      <text:h text:style-name="Heading_20_3" text:outline-level="3"><text:bookmark-start text:name="__RefHeading___installing_screen_4"/><text:bookmark-start text:name="installing_screen"/>Installing Screen<text:bookmark-end text:name="__RefHeading___installing_screen_4"/><text:bookmark-end text:name="installing_screen"/></text:h>
      <text:p text:style-name="Text_20_body"><text:line-break/>
To install screen, open a terminal window and use the following command:
<text:line-break/></text:p>
      <text:p text:style-name="Preformatted_20_Text"><text:s text:c="2"/>sudo yum install screen -y</text:p>
      <text:p text:style-name="Text_20_body"><text:line-break/>
You will see something very similar to the following:</text:p>
      <text:p text:style-name="Preformatted_20_Text">sudo yum install screen -y<text:line-break/>Loaded plugins: fastestmirror<text:line-break/>Determining fastest mirrors<text:line-break/>epel/x86_64/metalink<text:s text:c="101"/>| 8.3 kB<text:s text:c="2"/>00:00:00<text:line-break/> * base: centos.mirroring.pulsant.co.uk<text:line-break/> * epel: ftp.nluug.nl<text:line-break/> * extras: mirror.mhd.uk.as44574.net<text:line-break/> * updates: mirror.vorboss.net<text:line-break/>base<text:s text:c="117"/>| 3.6 kB<text:s text:c="2"/>00:00:00<text:line-break/>epel<text:s text:c="117"/>| 4.7 kB<text:s text:c="2"/>00:00:00<text:line-break/>extras<text:s text:c="115"/>| 2.9 kB<text:s text:c="2"/>00:00:00<text:line-break/>updates<text:s text:c="114"/>| 2.9 kB<text:s text:c="2"/>00:00:00<text:line-break/>(1/7): base/7/x86_64/group_gz<text:s text:c="92"/>| 153 kB<text:s text:c="2"/>00:00:00<text:line-break/>(2/7): extras/7/x86_64/primary_db<text:s text:c="88"/>| 190 kB<text:s text:c="2"/>00:00:00<text:line-break/>(3/7): updates/7/x86_64/primary_db<text:s text:c="87"/>| 120 kB<text:s text:c="2"/>00:00:00<text:line-break/>(4/7): epel/x86_64/updateinfo<text:s text:c="92"/>| 1.0 MB<text:s text:c="2"/>00:00:00<text:line-break/>(5/7): epel/x86_64/group_gz<text:s text:c="94"/>|<text:s text:c="2"/>95 kB<text:s text:c="2"/>00:00:00<text:line-break/>(6/7): base/7/x86_64/primary_db<text:s text:c="90"/>| 6.1 MB<text:s text:c="2"/>00:00:01<text:line-break/>(7/7): epel/x86_64/primary_db<text:s text:c="92"/>| 6.8 MB<text:s text:c="2"/>00:00:02<text:line-break/>Resolving Dependencies<text:line-break/>--&gt; Running transaction check<text:line-break/>---&gt; Package screen.x86_64 0:4.1.0-0.25.20120314git3c2946.el7 will be installed<text:line-break/>--&gt; Finished Dependency Resolution<text:line-break/><text:line-break/>Dependencies Resolved<text:line-break/><text:line-break/>================================================================================================================================================<text:line-break/> Package<text:s text:c="21"/>Arch<text:s text:c="24"/>Version<text:s text:c="48"/>Repository<text:s text:c="17"/>Size<text:line-break/>================================================================================================================================================<text:line-break/>Installing:<text:line-break/> screen<text:s text:c="22"/>x86_64<text:s text:c="22"/>4.1.0-0.25.20120314git3c2946.el7<text:s text:c="23"/>base<text:s text:c="22"/>552 k<text:line-break/><text:line-break/>Transaction Summary<text:line-break/>================================================================================================================================================<text:line-break/>Install<text:s text:c="2"/>1 Package<text:line-break/><text:line-break/>Total download size: 552 k<text:line-break/>Installed size: 914 k<text:line-break/>Downloading packages:<text:line-break/>screen-4.1.0-0.25.20120314git3c2946.el7.x86_64.rpm<text:s text:c="71"/>| 552 kB<text:s text:c="2"/>00:00:00<text:line-break/>Running transaction check<text:line-break/>Running transaction test<text:line-break/>Transaction test succeeded<text:line-break/>Running transaction<text:line-break/><text:s text:c="2"/>Installing : screen-4.1.0-0.25.20120314git3c2946.el7.x86_64<text:s text:c="79"/>1/1<text:line-break/><text:s text:c="2"/>Verifying<text:s text:c="2"/>: screen-4.1.0-0.25.20120314git3c2946.el7.x86_64<text:s text:c="79"/>1/1<text:line-break/><text:line-break/>Installed:<text:line-break/><text:s text:c="2"/>screen.x86_64 0:4.1.0-0.25.20120314git3c2946.el7<text:line-break/><text:line-break/>Complete!</text:p>
      <text:p text:style-name="Text_20_body"><text:line-break/></text:p>
      <text:p text:style-name="Horizontal_20_Line"/>
      <text:h text:style-name="Heading_20_3" text:outline-level="3"><text:bookmark-start text:name="__RefHeading___using_screen_5"/><text:bookmark-start text:name="using_screen"/>Using Screen<text:bookmark-end text:name="__RefHeading___using_screen_5"/><text:bookmark-end text:name="using_screen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20</meta:creation-date>
    <dc:creator>Generated</dc:creator>
    <dc:date>2026-08-19T23::18:20</dc:date>
    <dc:language>en-US</dc:language>
    <meta:editing-cycles>1</meta:editing-cycles>
    <meta:editing-duration>PT0S</meta:editing-duration>
    <dc:title>wiki:screen</dc:title>
  </office:meta>
</office:document-meta>
</file>