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6cbe7a6df369c72cef11439e92426e.jpg"/>
  <manifest:file-entry manifest:media-type="image/jpeg" manifest:full-path="Pictures/a2e8a01b720a0099c49c1cf600b40092.jpg"/>
  <manifest:file-entry manifest:media-type="image/jpeg" manifest:full-path="Pictures/e89be9d1f69559a4f6a2dd6bccdaf0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rpihardware"/><text:bookmark-start text:name="__RefHeading___raspberry_pi_3_zero_1"/><text:bookmark-start text:name="raspberry_pi_3_zero"/>Raspberry Pi 3 / Zero<text:bookmark-end text:name="__RefHeading___raspberry_pi_3_zero_1"/><text:bookmark-end text:name="raspberry_pi_3_zero"/></text:h>
      <text:p text:style-name="Text_20_body">These pages contain information about the Raspberry Pi 3 and Zero (and other models as they come along). Information about accessories will be posted in a different section.</text:p>
      <text:h text:style-name="Heading_20_2" text:outline-level="2"><text:bookmark-start text:name="__RefHeading___way_gpio_header_2"/><text:bookmark-start text:name="way_gpio_header"/>40 Way GPIO Header<text:bookmark-end text:name="__RefHeading___way_gpio_header_2"/><text:bookmark-end text:name="way_gpio_header"/></text:h>
      <text:p text:style-name="Text_20_body"><text:line-break/>
<draw:frame draw:style-name="media" draw:name="0" text:anchor-type="as-char" draw:z-index="0" svg:width="5.2916666666667cm" style:rel-width="100%" svg:height="3.8296513795675cm" style:rel-height="scale"><draw:image xlink:href="Pictures/f66cbe7a6df369c72cef11439e92426e.jpg" xlink:type="simple" xlink:show="embed" xlink:actuate="onLoad"/></draw:frame>
<text:line-break/>
This header is common to the Raspberry Pi 3 and Zero (The R-Pi one only had a 24 pin header)
<text:line-break/>
<text:line-break/></text:p>
      <text:h text:style-name="Heading_20_2" text:outline-level="2"><text:bookmark-start text:name="__RefHeading___raspberry_pi_3_3"/><text:bookmark-start text:name="raspberry_pi_3"/>Raspberry Pi 3<text:bookmark-end text:name="__RefHeading___raspberry_pi_3_3"/><text:bookmark-end text:name="raspberry_pi_3"/></text:h>
      <text:p text:style-name="Text_20_body"><text:line-break/>
<draw:frame draw:style-name="media" draw:name="1" text:anchor-type="as-char" draw:z-index="1" svg:width="5.2916666666667cm" style:rel-width="100%" svg:height="3.5807858376511cm" style:rel-height="scale"><draw:image xlink:href="Pictures/a2e8a01b720a0099c49c1cf600b40092.jpg" xlink:type="simple" xlink:show="embed" xlink:actuate="onLoad"/></draw:frame>
<text:line-break/>
<text:line-break/></text:p>
      <text:h text:style-name="Heading_20_2" text:outline-level="2"><text:bookmark-start text:name="__RefHeading___raspberry_pi_zero_4"/><text:bookmark-start text:name="raspberry_pi_zero"/>Raspberry Pi Zero<text:bookmark-end text:name="__RefHeading___raspberry_pi_zero_4"/><text:bookmark-end text:name="raspberry_pi_zero"/></text:h>
      <text:p text:style-name="Text_20_body"><text:line-break/>
<draw:frame draw:style-name="media" draw:name="2" text:anchor-type="as-char" draw:z-index="2" svg:width="5.2916666666667cm" style:rel-width="100%" svg:height="2.5521838874985cm" style:rel-height="scale"><draw:image xlink:href="Pictures/e89be9d1f69559a4f6a2dd6bccdaf0e4.jpg" xlink:type="simple" xlink:show="embed" xlink:actuate="onLoad"/></draw:frame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22:45</meta:creation-date>
    <dc:creator>Generated</dc:creator>
    <dc:date>2026-08-19T20::22:45</dc:date>
    <dc:language>en-US</dc:language>
    <meta:editing-cycles>1</meta:editing-cycles>
    <meta:editing-duration>PT0S</meta:editing-duration>
    <dc:title>wiki:rpihardware</dc:title>
  </office:meta>
</office:document-meta>
</file>