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00c13ce4d48b2f82912c929a07a541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lftp"/><text:bookmark-start text:name="__RefHeading___lftp_1"/><text:bookmark-start text:name="lftp"/>LFTP<text:bookmark-end text:name="__RefHeading___lftp_1"/><text:bookmark-end text:name="lftp"/></text:h>
      <text:p text:style-name="Text_20_body"><text:span text:style-name="">Apr 2020</text:span>
<text:line-break/>
<text:line-break/>
<text:line-break/></text:p>
      <text:h text:style-name="Heading_20_3" text:outline-level="3"><text:bookmark-start text:name="__RefHeading___overview_2"/><text:bookmark-start text:name="overview"/>Overview<text:bookmark-end text:name="__RefHeading___overview_2"/><text:bookmark-end text:name="overview"/></text:h>
      <text:p text:style-name="Horizontal_20_Line"/>
      <text:p text:style-name="Text_20_body">This is less about LFTP and more about an issue I was trying to resolve. I had just setup an Encoding on Demand server on a G8. I copied a couple of files to the /var/sources location, which is on the 220GB partition (G8 by default have a 240Gb SSD).
<text:line-break/>
<text:line-break/>
<draw:frame draw:style-name="mediacenter" draw:name="0" text:anchor-type="paragraph" draw:z-index="0" svg:width="23.8125cm" style:rel-width="100%" svg:height="4.5645674300254cm" style:rel-height="scale"><draw:image xlink:href="Pictures/f00c13ce4d48b2f82912c929a07a5416.png" xlink:type="simple" xlink:show="embed" xlink:actuate="onLoad"/></draw:frame>
<text:line-break/>
<text:line-break/>
These two files were around 4GB and 15GB respectively. I had no issues with copying these files. I copied them from a local machine (Windows 10) using MobaXterm (which I believe uses sFTP when drag and drop file copying is used).
<text:line-break/>
<text:line-break/>
However, the third file was 90GB, and every time it got to 71% it failed. And during the third attempt, I noticed that the /opt partition was filling up, and its only 66GB in size. So for some reason, the files were being copied (or cached) before going to the final destination partition.
<text:line-break/>
<text:line-break/>
Long story short, I needed a way to get the files directly on to my desired partition.
<text:line-break/>
<text:line-break/></text:p>
      <text:p text:style-name="Horizontal_20_Line"/>
      <text:h text:style-name="Heading_20_3" text:outline-level="3"><text:bookmark-start text:name="__RefHeading___lftp_3"/><text:bookmark-start text:name="lftp1"/>LFTP<text:bookmark-end text:name="__RefHeading___lftp_3"/><text:bookmark-end text:name="lftp1"/></text:h>
      <text:p text:style-name="Text_20_body"><text:line-break/>
<text:line-break/>
LFTP is an FTP client for Linux that supports ftp, http, sftp, fish, torrent etc. I used LFTP because just installing FTP on CentOS7 (yum install FTP) installs an FTP client that the customers FTP server did not like.
<text:line-break/>
<text:line-break/>
<text:span text:style-name="Strong_20_Emphasis">Installing LFTP</text:span>
<text:line-break/>
<text:line-break/>
To install just use: <text:span text:style-name="">sudo yum install lftp -y</text:span>
<text:line-break/>
<text:line-break/></text:p>
      <text:h text:style-name="Heading_20_3" text:outline-level="3"><text:bookmark-start text:name="__RefHeading___using_lftp_4"/><text:bookmark-start text:name="using_lftp"/>Using LFTP<text:bookmark-end text:name="__RefHeading___using_lftp_4"/><text:bookmark-end text:name="using_lftp"/></text:h>
      <text:p text:style-name="Text_20_body"><text:line-break/>
To connect to an FTP server use: <text:span text:style-name="">lftp username@ftp.server</text:span> (you will then be prompted for a password)
<text:line-break/>
<text:line-break/>
I then copied the file to my required destination partition by using the following: <text:span text:style-name="">get filename -o /destination/filename</text:span>
<text:line-break/>
<text:line-break/>
An example would be: <text:span text:style-name="">get UHD_File.mxf -o /var/sources/UHD_File.mxf</text:span>
<text:line-break/>
<text:line-break/>
Using this method, the file was transferred to the correct partition, without first being copied to/cached somewhere else.
<text:line-break/>
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9T23::19:10</meta:creation-date>
    <dc:creator>Generated</dc:creator>
    <dc:date>2026-08-19T23::19:10</dc:date>
    <dc:language>en-US</dc:language>
    <meta:editing-cycles>1</meta:editing-cycles>
    <meta:editing-duration>PT0S</meta:editing-duration>
    <dc:title>wiki:lftp</dc:title>
  </office:meta>
</office:document-meta>
</file>