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p_route_issue_with_local_addresses"/><text:bookmark-start text:name="__RefHeading___use_watch_for_repetitive_command_line_actions_1"/><text:bookmark-start text:name="use_watch_for_repetitive_command_line_actions"/>Use Watch for repetitive command line actions<text:bookmark-end text:name="__RefHeading___use_watch_for_repetitive_command_line_actions_1"/><text:bookmark-end text:name="use_watch_for_repetitive_command_line_actions"/></text:h>
      <text:p text:style-name="Text_20_body"><text:span text:style-name="">Apr 2021</text:span>
<text:line-break/></text:p>
      <text:h text:style-name="Heading_20_3" text:outline-level="3"><text:bookmark-start text:name="__RefHeading___overview_2"/><text:bookmark-start text:name="overview"/>Overview<text:bookmark-end text:name="__RefHeading___overview_2"/><text:bookmark-end text:name="overview"/></text:h>
      <text:p text:style-name="Horizontal_20_Line"/>
      <text:p text:style-name="Text_20_body">When you perform an action from the command line, it gets executed just once. So if you type <text:span text:style-name="">Date</text:span>, you will see the current time and date at the execution time of the command. But sometimes it is very useful if you are looking for a change to have your command line executed many times, and this can be achieved with a command called <text:span text:style-name="">Watch</text:span>.
<text:line-break/>
<text:line-break/></text:p>
      <text:p text:style-name="Horizontal_20_Line"/>
      <text:h text:style-name="Heading_20_3" text:outline-level="3"><text:bookmark-start text:name="__RefHeading___using_watch_3"/><text:bookmark-start text:name="using_watch"/>Using Watch<text:bookmark-end text:name="__RefHeading___using_watch_3"/><text:bookmark-end text:name="using_watch"/></text:h>
      <text:p text:style-name="Text_20_body">Using &lt;color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2::31:19</meta:creation-date>
    <dc:creator>Generated</dc:creator>
    <dc:date>2026-08-19T22::31:19</dc:date>
    <dc:language>en-US</dc:language>
    <meta:editing-cycles>1</meta:editing-cycles>
    <meta:editing-duration>PT0S</meta:editing-duration>
    <dc:title>wiki:ip_route_issue_with_local_addresses</dc:title>
  </office:meta>
</office:document-meta>
</file>