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26efa24a68b4f1ccf38b39c9c80907.png"/>
  <manifest:file-entry manifest:media-type="image/png" manifest:full-path="Pictures/26ef1d60dec0262c649a38ecf4c7258e.png"/>
  <manifest:file-entry manifest:media-type="image/png" manifest:full-path="Pictures/809d7a8a4283ef710fb0efe432473a8d.png"/>
  <manifest:file-entry manifest:media-type="image/png" manifest:full-path="Pictures/7cfcba0d77f1f93fe81147050cd337e9.png"/>
  <manifest:file-entry manifest:media-type="image/png" manifest:full-path="Pictures/9d7245ea3c5f833c0bbb5909571380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nterface_team_or_bond_with_nmtui"/><text:bookmark-start text:name="__RefHeading___interface_team_or_bond_with_nmtui_1"/><text:bookmark-start text:name="interface_team_or_bond_with_nmtui"/>Interface Team or Bond with nmtui<text:bookmark-end text:name="__RefHeading___interface_team_or_bond_with_nmtui_1"/><text:bookmark-end text:name="interface_team_or_bond_with_nmtui"/></text:h>
      <text:p text:style-name="Text_20_body"><text:span text:style-name="">Feb 2022</text:span>
<text:line-break/></text:p>
      <text:h text:style-name="Heading_20_3" text:outline-level="3"><text:bookmark-start text:name="__RefHeading___overview_2"/><text:bookmark-start text:name="overview"/>Overview<text:bookmark-end text:name="__RefHeading___overview_2"/><text:bookmark-end text:name="overview"/></text:h>
      <text:p text:style-name="Horizontal_20_Line"/>
      <text:p text:style-name="Text_20_body">Interface bonding/teaming can be setup by creating/editing existing ifcfg-xxx files (CentOS). However, this method requires a lot of experience, is error prone and can be quite a laborious process.
<text:line-break/>
<text:line-break/>
Using <text:span text:style-name="">nmtui</text:span> (Network Manager Text User Interface) this process can not only be greatly simplified, it can be really fast and much less error prone.
<text:line-break/>
<text:line-break/></text:p>
      <text:p text:style-name="Horizontal_20_Line"/>
      <text:h text:style-name="Heading_20_3" text:outline-level="3"><text:bookmark-start text:name="__RefHeading___nmtui_3"/><text:bookmark-start text:name="nmtui"/>nmtui<text:bookmark-end text:name="__RefHeading___nmtui_3"/><text:bookmark-end text:name="nmtui"/></text:h>
      <text:p text:style-name="Text_20_body">In the following example, there are three physical interfaces:
<text:line-break/></text:p>
      <text:p text:style-name="Preformatted_20_Text"><text:s text:c="2"/>lo<text:s text:c="15"/>UNKNOWN<text:s text:c="8"/>127.0.0.1/8 ::1/128<text:line-break/><text:s text:c="2"/>eno1<text:s text:c="13"/>UP<text:s text:c="13"/>10.43.30.10/24 fe80::aff9:21b2:3c9f:21ff/64<text:line-break/><text:s text:c="2"/>enp2s0<text:s text:c="11"/>UP<text:line-break/><text:s text:c="2"/>enp3s0<text:s text:c="11"/>DOWN</text:p>
      <text:p text:style-name="Text_20_body"><text:line-break/>
eno1 is set to dhcp, and I am using this connection to configure the team/bond. enp2s0 and enp3so are the two interfaces I wish to team.
<text:line-break/>
<text:line-break/>
To start nmtui from the command line use <text:span text:style-name="">sudo nmtui</text:span> if you are already sudo then the nmtui interface will appear, if you are not then you will have to enter your sudo password first.
<text:line-break/>
<text:line-break/>
The nmtui interface is a text based UI, so it runs very well from the command line (no Desktop GUI required). When nmtui first runs you will see this menu:
<text:line-break/>
<text:line-break/>
<draw:frame draw:style-name="mediacenter" draw:name="0" text:anchor-type="paragraph" draw:z-index="0" svg:width="7.9375cm" style:rel-width="100%" svg:height="7.734624600639cm" style:rel-height="scale"><draw:image xlink:href="Pictures/4726efa24a68b4f1ccf38b39c9c80907.png" xlink:type="simple" xlink:show="embed" xlink:actuate="onLoad"/></draw:frame>
Select <text:span text:style-name="">Edit a connection</text:span>.
<text:line-break/>
<text:line-break/>
The next menu shows you a list of the current interfaces
<text:line-break/>
<text:line-break/>
<draw:frame draw:style-name="mediacenter" draw:name="1" text:anchor-type="paragraph" draw:z-index="1" svg:width="7.9375cm" style:rel-width="100%" svg:height="16.690496575342cm" style:rel-height="scale"><draw:image xlink:href="Pictures/26ef1d60dec0262c649a38ecf4c7258e.png" xlink:type="simple" xlink:show="embed" xlink:actuate="onLoad"/></draw:frame>
<text:line-break/>
Using the cursor keys, move over the right and select <text:span text:style-name="">&lt;Add&gt;</text:span>
<text:line-break/>
<text:line-break/>
From the New Connection option menu
<text:line-break/>
<text:line-break/>
<draw:frame draw:style-name="mediacenter" draw:name="2" text:anchor-type="paragraph" draw:z-index="2" svg:width="10.583333333333cm" svg:height="4.5941977077364cm"><draw:image xlink:href="Pictures/809d7a8a4283ef710fb0efe432473a8d.png" xlink:type="simple" xlink:show="embed" xlink:actuate="onLoad"/></draw:frame>
<text:line-break/>
Select either <text:span text:style-name="">Bond</text:span> or <text:span text:style-name="">Team</text:span>.
<text:line-break/>
<text:line-break/>
Add a profile name to identify your bond/team
<text:line-break/>
<text:line-break/>
<draw:frame draw:style-name="mediacenter" draw:name="3" text:anchor-type="paragraph" draw:z-index="3" svg:width="10.583333333333cm" svg:height="8.3285098522167cm"><draw:image xlink:href="Pictures/7cfcba0d77f1f93fe81147050cd337e9.png" xlink:type="simple" xlink:show="embed" xlink:actuate="onLoad"/></draw:frame>
<text:line-break/>
Here I have used <text:span text:style-name="">bond0</text:span>
<text:line-break/>
<text:line-break/>
Now click <text:span text:style-name="">&lt;Add&gt;</text:span> to the right of the Slaves box.
<text:line-break/>
<text:line-break/>
<draw:frame draw:style-name="mediacenter" draw:name="4" text:anchor-type="paragraph" draw:z-index="4" svg:width="10.583333333333cm" svg:height="10.557136963696cm"><draw:image xlink:href="Pictures/9d7245ea3c5f833c0bbb59095713805a.png" xlink:type="simple" xlink:show="embed" xlink:actuate="onLoad"/></draw:frame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19:11</meta:creation-date>
    <dc:creator>Generated</dc:creator>
    <dc:date>2026-08-19T23::19:11</dc:date>
    <dc:language>en-US</dc:language>
    <meta:editing-cycles>1</meta:editing-cycles>
    <meta:editing-duration>PT0S</meta:editing-duration>
    <dc:title>wiki:interface_team_or_bond_with_nmtui</dc:title>
  </office:meta>
</office:document-meta>
</file>