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nterface_renaming_scripts"/><text:bookmark-start text:name="__RefHeading___interface_renaming_scripts_1"/><text:bookmark-start text:name="interface_renaming_scripts"/>Interface Renaming Scripts<text:bookmark-end text:name="__RefHeading___interface_renaming_scripts_1"/><text:bookmark-end text:name="interface_renaming_scripts"/></text:h>
      <text:p text:style-name="Text_20_body"><text:span text:style-name="">June 2018</text:span>
<text:line-break/>
<text:line-break/>
<text:line-break/></text:p>
      <text:p text:style-name="Horizontal_20_Line"/>
      <text:p text:style-name="Text_20_body">For anyone that has used CentOS/Red Hat prior to version 7, or indeed other versions of Linux, the norm for network interface naming is to use <text:span text:style-name="Strong_20_Emphasis">eth0, eth1, eth2</text:span> etc.
<text:line-break/>
<text:line-break/>
CentOS 7 changed this naming convention, for two main reasons.</text:p>
      <text:p text:style-name="Preformatted_20_Text"><text:s text:c="2"/>1. Security (knowing particular interface names is considered a security risk).<text:line-break/><text:s text:c="2"/><text:line-break/><text:s text:c="2"/>2. Deterministic Naming. While the interfaces names used have always been the same, the <text:line-break/><text:s text:c="5"/>mapping has been a bit hit and miss, and so on 10 identical servers, while the names are<text:line-break/><text:s text:c="5"/>the same, eth0 may not always be the same physical interface (like Windows it can move).</text:p>
      <text:p text:style-name="Text_20_body"><text:line-break/>
<text:line-break/>
Here we are looking at a couple of scripts written by an engineer here at work (not by me). While these scripts can work very well, there are a couple of things to be aware off.
<text:line-break/>
<text:line-break/>
Firstly the two scripts, these are:</text:p>
      <text:p text:style-name="Preformatted_20_Text"><text:s text:c="2"/>1. store_macaddr_mapping.sh - stores server MAC addresses for use by the rename_network_interfaces.sh script.<text:line-break/><text:s text:c="2"/><text:line-break/><text:s text:c="2"/>2. rename_network_interfaces.sh - renames the interfaces using the information generated <text:line-break/><text:s text:c="5"/>by store_macaddr_mapping.sh</text:p>
      <text:p text:style-name="Text_20_body"><text:line-break/></text:p>
      <text:h text:style-name="Heading_20_4" text:outline-level="4"><text:bookmark-start text:name="__RefHeading___store_macaddr_mapping.sh_2"/><text:bookmark-start text:name="store_macaddr_mapping.sh"/>store_macaddr_mapping.sh<text:bookmark-end text:name="__RefHeading___store_macaddr_mapping.sh_2"/><text:bookmark-end text:name="store_macaddr_mapping.sh"/></text:h>
      <text:p text:style-name="Text_20_body"><text:line-break/>
The store_macaddr_mapping.sh is the trickier of the two scripts. I don't know what hardware this script was written for, but for me it has been a little troublesome. But it provides a good starting point for the renaming process.
<text:line-break/>
Copy this file to the server that needs the interfaces renaming, then give the file execute rights.
<text:line-break/>
<text:line-break/></text:p>
      <text:p text:style-name="Preformatted_20_Text"><text:s text:c="2"/>chmod 777 store_macaddr_mapping.sh</text:p>
      <text:p text:style-name="Text_20_body"><text:line-break/>
Now execute the file using the following syntax:
<text:line-break/></text:p>
      <text:p text:style-name="Preformatted_20_Text"><text:s text:c="2"/>./store_macaddr_mapping.sh network_mapping.csv</text:p>
      <text:p text:style-name="Text_20_body"><text:line-break/>
<text:line-break/>
A file network_mapping.csv will have been created. you can view this file using:
<text:line-break/></text:p>
      <text:p text:style-name="Preformatted_20_Text"> cat network_mapping.csv</text:p>
      <text:p text:style-name="Text_20_body"><text:line-break/>
Here is an example of what I have:
<text:line-break/></text:p>
      <text:p text:style-name="Preformatted_20_Text"><text:s text:c="2"/>enp4s0f0;00:1e:67:d1:24:0e<text:line-break/><text:s text:c="2"/>;00:1e:67:d1:24:0f<text:line-break/><text:s text:c="2"/>;00:1e:67:d1:24:10<text:line-break/><text:s text:c="2"/>;00:1e:67:d1:24:11<text:line-break/><text:s text:c="2"/>;00:1e:67:d8:b3:68<text:line-break/><text:s text:c="2"/>;00:1e:67:d8:b3:69</text:p>
      <text:p text:style-name="Text_20_body"><text:line-break/>
The file should contain the following:
<text:line-break/></text:p>
      <text:p text:style-name="Preformatted_20_Text"><text:s text:c="2"/>interface;mac<text:line-break/><text:s text:c="2"/>interface;mac<text:line-break/><text:s text:c="2"/>interface;mac<text:line-break/><text:s text:c="2"/>interface;mac<text:line-break/><text:s text:c="2"/>etc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51</meta:creation-date>
    <dc:creator>Generated</dc:creator>
    <dc:date>2026-08-19T21::33:51</dc:date>
    <dc:language>en-US</dc:language>
    <meta:editing-cycles>1</meta:editing-cycles>
    <meta:editing-duration>PT0S</meta:editing-duration>
    <dc:title>wiki:interface_renaming_scripts</dc:title>
  </office:meta>
</office:document-meta>
</file>