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up_and_ifdown"/><text:bookmark-start text:name="__RefHeading___ifup_and_ifdown_1"/><text:bookmark-start text:name="ifup_and_ifdown"/>ifup and ifdown<text:bookmark-end text:name="__RefHeading___ifup_and_ifdown_1"/><text:bookmark-end text:name="ifup_and_ifdown"/></text:h>
      <text:p text:style-name="Text_20_body"><text:span text:style-name="">Apr 2020</text:span>
<text:line-break/>
<text:line-break/>
<text:line-break/>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Horizontal_20_Line"/>
      <text:p text:style-name="Text_20_body">If have been using <text:span text:style-name="">ifup</text:span> and <text:span text:style-name="">ifdown</text:span> for quite some time now, and as far as i was aware the syntax was pretty simple, however I got really caught out the other day and wanted to share what I discovered (not entirely on my own, with the help of some other, way more clever people)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2:02</meta:creation-date>
    <dc:creator>Generated</dc:creator>
    <dc:date>2026-08-19T22::32:02</dc:date>
    <dc:language>en-US</dc:language>
    <meta:editing-cycles>1</meta:editing-cycles>
    <meta:editing-duration>PT0S</meta:editing-duration>
    <dc:title>wiki:ifup_and_ifdown</dc:title>
  </office:meta>
</office:document-meta>
</file>