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c1da7ae63540233c0dce3828d169f82.jpg"/>
  <manifest:file-entry manifest:media-type="image/jpeg" manifest:full-path="Pictures/a2e8a01b720a0099c49c1cf600b40092.jpg"/>
  <manifest:file-entry manifest:media-type="image/jpeg" manifest:full-path="Pictures/f5bce6faf36323867f39a1ba71605e9b.jpg"/>
  <manifest:file-entry manifest:media-type="image/jpeg" manifest:full-path="Pictures/fd43e9cc1985bb25bbfc994ce77c92a4.jpg"/>
  <manifest:file-entry manifest:media-type="image/jpeg" manifest:full-path="Pictures/59ee2df2c37a4e87e624df8c24f134d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this_project_requires"/><text:bookmark-start text:name="__RefHeading___what_this_project_requires_1"/><text:bookmark-start text:name="what_this_project_requires"/>What this project requires<text:bookmark-end text:name="__RefHeading___what_this_project_requires_1"/><text:bookmark-end text:name="what_this_project_requires"/></text:h>
      <text:p text:style-name="Text_20_body"><text:line-break/>
<draw:frame draw:style-name="media" draw:name="0" text:anchor-type="as-char" draw:z-index="0" svg:width="17.197916666667cm" style:rel-width="100%" svg:height="3.3346722948439cm" style:rel-height="scale"><draw:image xlink:href="Pictures/cc1da7ae63540233c0dce3828d169f82.jpg" xlink:type="simple" xlink:show="embed" xlink:actuate="onLoad"/></draw:frame>
<text:line-break/>
<text:line-break/></text:p>
      <text:p text:style-name="Horizontal_20_Line"/>
      <text:h text:style-name="Heading_20_3" text:outline-level="3"><text:bookmark-start text:name="__RefHeading___hardware_2"/><text:bookmark-start text:name="hardware"/>Hardware<text:bookmark-end text:name="__RefHeading___hardware_2"/><text:bookmark-end text:name="hardware"/></text:h>
      <text:p text:style-name="Text_20_body"><text:line-break/>
This project has three main hardware components.
<text:line-break/></text:p>
      <text:list text:style-name="Numbering_20_1" text:continue-numbering="false">
        <text:list-item>
          <text:p text:style-name="Numbering_20_1_Content_First"> The Raspberry Pi</text:p>
        </text:list-item>
        <text:list-item>
          <text:p text:style-name="Numbering_20_1_Content"> The LCD</text:p>
        </text:list-item>
        <text:list-item>
          <text:p text:style-name="Numbering_20_1_Content_Last"> The Driver Board</text:p>
        </text:list-item>
      </text:list>
      <text:p text:style-name="Text_20_body"><text:line-break/>
<text:line-break/></text:p>
      <text:p text:style-name="Horizontal_20_Line"/>
      <text:h text:style-name="Heading_20_3" text:outline-level="3"><text:bookmark-start text:name="__RefHeading___the_raspberry_pi_3"/><text:bookmark-start text:name="the_raspberry_pi"/>The Raspberry Pi<text:bookmark-end text:name="__RefHeading___the_raspberry_pi_3"/><text:bookmark-end text:name="the_raspberry_pi"/></text:h>
      <text:p text:style-name="Text_20_body">The &lt;Raspberry Pi&gt; in this project is the RPi 3 Model B. Now this will work with a model 2 or 1 (the driver board will not fit the one, so you would have to create a new design). This project also works with the RPi Zero.
<text:line-break/>
<text:line-break/>
<draw:frame draw:style-name="media" draw:name="1" text:anchor-type="as-char" draw:z-index="1" svg:width="7.9375cm" style:rel-width="100%" svg:height="5.3711787564767cm" style:rel-height="scale"><draw:image xlink:href="Pictures/a2e8a01b720a0099c49c1cf600b40092.jpg" xlink:type="simple" xlink:show="embed" xlink:actuate="onLoad"/></draw:frame>
<text:line-break/>
<text:line-break/>
All of the Raspberry Pi Models have enough power to run the web server, which does very little work, and to runt he LCD, which only refreshes once a second.
<text:line-break/>
<text:line-break/></text:p>
      <text:p text:style-name="Horizontal_20_Line"/>
      <text:h text:style-name="Heading_20_3" text:outline-level="3"><text:bookmark-start text:name="__RefHeading___the_raspberry_lcd_4"/><text:bookmark-start text:name="the_raspberry_lcd"/>The Raspberry LCD<text:bookmark-end text:name="__RefHeading___the_raspberry_lcd_4"/><text:bookmark-end text:name="the_raspberry_lcd"/></text:h>
      <text:p text:style-name="Text_20_body">The LCD is a HD44780 compatible display. The LCD is two line and has 40 characters per line. This LCD was used because we have many of these at Ericsson, because this LCD has been used in recent receiver models.
<text:line-break/>
<text:line-break/>
<draw:frame draw:style-name="media" draw:name="2" text:anchor-type="as-char" draw:z-index="2" svg:width="7.9375cm" style:rel-width="100%" svg:height="1.46446875cm" style:rel-height="scale"><draw:image xlink:href="Pictures/f5bce6faf36323867f39a1ba71605e9b.jpg" xlink:type="simple" xlink:show="embed" xlink:actuate="onLoad"/></draw:frame>
<text:line-break/>
<text:line-break/>
The LCD is very simple to operate, in this project our LCD will be running in 4bit mode. There are other LCDs that run using I2C, these require much less wiring, but the libraries can be harder to obtain.
<text:line-break/>
<text:line-break/>
The LCD has a very simple DC backlight, some other LCDs have backlights that require PWM to operate, which means more circuitry.
<text:line-break/>
<text:line-break/></text:p>
      <text:p text:style-name="Horizontal_20_Line"/>
      <text:h text:style-name="Heading_20_3" text:outline-level="3"><text:bookmark-start text:name="__RefHeading___the_driver_board_5"/><text:bookmark-start text:name="the_driver_board"/>The Driver Board<text:bookmark-end text:name="__RefHeading___the_driver_board_5"/><text:bookmark-end text:name="the_driver_board"/></text:h>
      <text:p text:style-name="Text_20_body">The LCD Driver Board is just a convenient way to connect the 16 Way Male Header of the LCD to the 40 Way Male GPIO connector on the Raspberry Pi.
<text:line-break/>
<text:line-break/>
<draw:frame draw:style-name="media" draw:name="3" text:anchor-type="as-char" draw:z-index="3" svg:width="7.9375cm" style:rel-width="100%" svg:height="7.7023977433004cm" style:rel-height="scale"><draw:image xlink:href="Pictures/fd43e9cc1985bb25bbfc994ce77c92a4.jpg" xlink:type="simple" xlink:show="embed" xlink:actuate="onLoad"/></draw:frame>
<text:line-break/>
<text:line-break/>
The Driver Board has two Potentiometers (10K or 20K are fine) for adjusting backlight and LCD contrast. The 40 Way header for connecting to the Raspberry Pi and a 16 Way ribbon cable that goes to the LCD.
<text:line-break/>
<text:line-break/>
There is also a 10K resistor that is not currently in use. This is a pull up resistor for three of the GPIO pins on the Raspberry Pi, this is to allow the addition of buttons at a later date. My plan is to be able to switch the lines of the LCD on and off with the buttons (to allow for 'reveals' during demonstrations).
<text:line-break/>
<text:line-break/>
The Driver board Wiring is as follows:
<text:line-break/>
<text:line-break/>
<draw:frame draw:style-name="media" draw:name="4" text:anchor-type="as-char" draw:z-index="4" svg:width="7.9375cm" style:rel-width="100%" svg:height="7.2628125cm" style:rel-height="scale"><draw:image xlink:href="Pictures/59ee2df2c37a4e87e624df8c24f134df.jpg" xlink:type="simple" xlink:show="embed" xlink:actuate="onLoad"/></draw:frame>
<text:line-break/>
<text:line-break/>
The PCB layouts were done in house and the circuit boards produced in China (PCBGoGo)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4:24</meta:creation-date>
    <dc:creator>Generated</dc:creator>
    <dc:date>2026-08-19T22::34:24</dc:date>
    <dc:language>en-US</dc:language>
    <meta:editing-cycles>1</meta:editing-cycles>
    <meta:editing-duration>PT0S</meta:editing-duration>
    <dc:title>what_this_project_requires</dc:title>
  </office:meta>
</office:document-meta>
</file>