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micro_pyth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line-break/>
<text:span text:style-name="">Please check the bottom of this page for code examples.</text:span>
<text:line-break/>
<text:line-break/>
MicroPython is a tiny, efficient version of Python designed to run on microcontrollers like the Raspberry Pi Pico. If regular Python is a full toolbox, MicroPython is the compact, ultra‑portable version that still lets you build amazing things.
<text:line-break/>
<text:line-break/>
Here’s the essence of it:
<text:line-break/></text:p>
      <text:h text:style-name="Heading_20_3" text:outline-level="3"><text:bookmark-start text:name="__RefHeading___what_micropython_actually_is_2"/><text:bookmark-start text:name="what_micropython_actually_is"/>What MicroPython actually is<text:bookmark-end text:name="__RefHeading___what_micropython_actually_is_2"/><text:bookmark-end text:name="what_micropython_actually_is"/></text:h>
      <text:p text:style-name="Text_20_body">MicroPython is:</text:p>
      <text:list text:style-name="List_20_1" text:continue-numbering="false">
        <text:list-item>
          <text:p text:style-name="LastListParagraph_List_20_1_Content_First"> A lightweight Python interpreter</text:p>
        </text:list-item>
      </text:list>
      <text:list text:style-name="List_20_1" text:continue-numbering="false">
        <text:list-item>
          <text:p text:style-name="LastListParagraph_List_20_1_Content_First"> Designed for small, low‑power devices</text:p>
        </text:list-item>
      </text:list>
      <text:list text:style-name="List_20_1" text:continue-numbering="false">
        <text:list-item>
          <text:p text:style-name="LastListParagraph_List_20_1_Content_First"> Fast to start (boots in milliseconds)</text:p>
        </text:list-item>
      </text:list>
      <text:list text:style-name="List_20_1" text:continue-numbering="false">
        <text:list-item>
          <text:p text:style-name="LastListParagraph_List_20_1_Content_First"> Able to control hardware directly (GPIO, I2C, SPI, PWM)</text:p>
        </text:list-item>
      </text:list>
      <text:p text:style-name="Text_20_body">It gives you the power of Python, but trimmed down so it fits into devices with <text:span text:style-name="Strong_20_Emphasis">tiny memory and low CPU power.</text:span>
<text:line-break/>
<text:line-break/></text:p>
      <text:h text:style-name="Heading_20_4" text:outline-level="4"><text:bookmark-start text:name="__RefHeading___why_micropython_exists_3"/><text:bookmark-start text:name="why_micropython_exists"/>Why MicroPython exists<text:bookmark-end text:name="__RefHeading___why_micropython_exists_3"/><text:bookmark-end text:name="why_micropython_exists"/></text:h>
      <text:p text:style-name="Text_20_body">Traditional Python needs:</text:p>
      <text:list text:style-name="List_20_1" text:continue-numbering="false">
        <text:list-item>
          <text:p text:style-name="LastListParagraph_List_20_1_Content_First"> An operating system</text:p>
        </text:list-item>
      </text:list>
      <text:list text:style-name="List_20_1" text:continue-numbering="false">
        <text:list-item>
          <text:p text:style-name="LastListParagraph_List_20_1_Content_First"> Lots of RAM</text:p>
        </text:list-item>
      </text:list>
      <text:list text:style-name="List_20_1" text:continue-numbering="false">
        <text:list-item>
          <text:p text:style-name="LastListParagraph_List_20_1_Content_First"> A full CPU</text:p>
        </text:list-item>
      </text:list>
      <text:p text:style-name="Text_20_body">Microcontrollers like the Pico have:</text:p>
      <text:list text:style-name="List_20_1" text:continue-numbering="false">
        <text:list-item>
          <text:p text:style-name="LastListParagraph_List_20_1_Content_First"> No OS</text:p>
        </text:list-item>
      </text:list>
      <text:list text:style-name="List_20_1" text:continue-numbering="false">
        <text:list-item>
          <text:p text:style-name="LastListParagraph_List_20_1_Content_First"> Kilobytes of RAM</text:p>
        </text:list-item>
      </text:list>
      <text:list text:style-name="List_20_1" text:continue-numbering="false">
        <text:list-item>
          <text:p text:style-name="LastListParagraph_List_20_1_Content_First"> Very small processors</text:p>
        </text:list-item>
      </text:list>
      <text:p text:style-name="Text_20_body">MicroPython bridges that gap by giving you a Python‑like experience on hardware that normally only runs C or assembly.
<text:line-break/>
<text:line-break/></text:p>
      <text:h text:style-name="Heading_20_4" text:outline-level="4"><text:bookmark-start text:name="__RefHeading___what_you_can_do_with_micropython_4"/><text:bookmark-start text:name="what_you_can_do_with_micropython"/>What you can do with MicroPython<text:bookmark-end text:name="__RefHeading___what_you_can_do_with_micropython_4"/><text:bookmark-end text:name="what_you_can_do_with_micropython"/></text:h>
      <text:p text:style-name="Text_20_body">This is where it gets fun. You can:</text:p>
      <text:list text:style-name="List_20_1" text:continue-numbering="false">
        <text:list-item>
          <text:p text:style-name="LastListParagraph_List_20_1_Content_First"> Blink LEDs</text:p>
        </text:list-item>
      </text:list>
      <text:list text:style-name="List_20_1" text:continue-numbering="false">
        <text:list-item>
          <text:p text:style-name="LastListParagraph_List_20_1_Content_First"> Read sesors</text:p>
        </text:list-item>
      </text:list>
      <text:list text:style-name="List_20_1" text:continue-numbering="false">
        <text:list-item>
          <text:p text:style-name="LastListParagraph_List_20_1_Content_First"> Drive motors</text:p>
        </text:list-item>
      </text:list>
      <text:list text:style-name="List_20_1" text:continue-numbering="false">
        <text:list-item>
          <text:p text:style-name="LastListParagraph_List_20_1_Content_First"> Control displays</text:p>
        </text:list-item>
      </text:list>
      <text:list text:style-name="List_20_1" text:continue-numbering="false">
        <text:list-item>
          <text:p text:style-name="LastListParagraph_List_20_1_Content_First"> Build IoT devices</text:p>
        </text:list-item>
      </text:list>
      <text:list text:style-name="List_20_1" text:continue-numbering="false">
        <text:list-item>
          <text:p text:style-name="LastListParagraph_List_20_1_Content_First"> Make robots</text:p>
        </text:list-item>
      </text:list>
      <text:list text:style-name="List_20_1" text:continue-numbering="false">
        <text:list-item>
          <text:p text:style-name="LastListParagraph_List_20_1_Content_First"> Read buttons and switches</text:p>
        </text:list-item>
      </text:list>
      <text:list text:style-name="List_20_1" text:continue-numbering="false">
        <text:list-item>
          <text:p text:style-name="LastListParagraph_List_20_1_Content_First"> Communicate over Wi‑Fi (Pico W)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2:07</meta:creation-date>
    <dc:creator>Generated</dc:creator>
    <dc:date>2026-08-19T21::32:07</dc:date>
    <dc:language>en-US</dc:language>
    <meta:editing-cycles>1</meta:editing-cycles>
    <meta:editing-duration>PT0S</meta:editing-duration>
    <dc:title>what_is_micro_python</dc:title>
  </office:meta>
</office:document-meta>
</file>