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a1d2635d538383d20411f79ec8758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veshare"/><text:bookmark-start text:name="__RefHeading___waveshare_rp2040_zero_1"/><text:bookmark-start text:name="waveshare_rp2040_zero"/>Waveshare RP2040 Zero<text:bookmark-end text:name="__RefHeading___waveshare_rp2040_zero_1"/><text:bookmark-end text:name="waveshare_rp2040_zero"/></text:h>
      <text:p text:style-name="Text_20_body"><text:span text:style-name="">Jun 2026</text:span>
<text:line-break/>
<text:line-break/>
<draw:frame draw:style-name="mediacenter" draw:name="0" text:anchor-type="paragraph" draw:z-index="0" svg:width="5.2916666666667cm" style:rel-width="100%" svg:height="2.1818720379147cm" style:rel-height="scale"><draw:image xlink:href="Pictures/8aa1d2635d538383d20411f79ec87583.png" xlink:type="simple" xlink:show="embed" xlink:actuate="onLoad"/></draw:frame></text:p>
      <text:p text:style-name="Horizontal_20_Line"/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line-break/>
The RP2040-Zero mini development board is equipped with a Type-C female port, utilizes the RP2040A developed by Raspberry Pi as the core, and leading out all unoccupied pins in a very small form factor. Using castellated processing technology, it can be welded onto your custom board.
<text:line-break/>
<text:line-break/></text:p>
      <text:h text:style-name="Heading_20_3" text:outline-level="3"><text:bookmark-start text:name="__RefHeading___features_3"/><text:bookmark-start text:name="features"/>Features<text:bookmark-end text:name="__RefHeading___features_3"/><text:bookmark-end text:name="features"/></text:h>
      <text:list text:style-name="List_20_1" text:continue-numbering="false">
        <text:list-item>
          <text:p text:style-name="List_20_1_Content_First"> RP2040 microcontroller chip officially designed by Raspberry Pi</text:p>
        </text:list-item>
        <text:list-item>
          <text:p text:style-name="List_20_1_Content"> Dual-core ARM Cortex M0+ processor, flexible clock running up to 133 MHz</text:p>
        </text:list-item>
        <text:list-item>
          <text:p text:style-name="List_20_1_Content"> Built-in 264KB SRAM and 2MB Flash</text:p>
        </text:list-item>
        <text:list-item>
          <text:p text:style-name="List_20_1_Content"> Type-C connector, keeps it up to date, easier to use</text:p>
        </text:list-item>
        <text:list-item>
          <text:p text:style-name="List_20_1_Content"> Castellated module allows soldering directly to carrier boards</text:p>
        </text:list-item>
        <text:list-item>
          <text:p text:style-name="List_20_1_Content"> USB1.1 host and device support</text:p>
        </text:list-item>
        <text:list-item>
          <text:p text:style-name="List_20_1_Content"> Low-power sleep and dormant modes</text:p>
        </text:list-item>
        <text:list-item>
          <text:p text:style-name="List_20_1_Content"> Drag-and-drop programming using mass storage over USB</text:p>
        </text:list-item>
        <text:list-item>
          <text:p text:style-name="List_20_1_Content_Last"> 29 GPIO pins of RP2040 (20 can be led out through pin headers, the rest can be led out only by soldering)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PI × 2<text:line-break/>I2C × 2<text:line-break/>UART × 2<text:line-break/>12-bit ADC × 4<text:line-break/>Controllable PWM channel × 16</text:p>
          </table:table-cell>
        </table:table-row>
      </table:table>
      <text:list text:style-name="List_20_1" text:continue-numbering="false">
        <text:list-item>
          <text:p text:style-name="List_20_1_Content_First"> Accurate clock and timer on-chip</text:p>
        </text:list-item>
        <text:list-item>
          <text:p text:style-name="List_20_1_Content"> Temperature sensor</text:p>
        </text:list-item>
        <text:list-item>
          <text:p text:style-name="List_20_1_Content"> On-chip accelerated floating-point library</text:p>
        </text:list-item>
        <text:list-item>
          <text:p text:style-name="List_20_1_Content_Last"> 8 × Programmable I/O (PIO) state machines for custom peripheral suppor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3:56</meta:creation-date>
    <dc:creator>Generated</dc:creator>
    <dc:date>2026-08-19T21::33:56</dc:date>
    <dc:language>en-US</dc:language>
    <meta:editing-cycles>1</meta:editing-cycles>
    <meta:editing-duration>PT0S</meta:editing-duration>
    <dc:title>waveshare</dc:title>
  </office:meta>
</office:document-meta>
</file>