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bee601b56e6b8a51f8b7e23671d4a7.png"/>
  <manifest:file-entry manifest:media-type="image/png" manifest:full-path="Pictures/a7b853fe27766dcd70954c4385ac1a6a.png"/>
  <manifest:file-entry manifest:media-type="image/png" manifest:full-path="Pictures/7725ab3ab777fcfca05d37b4444cb7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ing_the_pico_run_button"/><text:bookmark-start text:name="__RefHeading___using_the_pico_run_pin_1"/><text:bookmark-start text:name="using_the_pico_run_pin"/>Using the Pico RUN Pin<text:bookmark-end text:name="__RefHeading___using_the_pico_run_pin_1"/><text:bookmark-end text:name="using_the_pico_run_pin"/></text:h>
      <text:p text:style-name="Text_20_body"><text:span text:style-name="">Jul 2026</text:span>
<text:line-break/>
<text:line-break/>
<draw:frame draw:style-name="mediacenter" draw:name="0" text:anchor-type="paragraph" draw:z-index="0" svg:width="2.6458333333333cm" style:rel-width="100%" svg:height="2.5195798755187cm" style:rel-height="scale"><draw:image xlink:href="Pictures/18bee601b56e6b8a51f8b7e23671d4a7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e Raspberry Pi Pico has a RUN pin, see below.
<text:line-break/>
<text:line-break/>
<draw:frame draw:style-name="mediacenter" draw:name="1" text:anchor-type="paragraph" draw:z-index="1" svg:width="10.583333333333cm" svg:height="10.023039215686cm"><draw:image xlink:href="Pictures/a7b853fe27766dcd70954c4385ac1a6a.png" xlink:type="simple" xlink:show="embed" xlink:actuate="onLoad"/></draw:frame>
<text:line-break/>
Connecting this Pin to GND starts (or if it is already running restarts) the Raspberry Pi Pico. For this example I am going connect a button from the RUN pin (30) to the GND Pin (28).
<text:line-break/>
<text:line-break/>
<draw:frame draw:style-name="mediacenter" draw:name="2" text:anchor-type="paragraph" draw:z-index="2" svg:width="10.583333333333cm" svg:height="8.502940188172cm"><draw:image xlink:href="Pictures/7725ab3ab777fcfca05d37b4444cb786.png" xlink:type="simple" xlink:show="embed" xlink:actuate="onLoad"/></draw:frame>
<text:line-break/>
The code I am going to u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16</meta:creation-date>
    <dc:creator>Generated</dc:creator>
    <dc:date>2026-08-19T21::38:16</dc:date>
    <dc:language>en-US</dc:language>
    <meta:editing-cycles>1</meta:editing-cycles>
    <meta:editing-duration>PT0S</meta:editing-duration>
    <dc:title>using_the_pico_run_button</dc:title>
  </office:meta>
</office:document-meta>
</file>