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bee601b56e6b8a51f8b7e23671d4a7.png"/>
  <manifest:file-entry manifest:media-type="image/jpeg" manifest:full-path="Pictures/7628ee84f48c03dfc41d5a7b69a17f0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ing_pico_with_ssd1306_based_lcd_and_spi"/><text:bookmark-start text:name="__RefHeading___using_pico_with_ssd1306_based_lcd_and_i2c_1"/><text:bookmark-start text:name="using_pico_with_ssd1306_based_lcd_and_i2c"/>Using Pico with SSD1306 based LCD and I2C<text:bookmark-end text:name="__RefHeading___using_pico_with_ssd1306_based_lcd_and_i2c_1"/><text:bookmark-end text:name="using_pico_with_ssd1306_based_lcd_and_i2c"/></text:h>
      <text:p text:style-name="Text_20_body"><text:span text:style-name="">Aug 2026</text:span>
<text:line-break/>
<text:line-break/>
<draw:frame draw:style-name="mediacenter" draw:name="0" text:anchor-type="paragraph" draw:z-index="0" svg:width="2.6458333333333cm" style:rel-width="100%" svg:height="2.5195798755187cm" style:rel-height="scale"><draw:image xlink:href="Pictures/18bee601b56e6b8a51f8b7e23671d4a7.png" xlink:type="simple" xlink:show="embed" xlink:actuate="onLoad"/></draw:frame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<draw:frame draw:style-name="mediacenter" draw:name="1" text:anchor-type="paragraph" draw:z-index="1" svg:width="5.2916666666667cm" style:rel-width="100%" svg:height="4.831921517521cm" style:rel-height="scale"><draw:image xlink:href="Pictures/7628ee84f48c03dfc41d5a7b69a17f0a.jpeg" xlink:type="simple" xlink:show="embed" xlink:actuate="onLoad"/></draw:frame></text:p>
      <text:p text:style-name="Text_20_body">So, I found another 0.96“ LCD to play with, just lying around at home. I figured it would be a bit rude to not give it a go. It is however, slightly different to the one we previously setup.
<text:line-break/>
<text:line-break/>
About the LCD:</text:p>
      <text:list text:style-name="List_20_1" text:continue-numbering="false">
        <text:list-item>
          <text:p text:style-name="LastListParagraph_List_20_1_Content_First"> I found it in a drawer at hom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33:59</meta:creation-date>
    <dc:creator>Generated</dc:creator>
    <dc:date>2026-08-20T21::33:59</dc:date>
    <dc:language>en-US</dc:language>
    <meta:editing-cycles>1</meta:editing-cycles>
    <meta:editing-duration>PT0S</meta:editing-duration>
    <dc:title>using_pico_with_ssd1306_based_lcd_and_spi</dc:title>
  </office:meta>
</office:document-meta>
</file>