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g_grep"/><text:bookmark-start text:name="__RefHeading___using_grep_1"/><text:bookmark-start text:name="using_grep"/>Using GREP<text:bookmark-end text:name="__RefHeading___using_grep_1"/><text:bookmark-end text:name="using_grep"/></text:h>
      <text:p text:style-name="Text_20_body"><text:line-break/>
<text:line-break/>
Grep is a super useful tool, but it is difficult to master, so in this section we are going to explore some examples of the use of GREP. Grep can be as complex as your imagination can muster, but some very simple examples of Grep use will get you started nicely.
<text:line-break/>
<text:line-break/>
The name, “grep”, derives from the command used to perform a similar operation, using the Unix/Linux text editor ed: <text:span text:style-name="">g/re/p</text:span>
<text:line-break/>
<text:line-break/></text:p>
      <text:h text:style-name="Heading_20_2" text:outline-level="2"><text:bookmark-start text:name="__RefHeading___grep_command_syntax_2"/><text:bookmark-start text:name="grep_command_syntax"/>grep command syntax<text:bookmark-end text:name="__RefHeading___grep_command_syntax_2"/><text:bookmark-end text:name="grep_command_syntax"/></text:h>
      <text:p text:style-name="Text_20_body">The syntax is as follows:
<text:line-break/></text:p>
      <text:p text:style-name="Preformatted_20_Text"><text:s text:c="2"/>grep 'word' filename<text:line-break/><text:s text:c="2"/>grep 'word' file1 file2 file3<text:line-break/><text:s text:c="2"/>grep 'string1 string2' filename<text:line-break/><text:s text:c="2"/>cat otherfile | grep 'something'<text:line-break/><text:s text:c="2"/>command | grep 'something'<text:line-break/><text:s text:c="2"/>command option1 | grep 'data'<text:line-break/><text:s text:c="2"/>grep --color 'data' filename</text:p>
      <text:p text:style-name="Text_20_body"><text:line-break/>
<text:line-break/></text:p>
      <text:h text:style-name="Heading_20_2" text:outline-level="2"><text:bookmark-start text:name="__RefHeading___how_do_i_use_grep_command_to_search_a_file_3"/><text:bookmark-start text:name="how_do_i_use_grep_command_to_search_a_file"/>How do I use grep command to search a file?<text:bookmark-end text:name="__RefHeading___how_do_i_use_grep_command_to_search_a_file_3"/><text:bookmark-end text:name="how_do_i_use_grep_command_to_search_a_file"/></text:h>
      <text:p text:style-name="Text_20_body">Search /etc/passwd file for boo user, enter:
<text:line-break/></text:p>
      <text:p text:style-name="Preformatted_20_Text"><text:s text:c="2"/>grep boo /etc/passwd<text:line-break/><text:s text:c="2"/><text:line-break/><text:s text:c="2"/>returns: pi:x:1000:1000:,,,:/home/pi:/bin/bash (the two instanced of the word 'pi' will be coloured.</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0:41</meta:creation-date>
    <dc:creator>Generated</dc:creator>
    <dc:date>2026-08-19T21::40:41</dc:date>
    <dc:language>en-US</dc:language>
    <meta:editing-cycles>1</meta:editing-cycles>
    <meta:editing-duration>PT0S</meta:editing-duration>
    <dc:title>using_grep</dc:title>
  </office:meta>
</office:document-meta>
</file>