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g_breakout_time_delay"/><text:bookmark-start text:name="__RefHeading___using_breakout_time_delay_1"/><text:bookmark-start text:name="using_breakout_time_delay"/>Using Breakout Time Delay<text:bookmark-end text:name="__RefHeading___using_breakout_time_delay_1"/><text:bookmark-end text:name="using_breakout_time_delay"/></text:h>
      <text:p text:style-name="Text_20_body"><text:span text:style-name="">Jul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ext:span text:style-name="">*** Warning *** You can lock yourself out of your Pi Pico if you don't have a method to break the code. Please think about if you want/need to do this!!!</text:span>
<text:line-break/>
<text:line-break/>
When we are using Thonny, we are loading our code in to an app and clicking a play button, when we want to stop the code (break out) we simply press the stop button in our Thonny App.
<text:line-break/>
<text:line-break/>
However, if the code runs as boot, you don't necessarily have this option, so we need to build in a fail safe. There are two that we can use (there are more I am sure) and they are.
<text:line-break/></text:p>
      <text:list text:style-name="List_20_1" text:continue-numbering="false">
        <text:list-item>
          <text:p text:style-name="List_20_1_Content_First"> 1. Build in a delay at the start, where you can connect to Thonny and click the stop button.</text:p>
        </text:list-item>
        <text:list-item>
          <text:p text:style-name="List_20_1_Content_Last"> 2. Add a button to a GPIO pin, and when that button is pressed, stop the code.</text:p>
        </text:list-item>
      </text:list>
      <text:p text:style-name="Text_20_body">We are going to look at the first option in this example. Please not, pressing the BOOTSEL button will not stop the code.
<text:line-break/>
<text:line-break/>
Please note, this behaviour changes depending on the age of your Pico, the library files you are using and the version of Thonny. With the latest versions of code, it seems that this is less of an issue. It is still a good option to have some built in safeguards though.
<text:line-break/>
<text:line-break/>
What we are going to do is to flash the onboard LED for 20 seconds before starting the main code. This gives you 20 seconds to connect the Pico to your computer, run Thonny and hit the stop button.
<text:line-break/>
<text:line-break/>
We have to use two different sets of code unfortunately, as the onboard LED on the Pico and Pico W/W2 use a different connection method.
<text:line-break/></text:p>
      <text:list text:style-name="List_20_1" text:continue-numbering="false">
        <text:list-item>
          <text:p text:style-name="List_20_1_Content_First"> On the original Raspberry Pi Pico and Pico 2, the onboard LED is wired directly to GPIO25 on the RP2040.</text:p>
        </text:list-item>
        <text:list-item>
          <text:p text:style-name="List_20_1_Content_Last"> On the Pico W and Pico 2W the LED is  controlled through the Wi‑Fi chip, using a pin called WL_GPIO0.</text:p>
        </text:list-item>
      </text:list>
      <text:p text:style-name="Text_20_body">So we will need a slightly different set of code to flash the LED.
<text:line-break/>
<text:line-break/></text:p>
      <text:p text:style-name="Horizontal_20_Line"/>
      <text:h text:style-name="Heading_20_3" text:outline-level="3"><text:bookmark-start text:name="__RefHeading___raspberry_pi_pico_1_pico_2_3"/><text:bookmark-start text:name="raspberry_pi_pico_1_pico_2"/>Raspberry Pi Pico 1 / Pico 2<text:bookmark-end text:name="__RefHeading___raspberry_pi_pico_1_pico_2_3"/><text:bookmark-end text:name="raspberry_pi_pico_1_pico_2"/></text:h>
      <text:p text:style-name="Text_20_body"><text:line-break/>
Below is the (breakout) code for the Pico1 and Pico2
<text:line-break/></text:p>
      <table:table table:style-name="Table">
        <table:table-column table:style-name="odt_auto_style_table_column_1_1"/>
        <table:table-row>
          <table:table-cell office:value-type="string" table:style-name="tablecell">
            <text:p text:style-name="Preformatted_20_Text"><text:span text:style-name="highlight_co1">####################################################</text:span><text:line-break/><text:span text:style-name="highlight_co1"># visual Thonny breakout.</text:span><text:line-break/> <text:line-break/><text:span text:style-name="highlight_co1">#use this declaration for Pico1 &amp; Pico2</text:span><text:line-break/> <text:line-break/><text:span text:style-name="highlight_co1"># Set Pin25 as output (Pin 25 is where the onboard LED is connected)</text:span><text:line-break/>LED <text:span text:style-name="highlight_sy0">=</text:span> Pin<text:span text:style-name="highlight_br0">(</text:span><text:span text:style-name="highlight_nu0">25</text:span><text:span text:style-name="highlight_sy0">,</text:span> Pin.<text:span text:style-name="highlight_me1">OUT</text:span><text:span text:style-name="highlight_br0">)</text:span><text:line-break/> <text:line-break/><text:span text:style-name="highlight_co1"># Print a message in Thonny to remind user to break out of code now.</text:span><text:line-break/><text:span text:style-name="highlight_kw1">print</text:span><text:span text:style-name="highlight_br0">(</text:span><text:span text:style-name="highlight_st0">'booting... Press ctrl-c to stop'</text:span><text:span text:style-name="highlight_br0">)</text:span><text:line-break/> <text:line-break/><text:span text:style-name="highlight_co1"># loop 20 times</text:span><text:line-break/><text:span text:style-name="highlight_kw1">for</text:span> i <text:span text:style-name="highlight_kw1">in</text:span> <text:span text:style-name="highlight_kw2">range</text:span> <text:span text:style-name="highlight_br0">(</text:span><text:span text:style-name="highlight_nu0">20</text:span><text:span text:style-name="highlight_br0">)</text:span>:<text:line-break/> <text:line-break/><text:span text:style-name="highlight_co1"># turn on LED, wait half a second.</text:span><text:line-break/><text:span text:style-name="highlight_co1">#for Pico1 &amp; Pico2</text:span><text:line-break/><text:s text:c="4"/>LED.<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line-break/> <text:line-break/><text:span text:style-name="highlight_co1"># turn off LED, wait half a second.</text:span><text:line-break/><text:s text:c="4"/>LED.<text:span text:style-name="highlight_me1">off</text:span><text:span text:style-name="highlight_br0">(</text:span><text:span text:style-name="highlight_br0">)</text:span><text:s text:c="2"/><text:line-break/><text:s text:c="4"/><text:span text:style-name="highlight_kw3">time</text:span>.<text:span text:style-name="highlight_me1">sleep</text:span><text:span text:style-name="highlight_br0">(</text:span><text:span text:style-name="highlight_nu0">0.5</text:span><text:span text:style-name="highlight_br0">)</text:span><text:line-break/><text:span text:style-name="highlight_co1">####################################################</text:span></text:p>
          </table:table-cell>
        </table:table-row>
      </table:table>
      <text:p text:style-name="Text_20_body">What we need to do now is to place this code, inside of our main program that we want to run on boot. In this example I am using the traffic light example, so when I power on the Pico, the traffic light sequence will start (after the initial 20 second delay).
<text:line-break/>
<text:line-break/>
Below, you can see where we  have inserted this code block in to our Traffic Light code.
<text:line-break/></text:p>
      <table:table table:style-name="Table">
        <table:table-column table:style-name="odt_auto_style_table_column_2_1"/>
        <table:table-row>
          <table:table-cell office:value-type="string" table:style-name="tablecell">
            <text:p text:style-name="Preformatted_20_Text"><text:span text:style-name="highlight_co1">#Traffic light LEDs using an array</text:span><text:line-break/> <text:line-break/><text:span text:style-name="highlight_kw1">from</text:span> machine <text:span text:style-name="highlight_kw1">import</text:span> Pin<text:line-break/><text:span text:style-name="highlight_kw1">import</text:span> <text:span text:style-name="highlight_kw3">time</text:span><text:line-break/> <text:line-break/><text:span text:style-name="highlight_co1"># Define GPIO pins for the LEDs</text:span><text:line-break/>RED <text:span text:style-name="highlight_sy0">=</text:span> Pin<text:span text:style-name="highlight_br0">(</text:span><text:span text:style-name="highlight_nu0">2</text:span><text:span text:style-name="highlight_sy0">,</text:span> Pin.<text:span text:style-name="highlight_me1">OUT</text:span><text:span text:style-name="highlight_br0">)</text:span><text:line-break/>AMBER <text:span text:style-name="highlight_sy0">=</text:span> Pin<text:span text:style-name="highlight_br0">(</text:span><text:span text:style-name="highlight_nu0">6</text:span><text:span text:style-name="highlight_sy0">,</text:span> Pin.<text:span text:style-name="highlight_me1">OUT</text:span><text:span text:style-name="highlight_br0">)</text:span><text:line-break/>GREEN <text:span text:style-name="highlight_sy0">=</text:span> Pin<text:span text:style-name="highlight_br0">(</text:span><text:span text:style-name="highlight_nu0">10</text:span><text:span text:style-name="highlight_sy0">,</text:span> Pin.<text:span text:style-name="highlight_me1">OUT</text:span><text:span text:style-name="highlight_br0">)</text:span><text:line-break/> <text:line-break/><text:span text:style-name="highlight_co1"># Put them in an array</text:span><text:line-break/>lights <text:span text:style-name="highlight_sy0">=</text:span> <text:span text:style-name="highlight_br0">[</text:span>RED<text:span text:style-name="highlight_sy0">,</text:span> AMBER<text:span text:style-name="highlight_sy0">,</text:span> GREEN<text:span text:style-name="highlight_br0">]</text:span><text:line-break/> <text:line-break/><text:span text:style-name="highlight_co1">####################################################</text:span><text:line-break/><text:span text:style-name="highlight_co1"># visual Thonny breakout.</text:span><text:line-break/> <text:line-break/><text:span text:style-name="highlight_co1">#use this declaration for Pico1 &amp; Pico2</text:span><text:line-break/> <text:line-break/><text:span text:style-name="highlight_co1"># Set Pin25 as output (Pin 25 is where the onboard LED is connected)</text:span><text:line-break/>LED <text:span text:style-name="highlight_sy0">=</text:span> Pin<text:span text:style-name="highlight_br0">(</text:span><text:span text:style-name="highlight_nu0">25</text:span><text:span text:style-name="highlight_sy0">,</text:span> Pin.<text:span text:style-name="highlight_me1">OUT</text:span><text:span text:style-name="highlight_br0">)</text:span><text:line-break/> <text:line-break/><text:span text:style-name="highlight_co1"># Print a message in Thonny to remind user to break out of code now.</text:span><text:line-break/><text:span text:style-name="highlight_kw1">print</text:span><text:span text:style-name="highlight_br0">(</text:span><text:span text:style-name="highlight_st0">'booting... Press ctrl-c to stop'</text:span><text:span text:style-name="highlight_br0">)</text:span><text:line-break/> <text:line-break/><text:span text:style-name="highlight_co1"># loop 20 times</text:span><text:line-break/><text:span text:style-name="highlight_kw1">for</text:span> i <text:span text:style-name="highlight_kw1">in</text:span> <text:span text:style-name="highlight_kw2">range</text:span> <text:span text:style-name="highlight_br0">(</text:span><text:span text:style-name="highlight_nu0">20</text:span><text:span text:style-name="highlight_br0">)</text:span>:<text:line-break/> <text:line-break/><text:span text:style-name="highlight_co1"># turn on LED, wait half a second.</text:span><text:line-break/><text:span text:style-name="highlight_co1">#for Pico1 &amp; Pico2</text:span><text:line-break/><text:s text:c="4"/>LED.<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line-break/> <text:line-break/><text:span text:style-name="highlight_co1"># turn off LED, wait half a second.</text:span><text:line-break/><text:s text:c="4"/>LED.<text:span text:style-name="highlight_me1">off</text:span><text:span text:style-name="highlight_br0">(</text:span><text:span text:style-name="highlight_br0">)</text:span><text:s text:c="2"/><text:line-break/><text:s text:c="4"/><text:span text:style-name="highlight_kw3">time</text:span>.<text:span text:style-name="highlight_me1">sleep</text:span><text:span text:style-name="highlight_br0">(</text:span><text:span text:style-name="highlight_nu0">0.5</text:span><text:span text:style-name="highlight_br0">)</text:span><text:line-break/><text:span text:style-name="highlight_co1">####################################################</text:span><text:line-break/> <text:line-break/><text:span text:style-name="highlight_co1"># Helper function to turn all lights off</text:span><text:line-break/><text:span text:style-name="highlight_kw1">def</text:span> all_off<text:span text:style-name="highlight_br0">(</text:span><text:span text:style-name="highlight_br0">)</text:span>:<text:line-break/><text:s text:c="4"/><text:span text:style-name="highlight_kw1">for</text:span> light <text:span text:style-name="highlight_kw1">in</text:span> lights:<text:line-break/><text:s text:c="8"/>light.<text:span text:style-name="highlight_me1">off</text:span><text:span text:style-name="highlight_br0">(</text:span><text:span text:style-name="highlight_br0">)</text:span><text:line-break/> <text:line-break/><text:span text:style-name="highlight_kw1">while</text:span> <text:span text:style-name="highlight_kw2">True</text:span>:<text:line-break/><text:s text:c="4"/><text:span text:style-name="highlight_co1"># Red</text:span><text:line-break/><text:s text:c="4"/>all_off<text:span text:style-name="highlight_br0">(</text:span><text:span text:style-name="highlight_br0">)</text:span><text:line-break/><text:s text:c="4"/>RED.<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Red + Amber</text:span><text:line-break/><text:s text:c="4"/>AMBER.<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co1"># Green</text:span><text:line-break/><text:s text:c="4"/>all_off<text:span text:style-name="highlight_br0">(</text:span><text:span text:style-name="highlight_br0">)</text:span><text:line-break/><text:s text:c="4"/>GREEN.<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5</text:span><text:span text:style-name="highlight_br0">)</text:span><text:line-break/> <text:line-break/><text:s text:c="4"/><text:span text:style-name="highlight_co1"># Amber</text:span><text:line-break/><text:s text:c="4"/>all_off<text:span text:style-name="highlight_br0">(</text:span><text:span text:style-name="highlight_br0">)</text:span><text:line-break/><text:s text:c="4"/>AMBER.<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p>
          </table:table-cell>
        </table:table-row>
      </table:table>
      <text:p text:style-name="Text_20_body"><text:line-break/></text:p>
      <text:p text:style-name="Horizontal_20_Line"/>
      <text:h text:style-name="Heading_20_3" text:outline-level="3"><text:bookmark-start text:name="__RefHeading___raspberry_pi_pico_w_and_pico_2w_4"/><text:bookmark-start text:name="raspberry_pi_pico_w_and_pico_2w"/>Raspberry Pi Pico W and Pico 2W<text:bookmark-end text:name="__RefHeading___raspberry_pi_pico_w_and_pico_2w_4"/><text:bookmark-end text:name="raspberry_pi_pico_w_and_pico_2w"/></text:h>
      <text:p text:style-name="Text_20_body"><text:line-break/>
For the wireless based Pico, we need to use slightly different code, as the LED is not on Pin25, it is accessed via a pin in the Wifi chip.
<text:line-break/></text:p>
      <table:table table:style-name="Table">
        <table:table-column table:style-name="odt_auto_style_table_column_3_1"/>
        <table:table-row>
          <table:table-cell office:value-type="string" table:style-name="tablecell">
            <text:p text:style-name="Preformatted_20_Text"><text:span text:style-name="highlight_co1">####################################################</text:span><text:line-break/><text:span text:style-name="highlight_co1"># visual Thonny breakout.</text:span><text:line-break/> <text:line-break/><text:span text:style-name="highlight_co1">#use this declaration for Pico1W &amp; Pico2W</text:span><text:line-break/> <text:line-break/><text:span text:style-name="highlight_co1">#use this declaration for Pico 1W and Pico 2W</text:span><text:line-break/>OBLED <text:span text:style-name="highlight_sy0">=</text:span> Pin<text:span text:style-name="highlight_br0">(</text:span><text:span text:style-name="highlight_st0">'LEDW'</text:span><text:span text:style-name="highlight_sy0">,</text:span>Pin.<text:span text:style-name="highlight_me1">OUT</text:span><text:span text:style-name="highlight_br0">)</text:span><text:line-break/> <text:line-break/><text:span text:style-name="highlight_co1"># Print a message in Thonny to remind user to break out of code now.</text:span><text:line-break/><text:span text:style-name="highlight_kw1">print</text:span><text:span text:style-name="highlight_br0">(</text:span><text:span text:style-name="highlight_st0">'booting... Press ctrl-c to stop'</text:span><text:span text:style-name="highlight_br0">)</text:span><text:line-break/> <text:line-break/><text:span text:style-name="highlight_co1"># loop 20 times</text:span><text:line-break/><text:span text:style-name="highlight_kw1">for</text:span> i <text:span text:style-name="highlight_kw1">in</text:span> <text:span text:style-name="highlight_kw2">range</text:span> <text:span text:style-name="highlight_br0">(</text:span><text:span text:style-name="highlight_nu0">20</text:span><text:span text:style-name="highlight_br0">)</text:span>:<text:line-break/> <text:line-break/> <text:line-break/><text:span text:style-name="highlight_co1">#for Pico1W and Pico2W use this</text:span><text:line-break/><text:span text:style-name="highlight_co1"># turn on LED, wait half a second.<text:s text:c="4"/></text:span><text:line-break/><text:s text:c="4"/>OBLED.<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line-break/> <text:line-break/><text:span text:style-name="highlight_co1"># turn off LED, wait half a second.</text:span><text:line-break/><text:s text:c="4"/>OBLED.<text:span text:style-name="highlight_me1">off</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line-break/><text:span text:style-name="highlight_co1">####################################################</text:span></text:p>
          </table:table-cell>
        </table:table-row>
      </table:table>
      <text:p text:style-name="Text_20_body">Once again, let us look at this code block embedded in our original Traffic Light code.
<text:line-break/>
<text:line-break/></text:p>
      <table:table table:style-name="Table">
        <table:table-column table:style-name="odt_auto_style_table_column_4_1"/>
        <table:table-row>
          <table:table-cell office:value-type="string" table:style-name="tablecell">
            <text:p text:style-name="Preformatted_20_Text"><text:span text:style-name="highlight_co1">#Traffic light LEDs using an array</text:span><text:line-break/> <text:line-break/><text:span text:style-name="highlight_kw1">from</text:span> machine <text:span text:style-name="highlight_kw1">import</text:span> Pin<text:line-break/><text:span text:style-name="highlight_kw1">import</text:span> <text:span text:style-name="highlight_kw3">time</text:span><text:line-break/> <text:line-break/><text:span text:style-name="highlight_co1"># Define GPIO pins for the LEDs</text:span><text:line-break/>RED <text:span text:style-name="highlight_sy0">=</text:span> Pin<text:span text:style-name="highlight_br0">(</text:span><text:span text:style-name="highlight_nu0">2</text:span><text:span text:style-name="highlight_sy0">,</text:span> Pin.<text:span text:style-name="highlight_me1">OUT</text:span><text:span text:style-name="highlight_br0">)</text:span><text:line-break/>AMBER <text:span text:style-name="highlight_sy0">=</text:span> Pin<text:span text:style-name="highlight_br0">(</text:span><text:span text:style-name="highlight_nu0">6</text:span><text:span text:style-name="highlight_sy0">,</text:span> Pin.<text:span text:style-name="highlight_me1">OUT</text:span><text:span text:style-name="highlight_br0">)</text:span><text:line-break/>GREEN <text:span text:style-name="highlight_sy0">=</text:span> Pin<text:span text:style-name="highlight_br0">(</text:span><text:span text:style-name="highlight_nu0">10</text:span><text:span text:style-name="highlight_sy0">,</text:span> Pin.<text:span text:style-name="highlight_me1">OUT</text:span><text:span text:style-name="highlight_br0">)</text:span><text:line-break/> <text:line-break/><text:span text:style-name="highlight_co1"># Put them in an array</text:span><text:line-break/>lights <text:span text:style-name="highlight_sy0">=</text:span> <text:span text:style-name="highlight_br0">[</text:span>RED<text:span text:style-name="highlight_sy0">,</text:span> AMBER<text:span text:style-name="highlight_sy0">,</text:span> GREEN<text:span text:style-name="highlight_br0">]</text:span><text:line-break/> <text:line-break/> <text:line-break/><text:span text:style-name="highlight_co1">####################################################</text:span><text:line-break/><text:span text:style-name="highlight_co1"># visual Thonny breakout.</text:span><text:line-break/> <text:line-break/><text:span text:style-name="highlight_co1">#use this declaration for Pico1W &amp; Pico2W</text:span><text:line-break/> <text:line-break/><text:span text:style-name="highlight_co1">#use this declaration for Pico 1W and Pico 2W</text:span><text:line-break/>OBLED <text:span text:style-name="highlight_sy0">=</text:span> Pin<text:span text:style-name="highlight_br0">(</text:span><text:span text:style-name="highlight_st0">'LEDW'</text:span><text:span text:style-name="highlight_sy0">,</text:span>Pin.<text:span text:style-name="highlight_me1">OUT</text:span><text:span text:style-name="highlight_br0">)</text:span><text:line-break/> <text:line-break/><text:span text:style-name="highlight_co1"># Print a message in Thonny to remind user to break out of code now.</text:span><text:line-break/><text:span text:style-name="highlight_kw1">print</text:span><text:span text:style-name="highlight_br0">(</text:span><text:span text:style-name="highlight_st0">'booting... Press ctrl-c to stop'</text:span><text:span text:style-name="highlight_br0">)</text:span><text:line-break/> <text:line-break/><text:span text:style-name="highlight_co1"># loop 20 times</text:span><text:line-break/><text:span text:style-name="highlight_kw1">for</text:span> i <text:span text:style-name="highlight_kw1">in</text:span> <text:span text:style-name="highlight_kw2">range</text:span> <text:span text:style-name="highlight_br0">(</text:span><text:span text:style-name="highlight_nu0">20</text:span><text:span text:style-name="highlight_br0">)</text:span>:<text:line-break/> <text:line-break/> <text:line-break/><text:span text:style-name="highlight_co1">#for Pico1W and Pico2W use this</text:span><text:line-break/><text:span text:style-name="highlight_co1"># turn on LED, wait half a second.<text:s text:c="4"/></text:span><text:line-break/><text:s text:c="4"/>OBLED.<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line-break/> <text:line-break/><text:span text:style-name="highlight_co1"># turn off LED, wait half a second.</text:span><text:line-break/><text:s text:c="4"/>OBLED.<text:span text:style-name="highlight_me1">off</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line-break/><text:span text:style-name="highlight_co1">####################################################</text:span><text:line-break/> <text:line-break/> <text:line-break/> <text:line-break/><text:span text:style-name="highlight_co1"># Helper function to turn all lights off</text:span><text:line-break/><text:span text:style-name="highlight_kw1">def</text:span> all_off<text:span text:style-name="highlight_br0">(</text:span><text:span text:style-name="highlight_br0">)</text:span>:<text:line-break/><text:s text:c="4"/><text:span text:style-name="highlight_kw1">for</text:span> light <text:span text:style-name="highlight_kw1">in</text:span> lights:<text:line-break/><text:s text:c="8"/>light.<text:span text:style-name="highlight_me1">off</text:span><text:span text:style-name="highlight_br0">(</text:span><text:span text:style-name="highlight_br0">)</text:span><text:line-break/> <text:line-break/><text:span text:style-name="highlight_kw1">while</text:span> <text:span text:style-name="highlight_kw2">True</text:span>:<text:line-break/><text:s text:c="4"/><text:span text:style-name="highlight_co1"># Red</text:span><text:line-break/><text:s text:c="4"/>all_off<text:span text:style-name="highlight_br0">(</text:span><text:span text:style-name="highlight_br0">)</text:span><text:line-break/><text:s text:c="4"/>RED.<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Red + Amber</text:span><text:line-break/><text:s text:c="4"/>AMBER.<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co1"># Green</text:span><text:line-break/><text:s text:c="4"/>all_off<text:span text:style-name="highlight_br0">(</text:span><text:span text:style-name="highlight_br0">)</text:span><text:line-break/><text:s text:c="4"/>GREEN.<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Amber</text:span><text:line-break/><text:s text:c="4"/>all_off<text:span text:style-name="highlight_br0">(</text:span><text:span text:style-name="highlight_br0">)</text:span><text:line-break/><text:s text:c="4"/>AMBER.<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p>
          </table:table-cell>
        </table:table-row>
      </table:table>
      <text:p text:style-name="Text_20_body"><text:line-break/></text:p>
      <text:p text:style-name="Horizontal_20_Line"/>
      <text:h text:style-name="Heading_20_3" text:outline-level="3"><text:bookmark-start text:name="__RefHeading___in_action_5"/><text:bookmark-start text:name="in_action"/>In Action<text:bookmark-end text:name="__RefHeading___in_action_5"/><text:bookmark-end text:name="in_action"/></text:h>
      <text:p text:style-name="Text_20_body"><text:line-break/>
From Thonny, I am going to start our traffic light code with the new breakout code block. Please bear in mind that in this example I am NOT using a Pico W variant.
<text:line-break/>
<text:line-break/>
<text:span text:style-name="">*** IMPORTANT ***</text:span>
<text:line-break/>
First thing I need to do, because we want this code to run at Pico boot, is to save the file as <text:span text:style-name="">main.py</text:span>. The Pico understands that a file called main.py is to be run at boot.
<text:line-break/>
<text:line-break/>
Please watch the video below to see this code in operation.
<text:line-break/>
<text:line-break/>
<text:a xlink:type="simple" xlink:href="https://wiki.alanwalker.uk/lib/exe/fetch.php?media=traffic-light-breakout-example-simulated.mp4" text:style-name="Internet_20_link" text:visited-style-name="Visited_20_Internet_20_Link">traffic-light-breakout-example-simulated.mp4</text:a>
<text:line-break/>
When the start button is pressed (so when the Pico boots) we see the Pico Onboard LED flashing for 20 seconds. Then, the traffic light sequence will start. In the output window we can see the message <text:span text:style-name="">booting… Press ctrl-c to stop</text:span>.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19::42:54</meta:creation-date>
    <dc:creator>Generated</dc:creator>
    <dc:date>2026-08-19T19::42:54</dc:date>
    <dc:language>en-US</dc:language>
    <meta:editing-cycles>1</meta:editing-cycles>
    <meta:editing-duration>PT0S</meta:editing-duration>
    <dc:title>using_breakout_time_delay</dc:title>
  </office:meta>
</office:document-meta>
</file>