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cff03b679154473dce78e83f2432f0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a_breakout_button"/><text:bookmark-start text:name="__RefHeading___using_a_breakout_button_1"/><text:bookmark-start text:name="using_a_breakout_button"/>Using a Breakout Button<text:bookmark-end text:name="__RefHeading___using_a_breakout_button_1"/><text:bookmark-end text:name="using_a_breakout_button"/></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ext:span text:style-name="">*** Warning *** You can lock yourself out of your Pi Pico if you don't have a method to break the code. Please think about if you want/need to do this!!!</text:span>
<text:line-break/>
<text:line-break/>
In the previous example, we used some code to cause a 20 second start delay, so you had 20 seconds before the code ran where you could use Thonny to stop the process before it properly started. However, once 20 seconds had elapsed, this would no longer work. So you needed to reboot the Pico and break in before the 20s start delay.
<text:line-break/>
<text:line-break/>
In this example, again we are going to use the traffic light example, we are going to use a button to breakout of our code. This is very simple to do, first lets look at the wiring diagram for our traffic lights.
<text:line-break/>
<draw:frame draw:style-name="mediacenter" draw:name="1" text:anchor-type="paragraph" draw:z-index="1" svg:width="10.583333333333cm" svg:height="8.4056927297668cm"><draw:image xlink:href="Pictures/cff03b679154473dce78e83f2432f06b.png" xlink:type="simple" xlink:show="embed" xlink:actuate="onLoad"/></draw:frame>
<text:line-break/>
This is our original traffic light build, but with an additional push button on pins GP16 and GND.
<text:line-break/>
<text:line-break/></text:p>
      <text:p text:style-name="Horizontal_20_Line"/>
      <text:h text:style-name="Heading_20_3" text:outline-level="3"><text:bookmark-start text:name="__RefHeading___the_code_3"/><text:bookmark-start text:name="the_code"/>The Code<text:bookmark-end text:name="__RefHeading___the_code_3"/><text:bookmark-end text:name="the_code"/></text:h>
      <text:p text:style-name="Text_20_body"><text:line-break/>
Below is the code, there are two blocks that have been added. The are:
<text:line-break/></text:p>
      <text:list text:style-name="List_20_1" text:continue-numbering="false">
        <text:list-item>
          <text:p text:style-name="List_20_1_Content_First"> Block1 - Sets up GP16 as an input that is pulled up (so we need to set it to GND for it to work)</text:p>
        </text:list-item>
        <text:list-item>
          <text:p text:style-name="List_20_1_Content_Last"> Block2 - Monitors the button to see if it is pressed (looking for a zero on Pin16)</text:p>
        </text:list-item>
      </text:list>
      <text:list text:style-name="List_20_1" text:continue-numbering="false">
        <text:list-item>
          <text:p text:style-name="List_20_1_Content_First"> Block1 is at the program start, and is only run once.</text:p>
        </text:list-item>
        <text:list-item>
          <text:p text:style-name="List_20_1_Content_Last"> Block2 is in the loop, and is checked every time the code loops.</text:p>
        </text:list-item>
      </text:list>
      <text:p text:style-name="Text_20_body">The Micro Python Code we are using.
<text:line-break/></text:p>
      <table:table table:style-name="Table">
        <table:table-column table:style-name="odt_auto_style_table_column_1_1"/>
        <table:table-row>
          <table:table-cell office:value-type="string" table:style-name="tablecell">
            <text:p text:style-name="Preformatted_20_Text"><text:span text:style-name="highlight_co1">#Traffic light LEDs using an array</text:span><text:line-break/> <text:line-break/><text:span text:style-name="highlight_kw1">from</text:span> machine <text:span text:style-name="highlight_kw1">import</text:span> Pin<text:line-break/><text:span text:style-name="highlight_kw1">import</text:span> <text:span text:style-name="highlight_kw3">time</text:span><text:line-break/> <text:line-break/><text:span text:style-name="highlight_co1">#######################<text:s text:c="4"/>ADD BREAKOUT BUTTON #############################</text:span><text:line-break/><text:span text:style-name="highlight_co1"># Configure the button on GPIO16</text:span><text:line-break/><text:span text:style-name="highlight_co1"># PULL_UP means the pin reads HIGH (1) until the button connects it to GND</text:span><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line-break/><text:span text:style-name="highlight_co1">#######################<text:s text:c="4"/>ADD BREAKOUT BUTTON #############################</text:span><text:line-break/> <text:line-break/> <text:line-break/><text:span text:style-name="highlight_co1"># Define GPIO pins for the LEDs</text:span><text:line-break/>RED <text:span text:style-name="highlight_sy0">=</text:span> Pin<text:span text:style-name="highlight_br0">(</text:span><text:span text:style-name="highlight_nu0">2</text:span><text:span text:style-name="highlight_sy0">,</text:span> Pin.<text:span text:style-name="highlight_me1">OUT</text:span><text:span text:style-name="highlight_br0">)</text:span><text:line-break/>AMBER <text:span text:style-name="highlight_sy0">=</text:span> Pin<text:span text:style-name="highlight_br0">(</text:span><text:span text:style-name="highlight_nu0">6</text:span><text:span text:style-name="highlight_sy0">,</text:span> Pin.<text:span text:style-name="highlight_me1">OUT</text:span><text:span text:style-name="highlight_br0">)</text:span><text:line-break/>GREEN <text:span text:style-name="highlight_sy0">=</text:span> Pin<text:span text:style-name="highlight_br0">(</text:span><text:span text:style-name="highlight_nu0">10</text:span><text:span text:style-name="highlight_sy0">,</text:span> Pin.<text:span text:style-name="highlight_me1">OUT</text:span><text:span text:style-name="highlight_br0">)</text:span><text:line-break/> <text:line-break/><text:span text:style-name="highlight_co1"># Put them in an array</text:span><text:line-break/>lights <text:span text:style-name="highlight_sy0">=</text:span> <text:span text:style-name="highlight_br0">[</text:span>RED<text:span text:style-name="highlight_sy0">,</text:span> AMBER<text:span text:style-name="highlight_sy0">,</text:span> GREEN<text:span text:style-name="highlight_br0">]</text:span><text:line-break/> <text:line-break/><text:span text:style-name="highlight_co1"># Helper function to turn all lights off</text:span><text:line-break/><text:span text:style-name="highlight_kw1">def</text:span> all_off<text:span text:style-name="highlight_br0">(</text:span><text:span text:style-name="highlight_br0">)</text:span>:<text:line-break/><text:s text:c="4"/><text:span text:style-name="highlight_kw1">for</text:span> light <text:span text:style-name="highlight_kw1">in</text:span> lights:<text:line-break/><text:s text:c="8"/>light.<text:span text:style-name="highlight_me1">off</text:span><text:span text:style-name="highlight_br0">(</text:span><text:span text:style-name="highlight_br0">)</text:span><text:line-break/> <text:line-break/><text:span text:style-name="highlight_kw1">while</text:span> <text:span text:style-name="highlight_kw2">True</text:span>:<text:line-break/> <text:line-break/><text:s text:c="4"/><text:span text:style-name="highlight_co1"># Red</text:span><text:line-break/><text:s text:c="4"/>all_off<text:span text:style-name="highlight_br0">(</text:span><text:span text:style-name="highlight_br0">)</text:span><text:line-break/><text:s text:c="4"/>R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co1"># Green</text:span><text:line-break/><text:s text:c="4"/>all_off<text:span text:style-name="highlight_br0">(</text:span><text:span text:style-name="highlight_br0">)</text:span><text:line-break/><text:s text:c="4"/>GREEN.<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Amber</text:span><text:line-break/><text:s text:c="4"/>all_off<text:span text:style-name="highlight_br0">(</text:span><text:span text:style-name="highlight_br0">)</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pan text:style-name="highlight_co1">####################### CHECK BREAKOUT BUTTON ##########################</text:span><text:line-break/><text:s text:c="4"/><text:span text:style-name="highlight_co1"># Read the button</text:span><text:line-break/><text:s text:c="4"/><text:span text:style-name="highlight_kw1">if</text:span> button.<text:span text:style-name="highlight_me1">value</text:span><text:span text:style-name="highlight_br0">(</text:span><text:span text:style-name="highlight_br0">)</text:span> <text:span text:style-name="highlight_sy0">==</text:span> <text:span text:style-name="highlight_nu0">0</text:span>:<text:s text:c="3"/><text:span text:style-name="highlight_co1"># Button pressed (LOW)</text:span><text:line-break/><text:s text:c="8"/><text:span text:style-name="highlight_kw1">print</text:span><text:span text:style-name="highlight_br0">(</text:span><text:span text:style-name="highlight_st0">"Button pressed — stopping program."</text:span><text:span text:style-name="highlight_br0">)</text:span><text:line-break/><text:s text:c="8"/><text:span text:style-name="highlight_kw1">break</text:span><text:s text:c="17"/><text:span text:style-name="highlight_co1"># Exit the loop and end main.py</text:span><text:line-break/><text:span text:style-name="highlight_co1">####################### CHECK BREAKOUT BUTTON ##########################</text:span><text:line-break/> <text:line-break/><text:span text:style-name="highlight_co1"># Code End</text:span></text:p>
          </table:table-cell>
        </table:table-row>
      </table:table>
      <text:p text:style-name="Text_20_body">There is on limitation on pressing the button, we need to look at this part of the code to understand it.
<text:line-break/></text:p>
      <table:table table:style-name="Table">
        <table:table-column table:style-name="odt_auto_style_table_column_2_1"/>
        <table:table-row>
          <table:table-cell office:value-type="string" table:style-name="tablecell">
            <text:p text:style-name="Preformatted_20_Text"><text:s text:c="4"/><text:span text:style-name="highlight_co1"># Red</text:span><text:line-break/><text:s text:c="4"/>all_off<text:span text:style-name="highlight_br0">(</text:span><text:span text:style-name="highlight_br0">)</text:span><text:line-break/><text:s text:c="4"/>RED.<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Red + Amber</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 text:c="4"/><text:span text:style-name="highlight_co1"># Green</text:span><text:line-break/><text:s text:c="4"/>all_off<text:span text:style-name="highlight_br0">(</text:span><text:span text:style-name="highlight_br0">)</text:span><text:line-break/><text:s text:c="4"/>GREEN.<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3</text:span><text:span text:style-name="highlight_br0">)</text:span><text:line-break/> <text:line-break/><text:s text:c="4"/><text:span text:style-name="highlight_co1"># Amber</text:span><text:line-break/><text:s text:c="4"/>all_off<text:span text:style-name="highlight_br0">(</text:span><text:span text:style-name="highlight_br0">)</text:span><text:line-break/><text:s text:c="4"/>AMBER.<text:span text:style-name="highlight_me1">on</text:span><text:span text:style-name="highlight_br0">(</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p>
          </table:table-cell>
        </table:table-row>
      </table:table>
      <text:p text:style-name="Text_20_body">In our code, to delay the LEDs so they cycle in time like a set of traffic lights would, we have four <text:span text:style-name="">time.sleep</text:span> statements, the total delay of these is 8 seconds. This means, when we press the button, depending on where we are in the loop, we might have to hold the button for up to 9 seconds before the button value is read.
<text:line-break/>
<text:line-break/>
However, if you read the code, you can see the button value is read as the <text:span text:style-name="">Amber</text:span> LED is turned on after the <text:span text:style-name="">Green</text:span> LED&gt;. So it is quite easy to time right if you don't want to hold the button for 8 seconds.
<text:line-break/>
<text:line-break/></text:p>
      <text:h text:style-name="Heading_20_4" text:outline-level="4"><text:bookmark-start text:name="__RefHeading___example_4"/><text:bookmark-start text:name="example"/>Example<text:bookmark-end text:name="__RefHeading___example_4"/><text:bookmark-end text:name="example"/></text:h>
      <text:p text:style-name="Text_20_body"><text:line-break/>
Here is the button in action.
<text:line-break/>
<text:line-break/>
<text:a xlink:type="simple" xlink:href="https://wiki.alanwalker.uk/lib/exe/fetch.php?media=traffic-light-breakout-button-sim.mp4" text:style-name="Internet_20_link" text:visited-style-name="Visited_20_Internet_20_Link">traffic-light-breakout-button-sim.mp4</text:a>
<text:line-break/>
Using a button like this means you can never get you Pico stuck in a software loop with little to no way of recovery (without wiping it completely).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5</meta:creation-date>
    <dc:creator>Generated</dc:creator>
    <dc:date>2026-08-19T21::40:45</dc:date>
    <dc:language>en-US</dc:language>
    <meta:editing-cycles>1</meta:editing-cycles>
    <meta:editing-duration>PT0S</meta:editing-duration>
    <dc:title>using_a_breakout_button</dc:title>
  </office:meta>
</office:document-meta>
</file>