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_gphoto2_to_configure_dslr"/><text:bookmark-start text:name="__RefHeading___gphoto2_support_for_my_camera_1"/><text:bookmark-start text:name="gphoto2_support_for_my_camera"/>gphoto2 Support for my Camera<text:bookmark-end text:name="__RefHeading___gphoto2_support_for_my_camera_1"/><text:bookmark-end text:name="gphoto2_support_for_my_camer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7:34</meta:creation-date>
    <dc:creator>Generated</dc:creator>
    <dc:date>2026-08-19T21::47:34</dc:date>
    <dc:language>en-US</dc:language>
    <meta:editing-cycles>1</meta:editing-cycles>
    <meta:editing-duration>PT0S</meta:editing-duration>
    <dc:title>use_gphoto2_to_configure_dslr</dc:title>
  </office:meta>
</office:document-meta>
</file>