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998b6b3272ee5368ad7cf845b5803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b_ports"/><text:bookmark-start text:name="__RefHeading___usb_ports_hardware_1"/><text:bookmark-start text:name="usb_ports_hardware"/>USB Ports Hardware<text:bookmark-end text:name="__RefHeading___usb_ports_hardware_1"/><text:bookmark-end text:name="usb_ports_hardware"/></text:h>
      <text:p text:style-name="Text_20_body"><text:span text:style-name="">Aug 2017</text:span>
<text:line-break/>
<text:line-break/></text:p>
      <text:p text:style-name="Horizontal_20_Line"/>
      <text:p text:style-name="Text_20_body">I can never remember which USB port has what name, so here is a little reminder.
<text:line-break/>
<text:line-break/>
<draw:frame draw:style-name="media" draw:name="0" text:anchor-type="as-char" draw:z-index="0" svg:width="21.43125cm" style:rel-width="100%" svg:height="4.5772916666667cm" style:rel-height="scale"><draw:image xlink:href="Pictures/3998b6b3272ee5368ad7cf845b5803ea.jpg" xlink:type="simple" xlink:show="embed" xlink:actuate="onLoad"/></draw:frame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9:24</meta:creation-date>
    <dc:creator>Generated</dc:creator>
    <dc:date>2026-08-19T20::19:24</dc:date>
    <dc:language>en-US</dc:language>
    <meta:editing-cycles>1</meta:editing-cycles>
    <meta:editing-duration>PT0S</meta:editing-duration>
    <dc:title>usb_ports</dc:title>
  </office:meta>
</office:document-meta>
</file>