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date_raspbian"/><text:bookmark-start text:name="__RefHeading___update_raspbian_1"/><text:bookmark-start text:name="update_raspbian"/>Update Raspbian<text:bookmark-end text:name="__RefHeading___update_raspbian_1"/><text:bookmark-end text:name="update_raspbian"/></text:h>
      <text:p text:style-name="Text_20_body"><text:line-break/>
<text:line-break/>
To upgrade and update Raspbian, enter the following from the command line:
<text:line-break/></text:p>
      <text:p text:style-name="Preformatted_20_Text"> sudo apt-get update &amp;&amp; sudo apt-get upgrade -y </text:p>
      <text:p text:style-name="Text_20_body"><text:line-break/>
The <text:span text:style-name="">-y</text:span> means you don't have to say 'yes' to any Yes/No question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33</meta:creation-date>
    <dc:creator>Generated</dc:creator>
    <dc:date>2026-08-19T23::19:33</dc:date>
    <dc:language>en-US</dc:language>
    <meta:editing-cycles>1</meta:editing-cycles>
    <meta:editing-duration>PT0S</meta:editing-duration>
    <dc:title>update_raspbian</dc:title>
  </office:meta>
</office:document-meta>
</file>