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bee601b56e6b8a51f8b7e23671d4a7.png"/>
  <manifest:file-entry manifest:media-type="image/png" manifest:full-path="Pictures/53fb7e964bd322cfbaee36d337e706f7.png"/>
  <manifest:file-entry manifest:media-type="image/png" manifest:full-path="Pictures/23d57d1a0d448401a0b450b6be1b2a5f.png"/>
  <manifest:file-entry manifest:media-type="image/png" manifest:full-path="Pictures/0bdfb1134b8e313388a04a60256060c0.png"/>
  <manifest:file-entry manifest:media-type="image/png" manifest:full-path="Pictures/a4b40fb45201090183de5b5b7e2b53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rn_on_led_using_webpage"/><text:bookmark-start text:name="__RefHeading___turn_on_led_using_webpage_1"/><text:bookmark-start text:name="turn_on_led_using_webpage"/>Turn On LED using Webpage<text:bookmark-end text:name="__RefHeading___turn_on_led_using_webpage_1"/><text:bookmark-end text:name="turn_on_led_using_webpage"/></text:h>
      <text:p text:style-name="Text_20_body"><text:span text:style-name="">Jul 2026</text:span>
<text:line-break/>
<text:line-break/>
<draw:frame draw:style-name="mediacenter" draw:name="0" text:anchor-type="paragraph" draw:z-index="0" svg:width="2.6458333333333cm" style:rel-width="100%" svg:height="2.5195798755187cm" style:rel-height="scale"><draw:image xlink:href="Pictures/18bee601b56e6b8a51f8b7e23671d4a7.png" xlink:type="simple" xlink:show="embed" xlink:actuate="onLoad"/></draw:frame></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line-break/>
In this example, we are going to turn on an LED on our Raspberry Pi Pico using a simple web page with two buttons. There is a second function where we can display the state of a hardware button also.
<text:line-break/>
<text:line-break/>
The three projects we will build for this are as follows:
<text:line-break/></text:p>
      <text:list text:style-name="List_20_1" text:continue-numbering="false">
        <text:list-item>
          <text:p text:style-name="List_20_1_Content_First"> Add an LED and a Button to the Pico. This is just to test the hardware and wiring is good.</text:p>
        </text:list-item>
        <text:list-item>
          <text:p text:style-name="List_20_1_Content"> Add a small web server and page to the Pico, this will be text only.</text:p>
        </text:list-item>
        <text:list-item>
          <text:p text:style-name="List_20_1_Content_Last"> Add a webserver and page that is graphical to the Pico.</text:p>
        </text:list-item>
      </text:list>
      <text:p text:style-name="Text_20_body">This will allow us to make defined steps towards the final goal of having a web page control the LED on our Pico.
<text:line-break/>
<text:line-break/></text:p>
      <text:p text:style-name="Horizontal_20_Line"/>
      <text:h text:style-name="Heading_20_3" text:outline-level="3"><text:bookmark-start text:name="__RefHeading___add_an_led_and_button_to_the_pico_3"/><text:bookmark-start text:name="add_an_led_and_button_to_the_pico"/>Add an LED and Button to the Pico<text:bookmark-end text:name="__RefHeading___add_an_led_and_button_to_the_pico_3"/><text:bookmark-end text:name="add_an_led_and_button_to_the_pico"/></text:h>
      <text:p text:style-name="Text_20_body">The image below shows what we are trying to achieve.
<text:line-break/>
<text:line-break/>
<draw:frame draw:style-name="mediacenter" draw:name="1" text:anchor-type="paragraph" draw:z-index="1" svg:width="13.229166666667cm" svg:height="9.0359302739239cm"><draw:image xlink:href="Pictures/53fb7e964bd322cfbaee36d337e706f7.png" xlink:type="simple" xlink:show="embed" xlink:actuate="onLoad"/></draw:frame></text:p>
      <text:p text:style-name="Text_20_body">In this example, we have the LED being connected to GP14 (pin 19) and GND (pin 18) via a 100 ohm resistor. You can use one of the GND pins on the Pico, or a common GND rail if you have made one.
<text:line-break/>
<text:line-break/>
Remember, the Anode of the LED (the longer leg) goes to GP14 and Cathode goes to GND.
<text:line-break/>
<text:line-break/>
The button is wired between pins GP16 (pin 21) and GND (pin 23)
<text:line-break/>
<text:line-break/></text:p>
      <text:p text:style-name="Horizontal_20_Line"/>
      <text:h text:style-name="Heading_20_4" text:outline-level="4"><text:bookmark-start text:name="__RefHeading___micro_python_code_4"/><text:bookmark-start text:name="micro_python_code"/>Micro Python Code<text:bookmark-end text:name="__RefHeading___micro_python_code_4"/><text:bookmark-end text:name="micro_python_code"/></text:h>
      <text:p text:style-name="Text_20_body">Here is the code that we will use:
<text:line-break/></text:p>
      <table:table table:style-name="Table">
        <table:table-column table:style-name="odt_auto_style_table_column_1_1"/>
        <table:table-row>
          <table:table-cell office:value-type="string" table:style-name="tablecell">
            <text:p text:style-name="Preformatted_20_Text"><text:span text:style-name="highlight_co1"># Hardware Test</text:span><text:line-break/><text:span text:style-name="highlight_co1"># Blink and LED (GP14) slowly/quickly while a button (GP16) is not-pressed/pressed</text:span><text:line-break/> <text:line-break/><text:span text:style-name="highlight_kw1">from</text:span> machine <text:span text:style-name="highlight_kw1">import</text:span> Pin<text:s text:c="10"/><text:span text:style-name="highlight_co1"># Import Pin class to control GPIO pins</text:span><text:line-break/><text:span text:style-name="highlight_kw1">from</text:span> <text:span text:style-name="highlight_kw3">time</text:span> <text:span text:style-name="highlight_kw1">import</text:span> sleep_ms<text:s text:c="8"/><text:span text:style-name="highlight_co1"># Import millisecond sleep function</text:span><text:line-break/> <text:line-break/>led <text:span text:style-name="highlight_sy0">=</text:span> Pin<text:span text:style-name="highlight_br0">(</text:span><text:span text:style-name="highlight_nu0">14</text:span><text:span text:style-name="highlight_sy0">,</text:span> Pin.<text:span text:style-name="highlight_me1">OUT</text:span><text:span text:style-name="highlight_br0">)</text:span><text:s text:c="11"/><text:span text:style-name="highlight_co1"># Create an output pin on GPIO14 for the LED</text:span><text:line-break/>button <text:span text:style-name="highlight_sy0">=</text:span> Pin<text:span text:style-name="highlight_br0">(</text:span><text:span text:style-name="highlight_nu0">16</text:span><text:span text:style-name="highlight_sy0">,</text:span> Pin.<text:span text:style-name="highlight_me1">IN</text:span><text:span text:style-name="highlight_sy0">,</text:span> Pin.<text:span text:style-name="highlight_me1">PULL_UP</text:span><text:span text:style-name="highlight_br0">)</text:span><text:s text:c="2"/><text:span text:style-name="highlight_co1"># Create an input pin on GPIO16 with internal pull‑up resistor</text:span><text:line-break/> <text:line-break/><text:span text:style-name="highlight_kw1">while</text:span> <text:span text:style-name="highlight_kw2">True</text:span>:<text:s text:c="22"/><text:span text:style-name="highlight_co1"># Infinite loop</text:span><text:line-break/><text:s text:c="4"/><text:span text:style-name="highlight_kw1">if</text:span> button.<text:span text:style-name="highlight_me1">value</text:span><text:span text:style-name="highlight_br0">(</text:span><text:span text:style-name="highlight_br0">)</text:span> <text:span text:style-name="highlight_sy0">==</text:span> <text:span text:style-name="highlight_nu0">0</text:span>:<text:s text:c="6"/><text:span text:style-name="highlight_co1"># If button is pressed (input pulled LOW)</text:span><text:line-break/><text:s text:c="8"/>delay <text:span text:style-name="highlight_sy0">=</text:span> <text:span text:style-name="highlight_nu0">100</text:span><text:s text:c="14"/><text:span text:style-name="highlight_co1"># Use short delay (fast blink)</text:span><text:line-break/><text:s text:c="4"/><text:span text:style-name="highlight_kw1">else</text:span>:<text:s text:c="24"/><text:span text:style-name="highlight_co1"># Otherwise (button not pressed)</text:span><text:line-break/><text:s text:c="8"/>delay <text:span text:style-name="highlight_sy0">=</text:span> <text:span text:style-name="highlight_nu0">1000</text:span><text:s text:c="13"/><text:span text:style-name="highlight_co1"># Use long delay (slow blink)</text:span><text:line-break/> <text:line-break/><text:s text:c="4"/>led.<text:span text:style-name="highlight_me1">toggle</text:span><text:span text:style-name="highlight_br0">(</text:span><text:span text:style-name="highlight_br0">)</text:span><text:s text:c="17"/><text:span text:style-name="highlight_co1"># Flip LED state: ON → OFF or OFF → ON</text:span><text:line-break/><text:s text:c="4"/>sleep_ms<text:span text:style-name="highlight_br0">(</text:span>delay<text:span text:style-name="highlight_br0">)</text:span><text:s text:c="14"/><text:span text:style-name="highlight_co1"># Wait for the chosen delay before next toggle</text:span></text:p>
          </table:table-cell>
        </table:table-row>
      </table:table>
      <text:p text:style-name="Text_20_body">Because the button uses <text:span text:style-name="">Pin.PULL_UP</text:span>, its normal (unpressed) state is HIGH (1).
<text:line-break/>
<text:line-break/>
Pressing the button pulls the pin to LOW (0), which is why the code checks <text:span text:style-name="">button.value() == 0</text:span>.
<text:line-break/>
<text:line-break/>
<text:a xlink:type="simple" xlink:href="https://wiki.alanwalker.uk/lib/exe/fetch.php?media=corporate:button-led-pico-004.mp4" text:style-name="Internet_20_link" text:visited-style-name="Visited_20_Internet_20_Link">button-led-pico-004.mp4</text:a></text:p>
      <text:p text:style-name="Text_20_body">Looking at the simulation above, we can see that when the button is not pressed, we get a delay of 1000mS as per the MicroPython code, so 1 flash every two seconds (1s on, 1s off).
<text:line-break/>
<text:line-break/>
When the button is pressed, we get a delay of only 100mS, so 5 flashes every second (100mS on, 100mS off x 5).
<text:line-break/>
<text:line-break/>
If you have connected the LED and Button to your Pico correctly, this is what you should observe when you run the code on your setup.
<text:line-break/>
<text:line-break/></text:p>
      <text:p text:style-name="Horizontal_20_Line"/>
      <text:h text:style-name="Heading_20_3" text:outline-level="3"><text:bookmark-start text:name="__RefHeading___add_a_small_web_server_and_page_to_the_pico_5"/><text:bookmark-start text:name="add_a_small_web_server_and_page_to_the_pico"/>Add a Small Web Server and Page to the Pico<text:bookmark-end text:name="__RefHeading___add_a_small_web_server_and_page_to_the_pico_5"/><text:bookmark-end text:name="add_a_small_web_server_and_page_to_the_pico"/></text:h>
      <text:p text:style-name="Text_20_body"><text:line-break/>
<text:span text:style-name="">NOTE*** The LED status will not change on the Raspberry Pi Pico unless you refresh the web browswer when you either Press or Release the button.</text:span>
<text:line-break/>
<text:line-break/>
For this example, we do not need to change any of the Pico hardware, so the LED and Button wiring remain as they were in the previous example. This is just a software change.
<text:line-break/>
<text:line-break/>
You need to load the following code in to Thonny.
<text:line-break/>
<text:line-break/></text:p>
      <table:table table:style-name="Table">
        <table:table-column table:style-name="odt_auto_style_table_column_2_1"/>
        <table:table-row>
          <table:table-cell office:value-type="string" table:style-name="tablecell">
            <text:p text:style-name="Preformatted_20_Text"><text:span text:style-name="highlight_co1"># Simple HTTP Server Example</text:span><text:line-break/><text:span text:style-name="highlight_co1"># Control an LED and read a Button using a web browser</text:span><text:line-break/> <text:line-break/><text:span text:style-name="highlight_kw1">import</text:span> <text:span text:style-name="highlight_kw3">time</text:span><text:s text:c="21"/><text:span text:style-name="highlight_co1"># Provides sleep and timing functions</text:span><text:line-break/><text:span text:style-name="highlight_kw1">import</text:span> network<text:s text:c="18"/><text:span text:style-name="highlight_co1"># Wi‑Fi control for Pico W</text:span><text:line-break/><text:span text:style-name="highlight_kw1">import</text:span> <text:span text:style-name="highlight_kw3">socket</text:span><text:s text:c="19"/><text:span text:style-name="highlight_co1"># Low‑level networking (TCP sockets)</text:span><text:line-break/><text:span text:style-name="highlight_kw1">from</text:span> machine <text:span text:style-name="highlight_kw1">import</text:span> Pin<text:s text:c="9"/><text:span text:style-name="highlight_co1"># GPIO pin control</text:span><text:line-break/> <text:line-break/>led <text:span text:style-name="highlight_sy0">=</text:span> Pin<text:span text:style-name="highlight_br0">(</text:span><text:span text:style-name="highlight_nu0">14</text:span><text:span text:style-name="highlight_sy0">,</text:span> Pin.<text:span text:style-name="highlight_me1">OUT</text:span><text:span text:style-name="highlight_br0">)</text:span><text:s text:c="10"/><text:span text:style-name="highlight_co1"># LED on GPIO14 as an output</text:span><text:line-break/>ledState <text:span text:style-name="highlight_sy0">=</text:span> <text:span text:style-name="highlight_st0">'LED State Unknown'</text:span><text:s text:c="2"/><text:span text:style-name="highlight_co1"># Text placeholder for LED status</text:span><text:line-break/> <text:line-break/>button <text:span text:style-name="highlight_sy0">=</text:span> Pin<text:span text:style-name="highlight_br0">(</text:span><text:span text:style-name="highlight_nu0">16</text:span><text:span text:style-name="highlight_sy0">,</text:span> Pin.<text:span text:style-name="highlight_me1">IN</text:span><text:span text:style-name="highlight_sy0">,</text:span> Pin.<text:span text:style-name="highlight_me1">PULL_UP</text:span><text:span text:style-name="highlight_br0">)</text:span><text:s text:c="2"/><text:span text:style-name="highlight_co1"># Button on GPIO16 with pull‑up resistor</text:span><text:line-break/> <text:line-break/>ssid <text:span text:style-name="highlight_sy0">=</text:span> <text:span text:style-name="highlight_st0">'YourSSID'</text:span><text:s text:c="13"/><text:span text:style-name="highlight_co1"># Wi‑Fi network name</text:span><text:line-break/>password <text:span text:style-name="highlight_sy0">=</text:span> <text:span text:style-name="highlight_st0">'YourWifiPassword'</text:span> <text:span text:style-name="highlight_co1"># Wi‑Fi password</text:span><text:line-break/> <text:line-break/>wlan <text:span text:style-name="highlight_sy0">=</text:span> network.<text:span text:style-name="highlight_me1">WLAN</text:span><text:span text:style-name="highlight_br0">(</text:span>network.<text:span text:style-name="highlight_me1">STA_IF</text:span><text:span text:style-name="highlight_br0">)</text:span><text:s text:c="2"/><text:span text:style-name="highlight_co1"># Use Wi‑Fi in station mode</text:span><text:line-break/>wlan.<text:span text:style-name="highlight_me1">active</text:span><text:span text:style-name="highlight_br0">(</text:span><text:span text:style-name="highlight_kw2">True</text:span><text:span text:style-name="highlight_br0">)</text:span><text:s text:c="20"/><text:span text:style-name="highlight_co1"># Turn Wi‑Fi hardware on</text:span><text:line-break/>wlan.<text:span text:style-name="highlight_me1">connect</text:span><text:span text:style-name="highlight_br0">(</text:span>ssid<text:span text:style-name="highlight_sy0">,</text:span> password<text:span text:style-name="highlight_br0">)</text:span><text:s text:c="9"/><text:span text:style-name="highlight_co1"># Connect to the Wi‑Fi network</text:span><text:line-break/> <text:line-break/><text:span text:style-name="highlight_co1"># HTML template for the webpage</text:span><text:line-break/>html <text:span text:style-name="highlight_sy0">=</text:span> <text:span text:style-name="highlight_st0">"""&lt;!DOCTYPE html&gt;<text:line-break/>&lt;html&gt;<text:line-break/>&lt;head&gt; &lt;title&gt;Pico W&lt;/title&gt; &lt;/head&gt;<text:line-break/>&lt;body&gt; &lt;h1&gt;Pico W HTTP Server&lt;/h1&gt;<text:line-break/>&lt;p&gt;Hello, World!&lt;/p&gt;<text:line-break/>&lt;p&gt;%s&lt;/p&gt;<text:line-break/>&lt;/body&gt;<text:line-break/>&lt;/html&gt;<text:line-break/>"""</text:span><text:line-break/> <text:line-break/><text:span text:style-name="highlight_co1"># Wait for Wi‑Fi connection or timeout</text:span><text:line-break/>max_wait <text:span text:style-name="highlight_sy0">=</text:span> <text:span text:style-name="highlight_nu0">10</text:span><text:line-break/><text:span text:style-name="highlight_kw1">while</text:span> max_wait <text:span text:style-name="highlight_sy0">&gt;</text:span> <text:span text:style-name="highlight_nu0">0</text:span>:<text:line-break/><text:s text:c="4"/><text:span text:style-name="highlight_kw1">if</text:span> wlan.<text:span text:style-name="highlight_me1">status</text:span><text:span text:style-name="highlight_br0">(</text:span><text:span text:style-name="highlight_br0">)</text:span> <text:span text:style-name="highlight_sy0">&lt;</text:span> <text:span text:style-name="highlight_nu0">0</text:span> <text:span text:style-name="highlight_kw1">or</text:span> wlan.<text:span text:style-name="highlight_me1">status</text:span><text:span text:style-name="highlight_br0">(</text:span><text:span text:style-name="highlight_br0">)</text:span> <text:span text:style-name="highlight_sy0">&gt;=</text:span> <text:span text:style-name="highlight_nu0">3</text:span>:<text:s text:c="2"/><text:span text:style-name="highlight_co1"># Error or connected</text:span><text:line-break/><text:s text:c="8"/><text:span text:style-name="highlight_kw1">break</text:span><text:line-break/><text:s text:c="4"/>max_wait -<text:span text:style-name="highlight_sy0">=</text:span> <text:span text:style-name="highlight_nu0">1</text:span><text:line-break/><text:s text:c="4"/><text:span text:style-name="highlight_kw1">print</text:span><text:span text:style-name="highlight_br0">(</text:span><text:span text:style-name="highlight_st0">'waiting for connection...'</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pan text:style-name="highlight_co1"># If not connected, stop the program</text:span><text:line-break/><text:span text:style-name="highlight_kw1">if</text:span> wlan.<text:span text:style-name="highlight_me1">status</text:span><text:span text:style-name="highlight_br0">(</text:span><text:span text:style-name="highlight_br0">)</text:span> <text:span text:style-name="highlight_sy0">!=</text:span> <text:span text:style-name="highlight_nu0">3</text:span>:<text:line-break/><text:s text:c="4"/><text:span text:style-name="highlight_kw1">raise</text:span> <text:span text:style-name="highlight_kw2">RuntimeError</text:span><text:span text:style-name="highlight_br0">(</text:span><text:span text:style-name="highlight_st0">'network connection failed'</text:span><text:span text:style-name="highlight_br0">)</text:span><text:line-break/><text:span text:style-name="highlight_kw1">else</text:span>:<text:line-break/><text:s text:c="4"/><text:span text:style-name="highlight_kw1">print</text:span><text:span text:style-name="highlight_br0">(</text:span><text:span text:style-name="highlight_st0">'Connected'</text:span><text:span text:style-name="highlight_br0">)</text:span><text:line-break/><text:s text:c="4"/>status <text:span text:style-name="highlight_sy0">=</text:span> wlan.<text:span text:style-name="highlight_me1">ifconfig</text:span><text:span text:style-name="highlight_br0">(</text:span><text:span text:style-name="highlight_br0">)</text:span><text:s text:c="11"/><text:span text:style-name="highlight_co1"># Get IP configuration</text:span><text:line-break/><text:s text:c="4"/><text:span text:style-name="highlight_kw1">print</text:span><text:span text:style-name="highlight_br0">(</text:span><text:span text:style-name="highlight_st0">'ip = '</text:span> + status<text:span text:style-name="highlight_br0">[</text:span><text:span text:style-name="highlight_nu0">0</text:span><text:span text:style-name="highlight_br0">]</text:span><text:span text:style-name="highlight_br0">)</text:span><text:s text:c="9"/><text:span text:style-name="highlight_co1"># Print IP address</text:span><text:line-break/> <text:line-break/><text:span text:style-name="highlight_co1"># Create a listening TCP socket on port 80 (HTTP)</text:span><text:line-break/>addr <text:span text:style-name="highlight_sy0">=</text:span> <text:span text:style-name="highlight_kw3">socket</text:span>.<text:span text:style-name="highlight_me1">getaddrinfo</text:span><text:span text:style-name="highlight_br0">(</text:span><text:span text:style-name="highlight_st0">'0.0.0.0'</text:span><text:span text:style-name="highlight_sy0">,</text:span> <text:span text:style-name="highlight_nu0">80</text:span><text:span text:style-name="highlight_br0">)</text:span><text:span text:style-name="highlight_br0">[</text:span><text:span text:style-name="highlight_nu0">0</text:span><text:span text:style-name="highlight_br0">]</text:span><text:span text:style-name="highlight_br0">[</text:span>-<text:span text:style-name="highlight_nu0">1</text:span><text:span text:style-name="highlight_br0">]</text:span><text:s text:c="2"/><text:span text:style-name="highlight_co1"># Bind to all interfaces</text:span><text:line-break/>s <text:span text:style-name="highlight_sy0">=</text:span> <text:span text:style-name="highlight_kw3">socket</text:span>.<text:span text:style-name="highlight_kw3">socket</text:span><text:span text:style-name="highlight_br0">(</text:span><text:span text:style-name="highlight_br0">)</text:span><text:s text:c="31"/><text:span text:style-name="highlight_co1"># Create socket</text:span><text:line-break/>s.<text:span text:style-name="highlight_me1">bind</text:span><text:span text:style-name="highlight_br0">(</text:span>addr<text:span text:style-name="highlight_br0">)</text:span><text:s text:c="39"/><text:span text:style-name="highlight_co1"># Bind to address/port</text:span><text:line-break/>s.<text:span text:style-name="highlight_me1">listen</text:span><text:span text:style-name="highlight_br0">(</text:span><text:span text:style-name="highlight_nu0">1</text:span><text:span text:style-name="highlight_br0">)</text:span><text:s text:c="40"/><text:span text:style-name="highlight_co1"># Listen for connections</text:span><text:line-break/><text:span text:style-name="highlight_kw1">print</text:span><text:span text:style-name="highlight_br0">(</text:span><text:span text:style-name="highlight_st0">'listening on'</text:span><text:span text:style-name="highlight_sy0">,</text:span> addr<text:span text:style-name="highlight_br0">)</text:span><text:line-break/> <text:line-break/><text:span text:style-name="highlight_co1"># Main server loop</text:span><text:line-break/><text:span text:style-name="highlight_kw1">while</text:span> <text:span text:style-name="highlight_kw2">True</text:span>:<text:line-break/><text:s text:c="4"/><text:span text:style-name="highlight_kw1">try</text:span>:<text:line-break/><text:s text:c="8"/>cl<text:span text:style-name="highlight_sy0">,</text:span> addr <text:span text:style-name="highlight_sy0">=</text:span> s.<text:span text:style-name="highlight_me1">accept</text:span><text:span text:style-name="highlight_br0">(</text:span><text:span text:style-name="highlight_br0">)</text:span><text:s text:c="10"/><text:span text:style-name="highlight_co1"># Accept a client connection</text:span><text:line-break/><text:s text:c="8"/><text:span text:style-name="highlight_kw1">print</text:span><text:span text:style-name="highlight_br0">(</text:span><text:span text:style-name="highlight_st0">'client connected from'</text:span><text:span text:style-name="highlight_sy0">,</text:span> addr<text:span text:style-name="highlight_br0">)</text:span><text:line-break/><text:s text:c="8"/>request <text:span text:style-name="highlight_sy0">=</text:span> cl.<text:span text:style-name="highlight_me1">recv</text:span><text:span text:style-name="highlight_br0">(</text:span><text:span text:style-name="highlight_nu0">1024</text:span><text:span text:style-name="highlight_br0">)</text:span><text:s text:c="8"/><text:span text:style-name="highlight_co1"># Read HTTP request</text:span><text:line-break/><text:s text:c="8"/><text:span text:style-name="highlight_kw1">print</text:span><text:span text:style-name="highlight_br0">(</text:span><text:span text:style-name="highlight_st0">"request:"</text:span><text:span text:style-name="highlight_br0">)</text:span><text:line-break/><text:s text:c="8"/><text:span text:style-name="highlight_kw1">print</text:span><text:span text:style-name="highlight_br0">(</text:span>request<text:span text:style-name="highlight_br0">)</text:span><text:line-break/><text:s text:c="8"/>request <text:span text:style-name="highlight_sy0">=</text:span> <text:span text:style-name="highlight_kw2">str</text:span><text:span text:style-name="highlight_br0">(</text:span>request<text:span text:style-name="highlight_br0">)</text:span><text:s text:c="9"/><text:span text:style-name="highlight_co1"># Convert bytes → string</text:span><text:line-break/> <text:line-break/><text:s text:c="8"/><text:span text:style-name="highlight_co1"># Look for URL parameters: ?led=on or ?led=off</text:span><text:line-break/><text:s text:c="8"/>led_on <text:span text:style-name="highlight_sy0">=</text:span> request.<text:span text:style-name="highlight_me1">find</text:span><text:span text:style-name="highlight_br0">(</text:span><text:span text:style-name="highlight_st0">'led=on'</text:span><text:span text:style-name="highlight_br0">)</text:span><text:line-break/><text:s text:c="8"/>led_off <text:span text:style-name="highlight_sy0">=</text:span> request.<text:span text:style-name="highlight_me1">find</text:span><text:span text:style-name="highlight_br0">(</text:span><text:span text:style-name="highlight_st0">'led=off'</text:span><text:span text:style-name="highlight_br0">)</text:span><text:line-break/> <text:line-break/><text:s text:c="8"/><text:span text:style-name="highlight_kw1">print</text:span><text:span text:style-name="highlight_br0">(</text:span><text:span text:style-name="highlight_st0">'led on = '</text:span> + <text:span text:style-name="highlight_kw2">str</text:span><text:span text:style-name="highlight_br0">(</text:span>led_on<text:span text:style-name="highlight_br0">)</text:span><text:span text:style-name="highlight_br0">)</text:span><text:line-break/><text:s text:c="8"/><text:span text:style-name="highlight_kw1">print</text:span><text:span text:style-name="highlight_br0">(</text:span><text:span text:style-name="highlight_st0">'led off = '</text:span> + <text:span text:style-name="highlight_kw2">str</text:span><text:span text:style-name="highlight_br0">(</text:span>led_off<text:span text:style-name="highlight_br0">)</text:span><text:span text:style-name="highlight_br0">)</text:span><text:line-break/> <text:line-break/><text:s text:c="8"/><text:span text:style-name="highlight_co1"># If found at position 8 (typical for GET requests)</text:span><text:line-break/><text:s text:c="8"/><text:span text:style-name="highlight_kw1">if</text:span> led_on <text:span text:style-name="highlight_sy0">==</text:span> <text:span text:style-name="highlight_nu0">8</text:span>:<text:line-break/><text:s text:c="12"/><text:span text:style-name="highlight_kw1">print</text:span><text:span text:style-name="highlight_br0">(</text:span><text:span text:style-name="highlight_st0">"led on"</text:span><text:span text:style-name="highlight_br0">)</text:span><text:line-break/><text:s text:c="12"/>led.<text:span text:style-name="highlight_me1">value</text:span><text:span text:style-name="highlight_br0">(</text:span><text:span text:style-name="highlight_nu0">1</text:span><text:span text:style-name="highlight_br0">)</text:span><text:line-break/><text:s text:c="8"/><text:span text:style-name="highlight_kw1">if</text:span> led_off <text:span text:style-name="highlight_sy0">==</text:span> <text:span text:style-name="highlight_nu0">8</text:span>:<text:line-break/><text:s text:c="12"/><text:span text:style-name="highlight_kw1">print</text:span><text:span text:style-name="highlight_br0">(</text:span><text:span text:style-name="highlight_st0">"led off"</text:span><text:span text:style-name="highlight_br0">)</text:span><text:line-break/><text:s text:c="12"/>led.<text:span text:style-name="highlight_me1">value</text:span><text:span text:style-name="highlight_br0">(</text:span><text:span text:style-name="highlight_nu0">0</text:span><text:span text:style-name="highlight_br0">)</text:span><text:line-break/> <text:line-break/><text:s text:c="8"/><text:span text:style-name="highlight_co1"># Update LED state text</text:span><text:line-break/><text:s text:c="8"/>ledState <text:span text:style-name="highlight_sy0">=</text:span> <text:span text:style-name="highlight_st0">"LED is OFF"</text:span> <text:span text:style-name="highlight_kw1">if</text:span> led.<text:span text:style-name="highlight_me1">value</text:span><text:span text:style-name="highlight_br0">(</text:span><text:span text:style-name="highlight_br0">)</text:span> <text:span text:style-name="highlight_sy0">==</text:span> <text:span text:style-name="highlight_nu0">0</text:span> <text:span text:style-name="highlight_kw1">else</text:span> <text:span text:style-name="highlight_st0">"LED is ON"</text:span><text:line-break/> <text:line-break/><text:s text:c="8"/><text:span text:style-name="highlight_co1"># Read button state</text:span><text:line-break/><text:s text:c="8"/><text:span text:style-name="highlight_kw1">if</text:span> button.<text:span text:style-name="highlight_me1">value</text:span><text:span text:style-name="highlight_br0">(</text:span><text:span text:style-name="highlight_br0">)</text:span> <text:span text:style-name="highlight_sy0">==</text:span> <text:span text:style-name="highlight_nu0">1</text:span>:<text:s text:c="8"/><text:span text:style-name="highlight_co1"># Button not pressed (pull‑up = HIGH)</text:span><text:line-break/><text:s text:c="12"/><text:span text:style-name="highlight_kw1">print</text:span><text:span text:style-name="highlight_br0">(</text:span><text:span text:style-name="highlight_st0">"button NOT pressed"</text:span><text:span text:style-name="highlight_br0">)</text:span><text:line-break/><text:s text:c="12"/>buttonState <text:span text:style-name="highlight_sy0">=</text:span> <text:span text:style-name="highlight_st0">"Button is NOT pressed"</text:span><text:line-break/><text:s text:c="12"/>led.<text:span text:style-name="highlight_me1">value</text:span><text:span text:style-name="highlight_br0">(</text:span><text:span text:style-name="highlight_nu0">0</text:span><text:span text:style-name="highlight_br0">)</text:span><text:s text:c="15"/><text:span text:style-name="highlight_co1"># Force LED OFF</text:span><text:line-break/><text:s text:c="8"/><text:span text:style-name="highlight_kw1">else</text:span>:<text:line-break/><text:s text:c="12"/><text:span text:style-name="highlight_kw1">print</text:span><text:span text:style-name="highlight_br0">(</text:span><text:span text:style-name="highlight_st0">"button pressed"</text:span><text:span text:style-name="highlight_br0">)</text:span><text:line-break/><text:s text:c="12"/>buttonState <text:span text:style-name="highlight_sy0">=</text:span> <text:span text:style-name="highlight_st0">"Button is pressed"</text:span><text:line-break/><text:s text:c="12"/>led.<text:span text:style-name="highlight_me1">value</text:span><text:span text:style-name="highlight_br0">(</text:span><text:span text:style-name="highlight_nu0">1</text:span><text:span text:style-name="highlight_br0">)</text:span><text:s text:c="15"/><text:span text:style-name="highlight_co1"># Force LED ON</text:span><text:line-break/> <text:line-break/><text:s text:c="8"/><text:span text:style-name="highlight_co1"># Build webpage content</text:span><text:line-break/><text:s text:c="8"/>stateis <text:span text:style-name="highlight_sy0">=</text:span> ledState + <text:span text:style-name="highlight_st0">" and "</text:span> + buttonState<text:line-break/><text:s text:c="8"/>response <text:span text:style-name="highlight_sy0">=</text:span> html % stateis<text:s text:c="6"/><text:span text:style-name="highlight_co1"># Insert text into HTML template</text:span><text:line-break/> <text:line-break/><text:s text:c="8"/><text:span text:style-name="highlight_co1"># Send HTTP response</text:span><text:line-break/><text:s text:c="8"/>cl.<text:span text:style-name="highlight_me1">send</text:span><text:span text:style-name="highlight_br0">(</text:span><text:span text:style-name="highlight_st0">'HTTP/1.0 200 OK<text:span text:style-name="highlight_es0">\r</text:span><text:span text:style-name="highlight_es0">\n</text:span>Content-type: text/html<text:span text:style-name="highlight_es0">\r</text:span><text:span text:style-name="highlight_es0">\n</text:span><text:span text:style-name="highlight_es0">\r</text:span><text:span text:style-name="highlight_es0">\n</text:span>'</text:span><text:span text:style-name="highlight_br0">)</text:span><text:line-break/><text:s text:c="8"/>cl.<text:span text:style-name="highlight_me1">send</text:span><text:span text:style-name="highlight_br0">(</text:span>response<text:span text:style-name="highlight_br0">)</text:span><text:line-break/><text:s text:c="8"/>cl.<text:span text:style-name="highlight_me1">close</text:span><text:span text:style-name="highlight_br0">(</text:span><text:span text:style-name="highlight_br0">)</text:span><text:s text:c="21"/><text:span text:style-name="highlight_co1"># Close connection</text:span><text:line-break/> <text:line-break/><text:s text:c="4"/><text:span text:style-name="highlight_kw1">except</text:span> <text:span text:style-name="highlight_kw2">OSError</text:span> <text:span text:style-name="highlight_kw1">as</text:span> e:<text:line-break/><text:s text:c="8"/>cl.<text:span text:style-name="highlight_me1">close</text:span><text:span text:style-name="highlight_br0">(</text:span><text:span text:style-name="highlight_br0">)</text:span><text:line-break/><text:s text:c="8"/><text:span text:style-name="highlight_kw1">print</text:span><text:span text:style-name="highlight_br0">(</text:span><text:span text:style-name="highlight_st0">'connection closed'</text:span><text:span text:style-name="highlight_br0">)</text:span></text:p>
          </table:table-cell>
        </table:table-row>
      </table:table>
      <text:p text:style-name="Text_20_body">Before you attempt to run this code, look at the top of the code, lines 14 and 15.
<text:line-break/></text:p>
      <text:p text:style-name="Preformatted_20_Text"><text:s text:c="2"/>ssid = 'YourSSID'<text:line-break/><text:s text:c="2"/>password = 'YourWifiPassword'</text:p>
      <text:p text:style-name="Text_20_body">You need to enter your wifi details here, then you can run the code.
<text:line-break/>
<text:line-break/>
I suspect the one thing that will cause issues for you will be connecting to the Wifi, so take your time and get this right.
<text:line-break/>
<text:line-break/></text:p>
      <text:p text:style-name="Horizontal_20_Line"/>
      <text:h text:style-name="Heading_20_4" text:outline-level="4"><text:bookmark-start text:name="__RefHeading___running_the_code_6"/><text:bookmark-start text:name="running_the_code"/>Running the Code<text:bookmark-end text:name="__RefHeading___running_the_code_6"/><text:bookmark-end text:name="running_the_code"/></text:h>
      <text:p text:style-name="Text_20_body">When you run the code, it will initially do three things:
<text:line-break/></text:p>
      <text:list text:style-name="Numbering_20_1" text:continue-numbering="false">
        <text:list-item>
          <text:p text:style-name="Numbering_20_1_Content_First"> Connect to your SSID</text:p>
        </text:list-item>
        <text:list-item>
          <text:p text:style-name="Numbering_20_1_Content"> Login using your credentials</text:p>
        </text:list-item>
        <text:list-item>
          <text:p text:style-name="Numbering_20_1_Content_Last"> Get an IP Address</text:p>
        </text:list-item>
      </text:list>
      <text:p text:style-name="Text_20_body">Once all three of these criteria are met, you will see the IP Address in the bottom window of Thonny.
<text:line-break/>
<text:line-break/></text:p>
      <table:table table:style-name="Table">
        <table:table-column table:style-name="odt_auto_style_table_column_3_1"/>
        <table:table-row>
          <table:table-cell office:value-type="string" table:style-name="tablecell">
            <text:p text:style-name="Preformatted_20_Text"><text:span text:style-name="highlight_sy0">&gt;&gt;&gt;</text:span> %Run -c $EDITOR_CONTENT<text:line-break/> <text:line-break/>MPY: soft reboot<text:line-break/>Connected<text:line-break/>ip <text:span text:style-name="highlight_sy0">=</text:span> 10.194.1.206<text:line-break/>listening on <text:span text:style-name="highlight_br0">(</text:span><text:span text:style-name="highlight_st0">'0.0.0.0'</text:span><text:span text:style-name="highlight_sy0">,</text:span> <text:span text:style-name="highlight_nu0">80</text:span><text:span text:style-name="highlight_br0">)</text:span></text:p>
          </table:table-cell>
        </table:table-row>
      </table:table>
      <text:p text:style-name="Text_20_body"><text:line-break/>
Above we can see we got the IP Address <text:span text:style-name="">10.194.1.206</text:span> and we are listening on 0.0.0.0:80 -  (0.0.0.0 means we are listening on port 80 on ALL IP interfaces).
<text:line-break/>
<text:line-break/>
On your computer (that is on the same network) run a web browser, and browse to the IP Address that you were given.
<text:line-break/>
<text:line-break/>
If all is well,  you should have a webpage showing that looks like the one below (I only captured the top corner).
<text:line-break/>
<text:line-break/>
<draw:frame draw:style-name="mediacenter" draw:name="2" text:anchor-type="paragraph" draw:z-index="2" svg:width="13.229166666667cm" svg:height="4.5560402364607cm"><draw:image xlink:href="Pictures/23d57d1a0d448401a0b450b6be1b2a5f.png" xlink:type="simple" xlink:show="embed" xlink:actuate="onLoad"/></draw:frame>
<text:line-break/>
The page clearly states that the Button is NOT pressed, and the LED is off.
<text:line-break/>
<text:line-break/>
Now, on the Pico, press AND HOLD the button, while pressing and holing the button, refresh the webpage.
<text:line-break/>
<text:line-break/>
<draw:frame draw:style-name="mediacenter" draw:name="3" text:anchor-type="paragraph" draw:z-index="3" svg:width="13.229166666667cm" svg:height="4.9412042561655cm"><draw:image xlink:href="Pictures/0bdfb1134b8e313388a04a60256060c0.png" xlink:type="simple" xlink:show="embed" xlink:actuate="onLoad"/></draw:frame>
<text:line-break/>
You should see now that the page states that the button IS pressed and that the LED is on.
<text:line-break/>
<text:line-break/>
When you let go of the button, to get the update, and to turn off the LED, you have to refresh the webpage.
<text:line-break/>
<text:line-break/></text:p>
      <text:p text:style-name="Horizontal_20_Line"/>
      <text:h text:style-name="Heading_20_3" text:outline-level="3"><text:bookmark-start text:name="__RefHeading___add_a_webserver_and_page_with_buttons_to_the_pico_7"/><text:bookmark-start text:name="add_a_webserver_and_page_with_buttons_to_the_pico"/>Add a Webserver and Page with Buttons to the Pico.<text:bookmark-end text:name="__RefHeading___add_a_webserver_and_page_with_buttons_to_the_pico_7"/><text:bookmark-end text:name="add_a_webserver_and_page_with_buttons_to_the_pico"/></text:h>
      <text:p text:style-name="Text_20_body">In this section, all we are doing is adding some buttons that you can click to turn the LED on and OFF. The only thing we have to do is replace the HTML section in our previous code, with a new HTML section.
<text:line-break/>
<text:line-break/>
When looking at the code, we can see a section called html that starts at line 21 and goes to line 29, like so.
<text:line-break/></text:p>
      <table:table table:style-name="Table">
        <table:table-column table:style-name="odt_auto_style_table_column_4_1"/>
        <table:table-row>
          <table:table-cell office:value-type="string" table:style-name="tablecell">
            <text:p text:style-name="Preformatted_20_Text">html = """&lt;!DOCTYPE html&gt;<text:line-break/>&lt;html&gt;<text:line-break/>&lt;head&gt; &lt;title&gt;Pico W&lt;/title&gt; &lt;/head&gt;<text:line-break/>&lt;body&gt; &lt;h1&gt;Pico W HTTP Server&lt;/h1&gt;<text:line-break/>&lt;p&gt;Hello, World!&lt;/p&gt;<text:line-break/>&lt;p&gt;%s&lt;/p&gt;<text:line-break/>&lt;/body&gt;<text:line-break/>&lt;/html&gt;<text:line-break/>"""</text:p>
          </table:table-cell>
        </table:table-row>
      </table:table>
      <text:p text:style-name="Text_20_body">What we need to do, is to replace the lines above, with the following block of code:
<text:line-break/></text:p>
      <table:table table:style-name="Table">
        <table:table-column table:style-name="odt_auto_style_table_column_5_1"/>
        <table:table-row>
          <table:table-cell office:value-type="string" table:style-name="tablecell">
            <text:p text:style-name="Preformatted_20_Text">html = """&lt;!DOCTYPE html&gt;&lt;html&gt;<text:line-break/>&lt;head&gt;&lt;meta name="viewport" content="width=device-width, initial-scale=1"&gt;<text:line-break/>&lt;link rel="icon" href="data:,"&gt;<text:line-break/>&lt;style&gt;html { font-family: Helvetica; display: inline-block; margin: 0px auto; text-align: center;}<text:line-break/>.buttonGreen { background-color: #4CAF50; border: 2px solid #000000;; color: white; padding: 15px 32px; text-align: center; text-decoration: none; display: inline-block; font-size: 16px; margin: 4px 2px; cursor: pointer; }<text:line-break/>.buttonRed { background-color: #D11D53; border: 2px solid #000000;; color: white; padding: 15px 32px; text-align: center; text-decoration: none; display: inline-block; font-size: 16px; margin: 4px 2px; cursor: pointer; }<text:line-break/>text-decoration: none; font-size: 30px; margin: 2px; cursor: pointer;}<text:line-break/>&lt;/style&gt;&lt;/head&gt;<text:line-break/>&lt;body&gt;&lt;center&gt;&lt;h1&gt;Control Panel&lt;/h1&gt;&lt;/center&gt;&lt;br&gt;&lt;br&gt;<text:line-break/>&lt;form&gt;&lt;center&gt;<text:line-break/>&lt;center&gt; &lt;button class="buttonGreen" name="led" value="on" type="submit"&gt;LED ON&lt;/button&gt;<text:line-break/>&lt;br&gt;&lt;br&gt;<text:line-break/>&lt;center&gt; &lt;button class="buttonRed" name="led" value="off" type="submit"&gt;LED OFF&lt;/button&gt;<text:line-break/>&lt;/form&gt;<text:line-break/>&lt;br&gt;&lt;br&gt;<text:line-break/>&lt;br&gt;&lt;br&gt;<text:line-break/>&lt;p&gt;%s&lt;p&gt;&lt;/body&gt;&lt;/html&gt;<text:line-break/>"""</text:p>
          </table:table-cell>
        </table:table-row>
      </table:table>
      <text:p text:style-name="Text_20_body"><text:line-break/>
All we have to do now is to refresh the webpage (check your IP has not changed).
<text:line-break/>
<text:line-break/>
<draw:frame draw:style-name="mediacenter" draw:name="4" text:anchor-type="paragraph" draw:z-index="4" svg:width="21.166666666667cm" style:rel-width="100%" svg:height="6.3996778647032cm" style:rel-height="scale"><draw:image xlink:href="Pictures/a4b40fb45201090183de5b5b7e2b5327.png" xlink:type="simple" xlink:show="embed" xlink:actuate="onLoad"/></draw:frame>
<text:line-break/>
You can now change the LED status on or off by simply clicking the buttons on the webpage, clicking either button also refreshed the webpage. This means, if you hold the button down (or not) and click a button to change the LED, the LED status will change, and the text at the bottom of the webpage will also change to reflect the button status.
<text:line-break/>
<text:line-break/></text:p>
      <text:p text:style-name="Horizontal_20_Line"/>
      <text:h text:style-name="Heading_20_3" text:outline-level="3"><text:bookmark-start text:name="__RefHeading___full_code_8"/><text:bookmark-start text:name="full_code"/>Full Code<text:bookmark-end text:name="__RefHeading___full_code_8"/><text:bookmark-end text:name="full_code"/></text:h>
      <table:table table:style-name="Table">
        <table:table-column table:style-name="odt_auto_style_table_column_6_1"/>
        <table:table-row>
          <table:table-cell office:value-type="string" table:style-name="tablecell">
            <text:p text:style-name="Preformatted_20_Text"><text:span text:style-name="highlight_co1"># Simple HTTP Server Example</text:span><text:line-break/><text:span text:style-name="highlight_co1"># Control an LED and read a Button using a web browser</text:span><text:line-break/> <text:line-break/><text:span text:style-name="highlight_kw1">import</text:span> <text:span text:style-name="highlight_kw3">time</text:span><text:line-break/><text:span text:style-name="highlight_kw1">import</text:span> network<text:line-break/><text:span text:style-name="highlight_kw1">import</text:span> <text:span text:style-name="highlight_kw3">socket</text:span><text:line-break/><text:span text:style-name="highlight_kw1">from</text:span> machine <text:span text:style-name="highlight_kw1">import</text:span> Pin<text:line-break/> <text:line-break/>led <text:span text:style-name="highlight_sy0">=</text:span> Pin<text:span text:style-name="highlight_br0">(</text:span><text:span text:style-name="highlight_nu0">14</text:span><text:span text:style-name="highlight_sy0">,</text:span> Pin.<text:span text:style-name="highlight_me1">OUT</text:span><text:span text:style-name="highlight_br0">)</text:span><text:line-break/>ledState <text:span text:style-name="highlight_sy0">=</text:span> <text:span text:style-name="highlight_st0">'LED State Unknown'</text:span><text:line-break/> <text:line-break/>button <text:span text:style-name="highlight_sy0">=</text:span> Pin<text:span text:style-name="highlight_br0">(</text:span><text:span text:style-name="highlight_nu0">16</text:span><text:span text:style-name="highlight_sy0">,</text:span> Pin.<text:span text:style-name="highlight_me1">IN</text:span><text:span text:style-name="highlight_sy0">,</text:span> Pin.<text:span text:style-name="highlight_me1">PULL_UP</text:span><text:span text:style-name="highlight_br0">)</text:span><text:line-break/> <text:line-break/>ssid <text:span text:style-name="highlight_sy0">=</text:span> <text:span text:style-name="highlight_st0">'YourSSID'</text:span><text:line-break/>password <text:span text:style-name="highlight_sy0">=</text:span> <text:span text:style-name="highlight_st0">'YourWifiPassword'</text:span><text:line-break/> <text:line-break/>wlan <text:span text:style-name="highlight_sy0">=</text:span> network.<text:span text:style-name="highlight_me1">WLAN</text:span><text:span text:style-name="highlight_br0">(</text:span>network.<text:span text:style-name="highlight_me1">STA_IF</text:span><text:span text:style-name="highlight_br0">)</text:span><text:line-break/>wlan.<text:span text:style-name="highlight_me1">active</text:span><text:span text:style-name="highlight_br0">(</text:span><text:span text:style-name="highlight_kw2">True</text:span><text:span text:style-name="highlight_br0">)</text:span><text:line-break/>wlan.<text:span text:style-name="highlight_me1">connect</text:span><text:span text:style-name="highlight_br0">(</text:span>ssid<text:span text:style-name="highlight_sy0">,</text:span> password<text:span text:style-name="highlight_br0">)</text:span><text:line-break/> <text:line-break/><text:span text:style-name="highlight_co1"># replace the "html" variable with the following to create a more user-friendly control panel</text:span><text:line-break/>html <text:span text:style-name="highlight_sy0">=</text:span> <text:span text:style-name="highlight_st0">"""&lt;!DOCTYPE html&gt;&lt;html&gt;<text:line-break/>&lt;head&gt;&lt;meta name="viewport" content="width=device-width, initial-scale=1"&gt;<text:line-break/>&lt;link rel="icon" href="data:,"&gt;<text:line-break/>&lt;style&gt;html { font-family: Helvetica; display: inline-block; margin: 0px auto; text-align: center;}<text:line-break/>.buttonGreen { background-color: #4CAF50; border: 2px solid #000000;; color: white; padding: 15px 32px; text-align: center; text-decoration: none; display: inline-block; font-size: 16px; margin: 4px 2px; cursor: pointer; }<text:line-break/>.buttonRed { background-color: #D11D53; border: 2px solid #000000;; color: white; padding: 15px 32px; text-align: center; text-decoration: none; display: inline-block; font-size: 16px; margin: 4px 2px; cursor: pointer; }<text:line-break/>text-decoration: none; font-size: 30px; margin: 2px; cursor: pointer;}<text:line-break/>&lt;/style&gt;&lt;/head&gt;<text:line-break/>&lt;body&gt;&lt;center&gt;&lt;h1&gt;Control Panel&lt;/h1&gt;&lt;/center&gt;&lt;br&gt;&lt;br&gt;<text:line-break/>&lt;form&gt;&lt;center&gt;<text:line-break/>&lt;center&gt; &lt;button class="buttonGreen" name="led" value="on" type="submit"&gt;LED ON&lt;/button&gt;<text:line-break/>&lt;br&gt;&lt;br&gt;<text:line-break/>&lt;center&gt; &lt;button class="buttonRed" name="led" value="off" type="submit"&gt;LED OFF&lt;/button&gt;<text:line-break/>&lt;/form&gt;<text:line-break/>&lt;br&gt;&lt;br&gt;<text:line-break/>&lt;br&gt;&lt;br&gt;<text:line-break/>&lt;p&gt;%s&lt;p&gt;&lt;/body&gt;&lt;/html&gt;<text:line-break/>"""</text:span><text:line-break/> <text:line-break/><text:span text:style-name="highlight_co1"># Wait for connect or fail</text:span><text:line-break/>max_wait <text:span text:style-name="highlight_sy0">=</text:span> <text:span text:style-name="highlight_nu0">10</text:span><text:line-break/><text:span text:style-name="highlight_kw1">while</text:span> max_wait <text:span text:style-name="highlight_sy0">&gt;</text:span> <text:span text:style-name="highlight_nu0">0</text:span>:<text:line-break/><text:s text:c="4"/><text:span text:style-name="highlight_kw1">if</text:span> wlan.<text:span text:style-name="highlight_me1">status</text:span><text:span text:style-name="highlight_br0">(</text:span><text:span text:style-name="highlight_br0">)</text:span> <text:span text:style-name="highlight_sy0">&lt;</text:span> <text:span text:style-name="highlight_nu0">0</text:span> <text:span text:style-name="highlight_kw1">or</text:span> wlan.<text:span text:style-name="highlight_me1">status</text:span><text:span text:style-name="highlight_br0">(</text:span><text:span text:style-name="highlight_br0">)</text:span> <text:span text:style-name="highlight_sy0">&gt;=</text:span> <text:span text:style-name="highlight_nu0">3</text:span>:<text:line-break/><text:s text:c="8"/><text:span text:style-name="highlight_kw1">break</text:span><text:line-break/><text:s text:c="4"/>max_wait -<text:span text:style-name="highlight_sy0">=</text:span> <text:span text:style-name="highlight_nu0">1</text:span><text:line-break/><text:s text:c="4"/><text:span text:style-name="highlight_kw1">print</text:span><text:span text:style-name="highlight_br0">(</text:span><text:span text:style-name="highlight_st0">'waiting for connection...'</text:span><text:span text:style-name="highlight_br0">)</text:span><text:line-break/><text:s text:c="4"/><text:span text:style-name="highlight_kw3">time</text:span>.<text:span text:style-name="highlight_me1">sleep</text:span><text:span text:style-name="highlight_br0">(</text:span><text:span text:style-name="highlight_nu0">1</text:span><text:span text:style-name="highlight_br0">)</text:span><text:line-break/> <text:line-break/><text:span text:style-name="highlight_co1"># Handle connection error</text:span><text:line-break/><text:span text:style-name="highlight_kw1">if</text:span> wlan.<text:span text:style-name="highlight_me1">status</text:span><text:span text:style-name="highlight_br0">(</text:span><text:span text:style-name="highlight_br0">)</text:span> <text:span text:style-name="highlight_sy0">!=</text:span> <text:span text:style-name="highlight_nu0">3</text:span>:<text:line-break/><text:s text:c="4"/><text:span text:style-name="highlight_kw1">raise</text:span> <text:span text:style-name="highlight_kw2">RuntimeError</text:span><text:span text:style-name="highlight_br0">(</text:span><text:span text:style-name="highlight_st0">'network connection failed'</text:span><text:span text:style-name="highlight_br0">)</text:span><text:line-break/><text:span text:style-name="highlight_kw1">else</text:span>:<text:line-break/><text:s text:c="4"/><text:span text:style-name="highlight_kw1">print</text:span><text:span text:style-name="highlight_br0">(</text:span><text:span text:style-name="highlight_st0">'Connected'</text:span><text:span text:style-name="highlight_br0">)</text:span><text:line-break/><text:s text:c="4"/>status <text:span text:style-name="highlight_sy0">=</text:span> wlan.<text:span text:style-name="highlight_me1">ifconfig</text:span><text:span text:style-name="highlight_br0">(</text:span><text:span text:style-name="highlight_br0">)</text:span><text:line-break/><text:s text:c="4"/><text:span text:style-name="highlight_kw1">print</text:span><text:span text:style-name="highlight_br0">(</text:span> <text:span text:style-name="highlight_st0">'ip = '</text:span> + status<text:span text:style-name="highlight_br0">[</text:span><text:span text:style-name="highlight_nu0">0</text:span><text:span text:style-name="highlight_br0">]</text:span> <text:span text:style-name="highlight_br0">)</text:span><text:line-break/> <text:line-break/> <text:line-break/><text:span text:style-name="highlight_co1"># Open socket</text:span><text:line-break/>addr <text:span text:style-name="highlight_sy0">=</text:span> <text:span text:style-name="highlight_kw3">socket</text:span>.<text:span text:style-name="highlight_me1">getaddrinfo</text:span><text:span text:style-name="highlight_br0">(</text:span><text:span text:style-name="highlight_st0">'0.0.0.0'</text:span><text:span text:style-name="highlight_sy0">,</text:span> <text:span text:style-name="highlight_nu0">80</text:span><text:span text:style-name="highlight_br0">)</text:span><text:span text:style-name="highlight_br0">[</text:span><text:span text:style-name="highlight_nu0">0</text:span><text:span text:style-name="highlight_br0">]</text:span><text:span text:style-name="highlight_br0">[</text:span>-<text:span text:style-name="highlight_nu0">1</text:span><text:span text:style-name="highlight_br0">]</text:span><text:line-break/>s <text:span text:style-name="highlight_sy0">=</text:span> <text:span text:style-name="highlight_kw3">socket</text:span>.<text:span text:style-name="highlight_kw3">socket</text:span><text:span text:style-name="highlight_br0">(</text:span><text:span text:style-name="highlight_br0">)</text:span><text:line-break/>s.<text:span text:style-name="highlight_me1">bind</text:span><text:span text:style-name="highlight_br0">(</text:span>addr<text:span text:style-name="highlight_br0">)</text:span><text:line-break/>s.<text:span text:style-name="highlight_me1">listen</text:span><text:span text:style-name="highlight_br0">(</text:span><text:span text:style-name="highlight_nu0">1</text:span><text:span text:style-name="highlight_br0">)</text:span><text:line-break/><text:span text:style-name="highlight_kw1">print</text:span><text:span text:style-name="highlight_br0">(</text:span><text:span text:style-name="highlight_st0">'listening on'</text:span><text:span text:style-name="highlight_sy0">,</text:span> addr<text:span text:style-name="highlight_br0">)</text:span><text:line-break/> <text:line-break/><text:span text:style-name="highlight_co1"># Listen for connections, serve client</text:span><text:line-break/><text:span text:style-name="highlight_kw1">while</text:span> <text:span text:style-name="highlight_kw2">True</text:span>:<text:line-break/><text:s text:c="4"/><text:span text:style-name="highlight_kw1">try</text:span>:<text:s text:c="7"/><text:line-break/><text:s text:c="8"/>cl<text:span text:style-name="highlight_sy0">,</text:span> addr <text:span text:style-name="highlight_sy0">=</text:span> s.<text:span text:style-name="highlight_me1">accept</text:span><text:span text:style-name="highlight_br0">(</text:span><text:span text:style-name="highlight_br0">)</text:span><text:line-break/><text:s text:c="8"/><text:span text:style-name="highlight_kw1">print</text:span><text:span text:style-name="highlight_br0">(</text:span><text:span text:style-name="highlight_st0">'client connected from'</text:span><text:span text:style-name="highlight_sy0">,</text:span> addr<text:span text:style-name="highlight_br0">)</text:span><text:line-break/><text:s text:c="8"/>request <text:span text:style-name="highlight_sy0">=</text:span> cl.<text:span text:style-name="highlight_me1">recv</text:span><text:span text:style-name="highlight_br0">(</text:span><text:span text:style-name="highlight_nu0">1024</text:span><text:span text:style-name="highlight_br0">)</text:span><text:line-break/><text:s text:c="8"/><text:span text:style-name="highlight_kw1">print</text:span><text:span text:style-name="highlight_br0">(</text:span><text:span text:style-name="highlight_st0">"request:"</text:span><text:span text:style-name="highlight_br0">)</text:span><text:line-break/><text:s text:c="8"/><text:span text:style-name="highlight_kw1">print</text:span><text:span text:style-name="highlight_br0">(</text:span>request<text:span text:style-name="highlight_br0">)</text:span><text:line-break/><text:s text:c="8"/>request <text:span text:style-name="highlight_sy0">=</text:span> <text:span text:style-name="highlight_kw2">str</text:span><text:span text:style-name="highlight_br0">(</text:span>request<text:span text:style-name="highlight_br0">)</text:span><text:line-break/><text:s text:c="8"/>led_on <text:span text:style-name="highlight_sy0">=</text:span> request.<text:span text:style-name="highlight_me1">find</text:span><text:span text:style-name="highlight_br0">(</text:span><text:span text:style-name="highlight_st0">'led=on'</text:span><text:span text:style-name="highlight_br0">)</text:span><text:line-break/><text:s text:c="8"/>led_off <text:span text:style-name="highlight_sy0">=</text:span> request.<text:span text:style-name="highlight_me1">find</text:span><text:span text:style-name="highlight_br0">(</text:span><text:span text:style-name="highlight_st0">'led=off'</text:span><text:span text:style-name="highlight_br0">)</text:span><text:line-break/> <text:line-break/><text:s text:c="8"/><text:span text:style-name="highlight_kw1">print</text:span><text:span text:style-name="highlight_br0">(</text:span> <text:span text:style-name="highlight_st0">'led on = '</text:span> + <text:span text:style-name="highlight_kw2">str</text:span><text:span text:style-name="highlight_br0">(</text:span>led_on<text:span text:style-name="highlight_br0">)</text:span><text:span text:style-name="highlight_br0">)</text:span><text:line-break/><text:s text:c="8"/><text:span text:style-name="highlight_kw1">print</text:span><text:span text:style-name="highlight_br0">(</text:span> <text:span text:style-name="highlight_st0">'led off = '</text:span> + <text:span text:style-name="highlight_kw2">str</text:span><text:span text:style-name="highlight_br0">(</text:span>led_off<text:span text:style-name="highlight_br0">)</text:span><text:span text:style-name="highlight_br0">)</text:span><text:line-break/> <text:line-break/><text:s text:c="8"/><text:span text:style-name="highlight_kw1">if</text:span> led_on <text:span text:style-name="highlight_sy0">==</text:span> <text:span text:style-name="highlight_nu0">8</text:span>:<text:line-break/><text:s text:c="12"/><text:span text:style-name="highlight_kw1">print</text:span><text:span text:style-name="highlight_br0">(</text:span><text:span text:style-name="highlight_st0">"led on"</text:span><text:span text:style-name="highlight_br0">)</text:span><text:line-break/><text:s text:c="12"/>led.<text:span text:style-name="highlight_me1">value</text:span><text:span text:style-name="highlight_br0">(</text:span><text:span text:style-name="highlight_nu0">1</text:span><text:span text:style-name="highlight_br0">)</text:span><text:line-break/><text:s text:c="8"/><text:span text:style-name="highlight_kw1">if</text:span> led_off <text:span text:style-name="highlight_sy0">==</text:span> <text:span text:style-name="highlight_nu0">8</text:span>:<text:line-break/><text:s text:c="12"/><text:span text:style-name="highlight_kw1">print</text:span><text:span text:style-name="highlight_br0">(</text:span><text:span text:style-name="highlight_st0">"led off"</text:span><text:span text:style-name="highlight_br0">)</text:span><text:line-break/><text:s text:c="12"/>led.<text:span text:style-name="highlight_me1">value</text:span><text:span text:style-name="highlight_br0">(</text:span><text:span text:style-name="highlight_nu0">0</text:span><text:span text:style-name="highlight_br0">)</text:span><text:line-break/> <text:line-break/><text:s text:c="8"/>ledState <text:span text:style-name="highlight_sy0">=</text:span> <text:span text:style-name="highlight_st0">"LED is OFF"</text:span> <text:span text:style-name="highlight_kw1">if</text:span> led.<text:span text:style-name="highlight_me1">value</text:span><text:span text:style-name="highlight_br0">(</text:span><text:span text:style-name="highlight_br0">)</text:span> <text:span text:style-name="highlight_sy0">==</text:span> <text:span text:style-name="highlight_nu0">0</text:span> <text:span text:style-name="highlight_kw1">else</text:span> <text:span text:style-name="highlight_st0">"LED is ON"</text:span> <text:span text:style-name="highlight_co1"># a compact if-else statement</text:span><text:line-break/> <text:line-break/><text:s text:c="8"/><text:span text:style-name="highlight_kw1">if</text:span> button.<text:span text:style-name="highlight_me1">value</text:span><text:span text:style-name="highlight_br0">(</text:span><text:span text:style-name="highlight_br0">)</text:span> <text:span text:style-name="highlight_sy0">==</text:span> <text:span text:style-name="highlight_nu0">1</text:span>: <text:span text:style-name="highlight_co1"># button not pressed</text:span><text:line-break/><text:s text:c="12"/><text:span text:style-name="highlight_kw1">print</text:span><text:span text:style-name="highlight_br0">(</text:span><text:span text:style-name="highlight_st0">"button NOT pressed"</text:span><text:span text:style-name="highlight_br0">)</text:span><text:line-break/><text:s text:c="12"/>buttonState <text:span text:style-name="highlight_sy0">=</text:span> <text:span text:style-name="highlight_st0">"Button is NOT pressed"</text:span><text:line-break/><text:s text:c="8"/><text:span text:style-name="highlight_kw1">else</text:span>:<text:line-break/><text:s text:c="12"/><text:span text:style-name="highlight_kw1">print</text:span><text:span text:style-name="highlight_br0">(</text:span><text:span text:style-name="highlight_st0">"button pressed"</text:span><text:span text:style-name="highlight_br0">)</text:span><text:line-break/><text:s text:c="12"/>buttonState <text:span text:style-name="highlight_sy0">=</text:span> <text:span text:style-name="highlight_st0">"Button is pressed"</text:span><text:line-break/> <text:line-break/><text:s text:c="8"/><text:span text:style-name="highlight_co1"># Create and send response</text:span><text:line-break/><text:s text:c="8"/>stateis <text:span text:style-name="highlight_sy0">=</text:span> ledState + <text:span text:style-name="highlight_st0">" and "</text:span> + buttonState<text:line-break/><text:s text:c="8"/>response <text:span text:style-name="highlight_sy0">=</text:span> html % stateis<text:line-break/><text:s text:c="8"/>cl.<text:span text:style-name="highlight_me1">send</text:span><text:span text:style-name="highlight_br0">(</text:span><text:span text:style-name="highlight_st0">'HTTP/1.0 200 OK<text:span text:style-name="highlight_es0">\r</text:span><text:span text:style-name="highlight_es0">\n</text:span>Content-type: text/html<text:span text:style-name="highlight_es0">\r</text:span><text:span text:style-name="highlight_es0">\n</text:span><text:span text:style-name="highlight_es0">\r</text:span><text:span text:style-name="highlight_es0">\n</text:span>'</text:span><text:span text:style-name="highlight_br0">)</text:span><text:line-break/><text:s text:c="8"/>cl.<text:span text:style-name="highlight_me1">send</text:span><text:span text:style-name="highlight_br0">(</text:span>response<text:span text:style-name="highlight_br0">)</text:span><text:line-break/><text:s text:c="8"/>cl.<text:span text:style-name="highlight_me1">close</text:span><text:span text:style-name="highlight_br0">(</text:span><text:span text:style-name="highlight_br0">)</text:span><text:line-break/> <text:line-break/><text:s text:c="4"/><text:span text:style-name="highlight_kw1">except</text:span> <text:span text:style-name="highlight_kw2">OSError</text:span> <text:span text:style-name="highlight_kw1">as</text:span> e:<text:line-break/><text:s text:c="8"/>cl.<text:span text:style-name="highlight_me1">close</text:span><text:span text:style-name="highlight_br0">(</text:span><text:span text:style-name="highlight_br0">)</text:span><text:line-break/><text:s text:c="8"/><text:span text:style-name="highlight_kw1">print</text:span><text:span text:style-name="highlight_br0">(</text:span><text:span text:style-name="highlight_st0">'connection closed'</text:span><text:span text:style-name="highlight_br0">)</text:span></text:p>
          </table:table-cell>
        </table:table-row>
      </table:tabl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10:28</meta:creation-date>
    <dc:creator>Generated</dc:creator>
    <dc:date>2026-08-20T23::10:28</dc:date>
    <dc:language>en-US</dc:language>
    <meta:editing-cycles>1</meta:editing-cycles>
    <meta:editing-duration>PT0S</meta:editing-duration>
    <dc:title>turn_on_led_using_webpage</dc:title>
  </office:meta>
</office:document-meta>
</file>