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8bee601b56e6b8a51f8b7e23671d4a7.png"/>
  <manifest:file-entry manifest:media-type="image/png" manifest:full-path="Pictures/53fb7e964bd322cfbaee36d337e706f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rn_on_an_led_using_a_button"/><text:bookmark-start text:name="__RefHeading___turn_on_led_using_a_button_1"/><text:bookmark-start text:name="turn_on_led_using_a_button"/>Turn On LED Using a Button<text:bookmark-end text:name="__RefHeading___turn_on_led_using_a_button_1"/><text:bookmark-end text:name="turn_on_led_using_a_button"/></text:h>
      <text:p text:style-name="Text_20_body"><text:span text:style-name="">Jul 2026</text:span>
<text:line-break/>
<text:line-break/>
<draw:frame draw:style-name="mediacenter" draw:name="0" text:anchor-type="paragraph" draw:z-index="0" svg:width="2.6458333333333cm" style:rel-width="100%" svg:height="2.5195798755187cm" style:rel-height="scale"><draw:image xlink:href="Pictures/18bee601b56e6b8a51f8b7e23671d4a7.png" xlink:type="simple" xlink:show="embed" xlink:actuate="onLoad"/></draw:frame></text:p>
      <text:p text:style-name="Horizontal_20_Line"/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line-break/>
In this example, we are going to turn on an LED on our Raspberry Pi Pico using a button.
<text:line-break/>
<text:line-break/></text:p>
      <text:p text:style-name="Horizontal_20_Line"/>
      <text:h text:style-name="Heading_20_3" text:outline-level="3"><text:bookmark-start text:name="__RefHeading___add_an_led_and_button_to_the_pico_3"/><text:bookmark-start text:name="add_an_led_and_button_to_the_pico"/>Add an LED and Button to the Pico<text:bookmark-end text:name="__RefHeading___add_an_led_and_button_to_the_pico_3"/><text:bookmark-end text:name="add_an_led_and_button_to_the_pico"/></text:h>
      <text:p text:style-name="Text_20_body">The image below shows what we are trying to achieve.
<text:line-break/>
<text:line-break/>
<draw:frame draw:style-name="mediacenter" draw:name="1" text:anchor-type="paragraph" draw:z-index="1" svg:width="13.229166666667cm" svg:height="9.0359302739239cm"><draw:image xlink:href="Pictures/53fb7e964bd322cfbaee36d337e706f7.png" xlink:type="simple" xlink:show="embed" xlink:actuate="onLoad"/></draw:frame></text:p>
      <text:p text:style-name="Text_20_body">In this example, we have the LED being connected to GP14 (pin 19) and GND (pin 18) via a 100 ohm resistor. You can use one of the GND pins on the Pico, or a common GND rail if you have made one.
<text:line-break/>
<text:line-break/>
Remember, the Anode of the LED (the longer leg) goes to GP14 and Cathode goes to GND.
<text:line-break/>
<text:line-break/>
The button is wired between pins GP16 (pin 21) and GND (pin 23)
<text:line-break/>
<text:line-break/></text:p>
      <text:p text:style-name="Horizontal_20_Line"/>
      <text:h text:style-name="Heading_20_4" text:outline-level="4"><text:bookmark-start text:name="__RefHeading___micro_python_code_4"/><text:bookmark-start text:name="micro_python_code"/>Micro Python Code<text:bookmark-end text:name="__RefHeading___micro_python_code_4"/><text:bookmark-end text:name="micro_python_code"/></text:h>
      <text:p text:style-name="Text_20_body">Here is the code that we will use:
<text:line-break/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# Hardware Test</text:span><text:line-break/><text:span text:style-name="highlight_co1"># Blink and LED (GP14) slowly/quickly while a button (GP16) is not-pressed/pressed</text:span><text:line-break/> <text:line-break/><text:span text:style-name="highlight_kw1">from</text:span> machine <text:span text:style-name="highlight_kw1">import</text:span> Pin<text:s text:c="10"/><text:span text:style-name="highlight_co1"># Import Pin class to control GPIO pins</text:span><text:line-break/><text:span text:style-name="highlight_kw1">from</text:span> <text:span text:style-name="highlight_kw3">time</text:span> <text:span text:style-name="highlight_kw1">import</text:span> sleep_ms<text:s text:c="8"/><text:span text:style-name="highlight_co1"># Import millisecond sleep function</text:span><text:line-break/> <text:line-break/>led <text:span text:style-name="highlight_sy0">=</text:span> Pin<text:span text:style-name="highlight_br0">(</text:span><text:span text:style-name="highlight_nu0">14</text:span><text:span text:style-name="highlight_sy0">,</text:span> Pin.<text:span text:style-name="highlight_me1">OUT</text:span><text:span text:style-name="highlight_br0">)</text:span><text:s text:c="11"/><text:span text:style-name="highlight_co1"># Create an output pin on GPIO14 for the LED</text:span><text:line-break/>button <text:span text:style-name="highlight_sy0">=</text:span> Pin<text:span text:style-name="highlight_br0">(</text:span><text:span text:style-name="highlight_nu0">16</text:span><text:span text:style-name="highlight_sy0">,</text:span> Pin.<text:span text:style-name="highlight_me1">IN</text:span><text:span text:style-name="highlight_sy0">,</text:span> Pin.<text:span text:style-name="highlight_me1">PULL_UP</text:span><text:span text:style-name="highlight_br0">)</text:span><text:s text:c="2"/><text:span text:style-name="highlight_co1"># Create an input pin on GPIO16 with internal pull‑up resistor</text:span><text:line-break/> <text:line-break/><text:span text:style-name="highlight_kw1">while</text:span> <text:span text:style-name="highlight_kw2">True</text:span>:<text:s text:c="22"/><text:span text:style-name="highlight_co1"># Infinite loop</text:span><text:line-break/><text:s text:c="4"/><text:span text:style-name="highlight_kw1">if</text:span> button.<text:span text:style-name="highlight_me1">value</text:span><text:span text:style-name="highlight_br0">(</text:span><text:span text:style-name="highlight_br0">)</text:span> <text:span text:style-name="highlight_sy0">==</text:span> <text:span text:style-name="highlight_nu0">0</text:span>:<text:s text:c="6"/><text:span text:style-name="highlight_co1"># If button is pressed (input pulled LOW)</text:span><text:line-break/><text:s text:c="8"/>delay <text:span text:style-name="highlight_sy0">=</text:span> <text:span text:style-name="highlight_nu0">100</text:span><text:s text:c="14"/><text:span text:style-name="highlight_co1"># Use short delay (fast blink)</text:span><text:line-break/><text:s text:c="4"/><text:span text:style-name="highlight_kw1">else</text:span>:<text:s text:c="24"/><text:span text:style-name="highlight_co1"># Otherwise (button not pressed)</text:span><text:line-break/><text:s text:c="8"/>delay <text:span text:style-name="highlight_sy0">=</text:span> <text:span text:style-name="highlight_nu0">1000</text:span><text:s text:c="13"/><text:span text:style-name="highlight_co1"># Use long delay (slow blink)</text:span><text:line-break/> <text:line-break/><text:s text:c="4"/>led.<text:span text:style-name="highlight_me1">toggle</text:span><text:span text:style-name="highlight_br0">(</text:span><text:span text:style-name="highlight_br0">)</text:span><text:s text:c="17"/><text:span text:style-name="highlight_co1"># Flip LED state: ON → OFF or OFF → ON</text:span><text:line-break/><text:s text:c="4"/>sleep_ms<text:span text:style-name="highlight_br0">(</text:span>delay<text:span text:style-name="highlight_br0">)</text:span><text:s text:c="14"/><text:span text:style-name="highlight_co1"># Wait for the chosen delay before next toggle</text:span></text:p>
          </table:table-cell>
        </table:table-row>
      </table:table>
      <text:p text:style-name="Text_20_body">Because the button uses <text:span text:style-name="">Pin.PULL_UP</text:span>, its normal (unpressed) state is HIGH (1).
<text:line-break/>
<text:line-break/>
Pressing the button pulls the pin to LOW (0), which is why the code checks <text:span text:style-name="">button.value() == 0</text:span>.
<text:line-break/>
<text:line-break/>
<text:a xlink:type="simple" xlink:href="https://wiki.alanwalker.uk/lib/exe/fetch.php?media=corporate:button-led-pico-004.mp4" text:style-name="Internet_20_link" text:visited-style-name="Visited_20_Internet_20_Link">button-led-pico-004.mp4</text:a></text:p>
      <text:p text:style-name="Text_20_body">Looking at the simulation above, we can see that when the button is not pressed, we get a delay of 1000mS as per the MicroPython code, so 1 flash every two seconds (1s on, 1s off).
<text:line-break/>
<text:line-break/>
When the button is pressed, we get a delay of only 100mS, so 5 flashes every second (100mS on, 100mS off x 5).
<text:line-break/>
<text:line-break/>
If you have connected the LED and Button to your Pico correctly, this is what you should observe when you run the code on your setup.
<text:line-break/>
<text:line-break/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34:14</meta:creation-date>
    <dc:creator>Generated</dc:creator>
    <dc:date>2026-08-19T21::34:14</dc:date>
    <dc:language>en-US</dc:language>
    <meta:editing-cycles>1</meta:editing-cycles>
    <meta:editing-duration>PT0S</meta:editing-duration>
    <dc:title>turn_on_an_led_using_a_button</dc:title>
  </office:meta>
</office:document-meta>
</file>