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33eacc13438301fd44074b355a6842.jpg"/>
  <manifest:file-entry manifest:media-type="image/jpeg" manifest:full-path="Pictures/85e37f59e4b4fbdbe33bf6377f9117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ferring_files_to_ec2_instance"/><text:bookmark-start text:name="__RefHeading___transferring_files_to_ec2_instance_1"/><text:bookmark-start text:name="transferring_files_to_ec2_instance"/>Transferring files to EC2 Instance<text:bookmark-end text:name="__RefHeading___transferring_files_to_ec2_instance_1"/><text:bookmark-end text:name="transferring_files_to_ec2_instance"/></text:h>
      <text:p text:style-name="Text_20_body"><text:span text:style-name="">Jun 2017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re are a few ways to transfer files to and from an Amazon EC2 instance. If you are using a desktop environment, then you can use programs like Putty, WinSCP or MobaXterm. These graphically driven programs make transferring files very simple.
<text:line-break/>
<text:line-break/>
However, from the command line it can be a little trickier. In this example we will look at transferring files to and from an Amazon EC2 instance from the Linux command line using SCP.
<text:line-break/>
<text:line-break/></text:p>
      <text:p text:style-name="Horizontal_20_Line"/>
      <text:h text:style-name="Heading_20_3" text:outline-level="3"><text:bookmark-start text:name="__RefHeading___how_to_transfer_files_3"/><text:bookmark-start text:name="how_to_transfer_files"/>How to transfer files<text:bookmark-end text:name="__RefHeading___how_to_transfer_files_3"/><text:bookmark-end text:name="how_to_transfer_files"/></text:h>
      <text:p text:style-name="Text_20_body"><text:line-break/>
To be able to connect to your Amazon EC2 instance you will require your EC2 Instance key pair. Copy your key file to a directory on your source Linux server.
<text:line-break/>
<text:line-break/>
<draw:frame draw:style-name="mediacenter" draw:name="0" text:anchor-type="paragraph" draw:z-index="0" svg:width="15.875cm" svg:height="12.052257525084cm"><draw:image xlink:href="Pictures/3333eacc13438301fd44074b355a6842.jpg" xlink:type="simple" xlink:show="embed" xlink:actuate="onLoad"/></draw:frame>
<text:line-break/>
<text:line-break/>
Before we can use the key we have to change its permissions, if you don't do this Amazon will reject the key on security grounds.
<text:line-break/>
<text:line-break/>
Use chmod to change your key.pem file permissions.
<text:line-break/>
<text:line-break/>
<draw:frame draw:style-name="mediacenter" draw:name="1" text:anchor-type="paragraph" draw:z-index="1" svg:width="15.875cm" svg:height="10.629498364231cm"><draw:image xlink:href="Pictures/85e37f59e4b4fbdbe33bf6377f911703.jpg" xlink:type="simple" xlink:show="embed" xlink:actuate="onLoad"/></draw:frame>
<text:line-break/></text:p>
      <text:p text:style-name="Preformatted_20_Text"><text:s text:c="2"/>chmod 0400 keyfile.pem</text:p>
      <text:p text:style-name="Text_20_body"><text:line-break/>
The keyfile.pem should now have the following permissions: <text:span text:style-name="">-r——–</text:span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4:56</meta:creation-date>
    <dc:creator>Generated</dc:creator>
    <dc:date>2026-08-19T23::14:56</dc:date>
    <dc:language>en-US</dc:language>
    <meta:editing-cycles>1</meta:editing-cycles>
    <meta:editing-duration>PT0S</meta:editing-duration>
    <dc:title>transferring_files_to_ec2_instance</dc:title>
  </office:meta>
</office:document-meta>
</file>