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973663d14b262e676cd5f8f942b2d5.jpg"/>
  <manifest:file-entry manifest:media-type="image/png" manifest:full-path="Pictures/c4ed87e5b6ca47f4168f3007261aa8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ffic_lights"/><text:bookmark-start text:name="__RefHeading___traffic_lights_1"/><text:bookmark-start text:name="traffic_lights"/>Traffic Lights<text:bookmark-end text:name="__RefHeading___traffic_lights_1"/><text:bookmark-end text:name="traffic_lights"/></text:h>
      <text:p text:style-name="Text_20_body"><text:span text:style-name="">Jun 2026</text:span>
<text:line-break/>
<text:line-break/>
<draw:frame draw:style-name="mediacenter" draw:name="0" text:anchor-type="paragraph" draw:z-index="0" svg:width="2.6458333333333cm" style:rel-width="100%" svg:height="3.6544400118203cm" style:rel-height="scale"><draw:image xlink:href="Pictures/b7973663d14b262e676cd5f8f942b2d5.jp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e following code works with both the Raspberry Pi Pico and the RP2040 boards from Ali. The difference is that we are using different GPIO pins. On the RPi Pico, we are using Pins 2, 6 and 10. The reason for this is that the RPi Pico has a GND pin next to each of these GPIO pins, so wiring is very simple.
<text:line-break/>
<text:line-break/></text:p>
      <text:p text:style-name="Horizontal_20_Line"/>
      <text:h text:style-name="Heading_20_3" text:outline-level="3"><text:bookmark-start text:name="__RefHeading___wiring_3"/><text:bookmark-start text:name="wiring"/>Wiring<text:bookmark-end text:name="__RefHeading___wiring_3"/><text:bookmark-end text:name="wiring"/></text:h>
      <text:p text:style-name="Text_20_body">For our RP2040 mini device, we will not use these pins. There is only one GND pin so we will have to wire everything to a GND rail on our breadboard.
<text:line-break/>
<text:line-break/>
<draw:frame draw:style-name="mediacenter" draw:name="1" text:anchor-type="paragraph" draw:z-index="1" svg:width="15.875cm" svg:height="11.9951215611cm"><draw:image xlink:href="Pictures/c4ed87e5b6ca47f4168f3007261aa894.png" xlink:type="simple" xlink:show="embed" xlink:actuate="onLoad"/></draw:frame>
<text:line-break/>
Above we can see the wiring for the RP2040 and the LEDs.
<text:line-break/></text:p>
      <text:list text:style-name="List_20_1" text:continue-numbering="false">
        <text:list-item>
          <text:p text:style-name="List_20_1_Content_First"> Pin 6 = Red LED</text:p>
        </text:list-item>
        <text:list-item>
          <text:p text:style-name="List_20_1_Content"> Pin 7 = Amber LED</text:p>
        </text:list-item>
        <text:list-item>
          <text:p text:style-name="List_20_1_Content_Last"> Pin 8 = Green LED</text:p>
        </text:list-item>
      </text:list>
      <text:p text:style-name="Text_20_body">The LEDs I used are standard 5mm LEDs.
<text:line-break/>
<text:line-break/>
The resistor values are 330 Ohm.
<text:line-break/>
<text:line-break/>
The Anode of the LEDs (the positive, normally the longer leg) goes to the GPIO pins on the RP2040. The Cathode, goes to GND via the 330 Ohm resistors.
<text:line-break/>
<text:line-break/></text:p>
      <text:p text:style-name="Horizontal_20_Line"/>
      <text:h text:style-name="Heading_20_3" text:outline-level="3"><text:bookmark-start text:name="__RefHeading___the_traffic_light_micro_python_code_4"/><text:bookmark-start text:name="the_traffic_light_micro_python_code"/>The Traffic Light Micro Python Code<text:bookmark-end text:name="__RefHeading___the_traffic_light_micro_python_code_4"/><text:bookmark-end text:name="the_traffic_light_micro_python_code"/></text:h>
      <text:p text:style-name="Text_20_body">Download the code below to a new file on  your device called traffic-lights.py.</text:p>
      <table:table table:style-name="Table">
        <table:table-column table:style-name="odt_auto_style_table_column_1_1"/>
        <table:table-row>
          <table:table-cell office:value-type="string" table:style-name="tablecell">
            <text:p text:style-name="Preformatted_20_Text"><text:span text:style-name="highlight_co1">#Traffic light LEDs using an array</text:span><text:line-break/> <text:line-break/><text:span text:style-name="highlight_kw1">from</text:span> machine <text:span text:style-name="highlight_kw1">import</text:span> Pin<text:line-break/><text:span text:style-name="highlight_kw1">import</text:span> <text:span text:style-name="highlight_kw3">time</text:span><text:line-break/> <text:line-break/><text:span text:style-name="highlight_co1"># Define GPIO pins for the LEDs</text:span><text:line-break/>RED <text:span text:style-name="highlight_sy0">=</text:span> Pin<text:span text:style-name="highlight_br0">(</text:span><text:span text:style-name="highlight_nu0">6</text:span><text:span text:style-name="highlight_sy0">,</text:span> Pin.<text:span text:style-name="highlight_me1">OUT</text:span><text:span text:style-name="highlight_br0">)</text:span><text:line-break/>AMBER <text:span text:style-name="highlight_sy0">=</text:span> Pin<text:span text:style-name="highlight_br0">(</text:span><text:span text:style-name="highlight_nu0">7</text:span><text:span text:style-name="highlight_sy0">,</text:span> Pin.<text:span text:style-name="highlight_me1">OUT</text:span><text:span text:style-name="highlight_br0">)</text:span><text:line-break/>GREEN <text:span text:style-name="highlight_sy0">=</text:span> Pin<text:span text:style-name="highlight_br0">(</text:span><text:span text:style-name="highlight_nu0">8</text:span><text:span text:style-name="highlight_sy0">,</text:span> Pin.<text:span text:style-name="highlight_me1">OUT</text:span><text:span text:style-name="highlight_br0">)</text:span><text:line-break/> <text:line-break/><text:span text:style-name="highlight_co1"># Put them in an array</text:span><text:line-break/>lights <text:span text:style-name="highlight_sy0">=</text:span> <text:span text:style-name="highlight_br0">[</text:span>RED<text:span text:style-name="highlight_sy0">,</text:span> AMBER<text:span text:style-name="highlight_sy0">,</text:span> GREEN<text:span text:style-name="highlight_br0">]</text:span><text:line-break/> <text:line-break/><text:span text:style-name="highlight_co1"># Helper function to turn all lights off</text:span><text:line-break/><text:span text:style-name="highlight_kw1">def</text:span> all_off<text:span text:style-name="highlight_br0">(</text:span><text:span text:style-name="highlight_br0">)</text:span>:<text:line-break/><text:s text:c="4"/><text:span text:style-name="highlight_kw1">for</text:span> light <text:span text:style-name="highlight_kw1">in</text:span> lights:<text:line-break/><text:s text:c="8"/>light.<text:span text:style-name="highlight_me1">off</text:span><text:span text:style-name="highlight_br0">(</text:span><text:span text:style-name="highlight_br0">)</text:span><text:line-break/> <text:line-break/><text:span text:style-name="highlight_kw1">while</text:span> <text:span text:style-name="highlight_kw2">True</text:span>:<text:line-break/><text:s text:c="4"/><text:span text:style-name="highlight_co1"># Red</text:span><text:line-break/><text:s text:c="4"/>all_off<text:span text:style-name="highlight_br0">(</text:span><text:span text:style-name="highlight_br0">)</text:span><text:line-break/><text:s text:c="4"/>R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Red + Amber</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co1"># Green</text:span><text:line-break/><text:s text:c="4"/>all_off<text:span text:style-name="highlight_br0">(</text:span><text:span text:style-name="highlight_br0">)</text:span><text:line-break/><text:s text:c="4"/>GREEN.<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Amber</text:span><text:line-break/><text:s text:c="4"/>all_off<text:span text:style-name="highlight_br0">(</text:span><text:span text:style-name="highlight_br0">)</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3:54</meta:creation-date>
    <dc:creator>Generated</dc:creator>
    <dc:date>2026-08-20T20::03:54</dc:date>
    <dc:language>en-US</dc:language>
    <meta:editing-cycles>1</meta:editing-cycles>
    <meta:editing-duration>PT0S</meta:editing-duration>
    <dc:title>traffic_lights</dc:title>
  </office:meta>
</office:document-meta>
</file>