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ee0971c85cc531efc4ce1d96a1579f6.png"/>
  <manifest:file-entry manifest:media-type="image/png" manifest:full-path="Pictures/89117302734a7e23911ea42ca59fd5cd.png"/>
  <manifest:file-entry manifest:media-type="image/png" manifest:full-path="Pictures/559c34c28a53be0bfe3bab738a6d20a7.png"/>
  <manifest:file-entry manifest:media-type="image/png" manifest:full-path="Pictures/b1ed6b4616637e923bda2816beb6bd71.png"/>
  <manifest:file-entry manifest:media-type="image/png" manifest:full-path="Pictures/fe77a6a251c13fd97493c9f92cafb12e.png"/>
  <manifest:file-entry manifest:media-type="image/png" manifest:full-path="Pictures/603095f74bf6ddb479e4668326873406.png"/>
  <manifest:file-entry manifest:media-type="image/png" manifest:full-path="Pictures/a6fe4ba3c7f67d8ad449444351c92d0f.png"/>
  <manifest:file-entry manifest:media-type="image/png" manifest:full-path="Pictures/58fde8f72fae4acff67558b45298585d.png"/>
  <manifest:file-entry manifest:media-type="image/png" manifest:full-path="Pictures/f169b392d2615cd037bb7e894052f2fd.png"/>
  <manifest:file-entry manifest:media-type="image/png" manifest:full-path="Pictures/2a238ba3a39bf1860cb4f94f8d71546e.png"/>
  <manifest:file-entry manifest:media-type="image/png" manifest:full-path="Pictures/affdc4e3da1d2459c2f10f1b5bbbe04c.png"/>
  <manifest:file-entry manifest:media-type="image/png" manifest:full-path="Pictures/3d57da0084d2a8ca6b2ff196c6716b68.png"/>
  <manifest:file-entry manifest:media-type="image/png" manifest:full-path="Pictures/75190e255fc0a72b9b61e290679268ee.png"/>
  <manifest:file-entry manifest:media-type="image/png" manifest:full-path="Pictures/7ae0bf37a0b947c53501025937ea0bfd.png"/>
  <manifest:file-entry manifest:media-type="image/png" manifest:full-path="Pictures/6090415214aac23b9eefe000a8e8405d.png"/>
  <manifest:file-entry manifest:media-type="image/png" manifest:full-path="Pictures/88318e119cd0f589ebc59a826ae5bed2.png"/>
  <manifest:file-entry manifest:media-type="image/png" manifest:full-path="Pictures/00c40d64041d251bdd75202978ab6fb3.png"/>
  <manifest:file-entry manifest:media-type="image/png" manifest:full-path="Pictures/91ac7db17f24c50f01479c581f1a0cec.png"/>
  <manifest:file-entry manifest:media-type="image/png" manifest:full-path="Pictures/66f5c220d3364d6a554c325263762a17.png"/>
  <manifest:file-entry manifest:media-type="image/png" manifest:full-path="Pictures/1e5ecf96fef09e58c7dd05f773a0625f.png"/>
  <manifest:file-entry manifest:media-type="image/png" manifest:full-path="Pictures/aac21def2874e1de82f3d771d57fde49.png"/>
  <manifest:file-entry manifest:media-type="image/png" manifest:full-path="Pictures/7f849150e3ba00f55a5a98029439b8de.png"/>
  <manifest:file-entry manifest:media-type="image/png" manifest:full-path="Pictures/4dbf920e0ec24ed22f578b349834c3b8.png"/>
  <manifest:file-entry manifest:media-type="image/png" manifest:full-path="Pictures/2c5151b93cf2f29ff1ed56802dfa6a2d.png"/>
  <manifest:file-entry manifest:media-type="image/png" manifest:full-path="Pictures/f8cace524388a1707c98ac5c50901550.png"/>
  <manifest:file-entry manifest:media-type="image/png" manifest:full-path="Pictures/ac8ced5109efdda82e89e253db17b86f.png"/>
  <manifest:file-entry manifest:media-type="image/png" manifest:full-path="Pictures/f1b25146d368c7da7dd17b8d518ea10e.png"/>
  <manifest:file-entry manifest:media-type="image/png" manifest:full-path="Pictures/3edc3dd6797268e123683b3938acb326.png"/>
  <manifest:file-entry manifest:media-type="image/png" manifest:full-path="Pictures/84f72e2dcd0a27b1b963d1b4f3e645b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honny"/><text:bookmark-start text:name="__RefHeading___thonny_1"/><text:bookmark-start text:name="thonny"/>Thonny<text:bookmark-end text:name="__RefHeading___thonny_1"/><text:bookmark-end text:name="thonny"/></text:h>
      <text:p text:style-name="Text_20_body"><text:span text:style-name="">Jun 2026</text:span>
<text:line-break/>
<text:line-break/>
<draw:frame draw:style-name="mediacenter" draw:name="0" text:anchor-type="paragraph" draw:z-index="0" svg:width="13.229166666667cm" svg:height="8.964942893401cm"><draw:image xlink:href="Pictures/4ee0971c85cc531efc4ce1d96a1579f6.png" xlink:type="simple" xlink:show="embed" xlink:actuate="onLoad"/></draw:frame></text:p>
      <text:p text:style-name="Horizontal_20_Line"/>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ext:line-break/>
Thonny, an IDE (Integrated Development Environment) is a software application that provides a central interface for programmers to write, test, and debug code. It combines essential tools—such as a code editor, compiler, and debugger—into a single program to make software development much more efficient.
<text:line-break/>
<text:line-break/></text:p>
      <text:h text:style-name="Heading_20_4" text:outline-level="4"><text:bookmark-start text:name="__RefHeading___what_thonny_actually_is_3"/><text:bookmark-start text:name="what_thonny_actually_is"/>What Thonny actually is<text:bookmark-end text:name="__RefHeading___what_thonny_actually_is_3"/><text:bookmark-end text:name="what_thonny_actually_is"/></text:h>
      <text:p text:style-name="Text_20_body">Thonny is a Python development environment that includes:</text:p>
      <text:list text:style-name="List_20_1" text:continue-numbering="false">
        <text:list-item>
          <text:p text:style-name="LastListParagraph_List_20_1_Content_First"> A built‑in Python interpreter</text:p>
        </text:list-item>
      </text:list>
      <text:list text:style-name="List_20_1" text:continue-numbering="false">
        <text:list-item>
          <text:p text:style-name="LastListParagraph_List_20_1_Content_First"> A simple code editor</text:p>
        </text:list-item>
      </text:list>
      <text:list text:style-name="List_20_1" text:continue-numbering="false">
        <text:list-item>
          <text:p text:style-name="LastListParagraph_List_20_1_Content_First"> A debugger</text:p>
        </text:list-item>
      </text:list>
      <text:list text:style-name="List_20_1" text:continue-numbering="false">
        <text:list-item>
          <text:p text:style-name="LastListParagraph_List_20_1_Content_First"> Tools for uploading code to microcontrollers (like the Pico)</text:p>
        </text:list-item>
      </text:list>
      <text:p text:style-name="Text_20_body">It’s designed so you can focus on learning or experimenting without being overwhelmed by complex menus or settings.
<text:line-break/>
<text:line-break/></text:p>
      <text:h text:style-name="Heading_20_4" text:outline-level="4"><text:bookmark-start text:name="__RefHeading___why_people_use_thonny_for_raspberry_pi_pico_4"/><text:bookmark-start text:name="why_people_use_thonny_for_raspberry_pi_pico"/>Why people use Thonny for Raspberry Pi Pico<text:bookmark-end text:name="__RefHeading___why_people_use_thonny_for_raspberry_pi_pico_4"/><text:bookmark-end text:name="why_people_use_thonny_for_raspberry_pi_pico"/></text:h>
      <text:p text:style-name="Text_20_body">This is where Thonny really shines.</text:p>
      <text:list text:style-name="List_20_1" text:continue-numbering="false">
        <text:list-item>
          <text:p text:style-name="LastListParagraph_List_20_1_Content_First"> It can detect a Pico automatically</text:p>
        </text:list-item>
      </text:list>
      <text:list text:style-name="List_20_1" text:continue-numbering="false">
        <text:list-item>
          <text:p text:style-name="LastListParagraph_List_20_1_Content_First"> It lets you install MicroPython firmware onto the Pico</text:p>
        </text:list-item>
      </text:list>
      <text:list text:style-name="List_20_1" text:continue-numbering="false">
        <text:list-item>
          <text:p text:style-name="LastListParagraph_List_20_1_Content_First"> You can run code directly on the board</text:p>
        </text:list-item>
      </text:list>
      <text:list text:style-name="List_20_1" text:continue-numbering="false">
        <text:list-item>
          <text:p text:style-name="LastListParagraph_List_20_1_Content_First"> You can save files to the Pico’s flash storage</text:p>
        </text:list-item>
      </text:list>
      <text:list text:style-name="List_20_1" text:continue-numbering="false">
        <text:list-item>
          <text:p text:style-name="LastListParagraph_List_20_1_Content_First"> It shows the Pico’s serial output in real time</text:p>
        </text:list-item>
      </text:list>
      <text:p text:style-name="Text_20_body">It’s basically the easiest way to get started with MicroPython on a Pico.
<text:line-break/>
<text:line-break/></text:p>
      <text:h text:style-name="Heading_20_4" text:outline-level="4"><text:bookmark-start text:name="__RefHeading___what_you_can_do_with_thonny_5"/><text:bookmark-start text:name="what_you_can_do_with_thonny"/>What you can do with Thonny<text:bookmark-end text:name="__RefHeading___what_you_can_do_with_thonny_5"/><text:bookmark-end text:name="what_you_can_do_with_thonny"/></text:h>
      <text:list text:style-name="List_20_1" text:continue-numbering="false">
        <text:list-item>
          <text:p text:style-name="LastListParagraph_List_20_1_Content_First"> Write Python scripts</text:p>
        </text:list-item>
      </text:list>
      <text:list text:style-name="List_20_1" text:continue-numbering="false">
        <text:list-item>
          <text:p text:style-name="LastListParagraph_List_20_1_Content_First"> Upload code to a Pico or Pico W</text:p>
        </text:list-item>
      </text:list>
      <text:list text:style-name="List_20_1" text:continue-numbering="false">
        <text:list-item>
          <text:p text:style-name="LastListParagraph_List_20_1_Content_First"> Debug your code step‑by‑step</text:p>
        </text:list-item>
      </text:list>
      <text:list text:style-name="List_20_1" text:continue-numbering="false">
        <text:list-item>
          <text:p text:style-name="LastListParagraph_List_20_1_Content_First"> Inspect variables</text:p>
        </text:list-item>
      </text:list>
      <text:list text:style-name="List_20_1" text:continue-numbering="false">
        <text:list-item>
          <text:p text:style-name="LastListParagraph_List_20_1_Content_First"> Use the REPL (interactive Python prompt)</text:p>
        </text:list-item>
      </text:list>
      <text:list text:style-name="List_20_1" text:continue-numbering="false">
        <text:list-item>
          <text:p text:style-name="LastListParagraph_List_20_1_Content_First"> Manage files on the Pico</text:p>
        </text:list-item>
      </text:list>
      <text:p text:style-name="Text_20_body">It’s intentionally simple, but powerful enough for real projects.
<text:line-break/>
<text:line-break/></text:p>
      <text:p text:style-name="Horizontal_20_Line"/>
      <text:h text:style-name="Heading_20_3" text:outline-level="3"><text:bookmark-start text:name="__RefHeading___installing_thonny_6"/><text:bookmark-start text:name="installing_thonny"/>Installing Thonny<text:bookmark-end text:name="__RefHeading___installing_thonny_6"/><text:bookmark-end text:name="installing_thonny"/></text:h>
      <text:p text:style-name="Text_20_body"><text:line-break/>
To download Thonny, head on over to their <text:a xlink:type="simple" xlink:href="https://thonny.org/" text:style-name="Internet_20_link" text:visited-style-name="Visited_20_Internet_20_Link">Website</text:a> and download the latest version for your operating system. At the time of writing (June 2026) the current version is 5.0.0)
<text:line-break/>
<text:line-break/>
Once downloaded, double click the installer to start of the process.
<text:line-break/>
<text:line-break/>
From the installation page, select Install for me only (unless you have a good reason to use (Install for all users).
<text:line-break/>
<draw:frame draw:style-name="mediacenter" draw:name="1" text:anchor-type="paragraph" draw:z-index="1" svg:width="7.9375cm" style:rel-width="100%" svg:height="5.7710722477064cm" style:rel-height="scale"><draw:image xlink:href="Pictures/89117302734a7e23911ea42ca59fd5cd.png" xlink:type="simple" xlink:show="embed" xlink:actuate="onLoad"/></draw:frame>
<text:line-break/>
From the Welcome page, select Next.
<text:line-break/>
<text:line-break/>
<draw:frame draw:style-name="mediacenter" draw:name="2" text:anchor-type="paragraph" draw:z-index="2" svg:width="10.583333333333cm" svg:height="8.1707598656591cm"><draw:image xlink:href="Pictures/559c34c28a53be0bfe3bab738a6d20a7.png" xlink:type="simple" xlink:show="embed" xlink:actuate="onLoad"/></draw:frame>
<text:line-break/>
From the License Agreement page, select 'I accept the agreement' and click Next.
<text:line-break/>
<text:line-break/>
<draw:frame draw:style-name="mediacenter" draw:name="3" text:anchor-type="paragraph" draw:z-index="3" svg:width="10.583333333333cm" svg:height="8.1072327044025cm"><draw:image xlink:href="Pictures/b1ed6b4616637e923bda2816beb6bd71.png" xlink:type="simple" xlink:show="embed" xlink:actuate="onLoad"/></draw:frame>
<text:line-break/>
Use the default destination, unless you have a good reason not to. Click Next.
<text:line-break/>
<text:line-break/>
<draw:frame draw:style-name="mediacenter" draw:name="4" text:anchor-type="paragraph" draw:z-index="4" svg:width="10.583333333333cm" svg:height="8.1482300884956cm"><draw:image xlink:href="Pictures/fe77a6a251c13fd97493c9f92cafb12e.png" xlink:type="simple" xlink:show="embed" xlink:actuate="onLoad"/></draw:frame>
<text:line-break/>
For the Start Folder name, just use the default of Thonny, click Next.
<text:line-break/>
<text:line-break/>
<draw:frame draw:style-name="mediacenter" draw:name="5" text:anchor-type="paragraph" draw:z-index="5" svg:width="10.583333333333cm" svg:height="8.0939203354298cm"><draw:image xlink:href="Pictures/603095f74bf6ddb479e4668326873406.png" xlink:type="simple" xlink:show="embed" xlink:actuate="onLoad"/></draw:frame>
<text:line-break/>
Tick the 'Create Desktop Icon' and click Next.
<text:line-break/>
<text:line-break/>
<draw:frame draw:style-name="mediacenter" draw:name="6" text:anchor-type="paragraph" draw:z-index="6" svg:width="10.583333333333cm" svg:height="8.1646675084175cm"><draw:image xlink:href="Pictures/a6fe4ba3c7f67d8ad449444351c92d0f.png" xlink:type="simple" xlink:show="embed" xlink:actuate="onLoad"/></draw:frame>
<text:line-break/>
From the Ready to install page, click the Install button.
<text:line-break/>
<text:line-break/>
<draw:frame draw:style-name="mediacenter" draw:name="7" text:anchor-type="paragraph" draw:z-index="7" svg:width="10.583333333333cm" svg:height="8.0939203354298cm"><draw:image xlink:href="Pictures/58fde8f72fae4acff67558b45298585d.png" xlink:type="simple" xlink:show="embed" xlink:actuate="onLoad"/></draw:frame>
<text:line-break/>
Thonny will start to install, nothing to do here but wait.
<text:line-break/>
<text:line-break/>
<draw:frame draw:style-name="mediacenter" draw:name="8" text:anchor-type="paragraph" draw:z-index="8" svg:width="10.583333333333cm" svg:height="8.2404580152672cm"><draw:image xlink:href="Pictures/f169b392d2615cd037bb7e894052f2fd.png" xlink:type="simple" xlink:show="embed" xlink:actuate="onLoad"/></draw:frame>
<text:line-break/>
There can be quite a delay here, just be patient.
<text:line-break/>
<text:line-break/>
Once installed, you will see the following page. Click Finish to close the installer.
<text:line-break/>
<text:line-break/>
<draw:frame draw:style-name="mediacenter" draw:name="9" text:anchor-type="paragraph" draw:z-index="9" svg:width="10.583333333333cm" svg:height="8.1957118715674cm"><draw:image xlink:href="Pictures/2a238ba3a39bf1860cb4f94f8d71546e.png" xlink:type="simple" xlink:show="embed" xlink:actuate="onLoad"/></draw:frame>
<text:line-break/>
That is it, Thonny is now installed.
<text:line-break/>
<text:line-break/></text:p>
      <text:p text:style-name="Horizontal_20_Line"/>
      <text:h text:style-name="Heading_20_3" text:outline-level="3"><text:bookmark-start text:name="__RefHeading___running_and_initial_setup_7"/><text:bookmark-start text:name="running_and_initial_setup"/>Running and Initial Setup<text:bookmark-end text:name="__RefHeading___running_and_initial_setup_7"/><text:bookmark-end text:name="running_and_initial_setup"/></text:h>
      <text:p text:style-name="Text_20_body"><text:line-break/>
Now is the time to plug in the Pico to your computer, the one you have installed Thonny on to. You will connect the Pico to the PC using a USB cable. Before you connect the Pico, you need to hold down the BOOT SEL button on your Pico, this is the only button on the Pico so is simple to find.
<text:line-break/>
<text:line-break/>
<draw:frame draw:style-name="mediacenter" draw:name="10" text:anchor-type="paragraph" draw:z-index="10" svg:width="7.9375cm" style:rel-width="100%" svg:height="3.272808056872cm" style:rel-height="scale"><draw:image xlink:href="Pictures/affdc4e3da1d2459c2f10f1b5bbbe04c.png" xlink:type="simple" xlink:show="embed" xlink:actuate="onLoad"/></draw:frame>
<text:line-break/>
While holding down the BOOTSEL button, plug the USB cable from your computer in to the Raspberry Pi Pico. The Pico will power up and a folder will appear in your Explorer.
<text:line-break/>
<text:line-break/>
<draw:frame draw:style-name="mediacenter" draw:name="11" text:anchor-type="paragraph" draw:z-index="11" svg:width="21.166666666667cm" style:rel-width="100%" svg:height="12.89140070922cm" style:rel-height="scale"><draw:image xlink:href="Pictures/3d57da0084d2a8ca6b2ff196c6716b68.png" xlink:type="simple" xlink:show="embed" xlink:actuate="onLoad"/></draw:frame>
<text:line-break/>
There will be two files in this folder:
<text:line-break/></text:p>
      <text:p text:style-name="Preformatted_20_Text"><text:s text:c="2"/>INDEX.HTM<text:line-break/><text:s text:c="2"/>INFO_UF2.TXT</text:p>
      <text:p text:style-name="Text_20_body">Please note that this is a brand new Pico, so we would not expect to see any other files.
<text:line-break/>
<text:line-break/>
Run your Thonny application that you installed earlier.
<text:line-break/>
<text:line-break/>
<draw:frame draw:style-name="mediacenter" draw:name="12" text:anchor-type="paragraph" draw:z-index="12" svg:width="21.166666666667cm" style:rel-width="100%" svg:height="15.87090111025cm" style:rel-height="scale"><draw:image xlink:href="Pictures/75190e255fc0a72b9b61e290679268ee.png" xlink:type="simple" xlink:show="embed" xlink:actuate="onLoad"/></draw:frame>
<text:line-break/>
Select from Thonny, Tools then Options…
<text:line-break/>
<text:line-break/>
<draw:frame draw:style-name="mediacenter" draw:name="13" text:anchor-type="paragraph" draw:z-index="13" svg:width="15.875cm" svg:height="15.027580071174cm"><draw:image xlink:href="Pictures/7ae0bf37a0b947c53501025937ea0bfd.png" xlink:type="simple" xlink:show="embed" xlink:actuate="onLoad"/></draw:frame>
<text:line-break/>
Select the Interpreter tab, ensure the MicroPython (Raspberry Pi Pico) Interpreter is selected. From the bottom of this page click 'Install or update MicroPython'
<text:line-break/>
<text:line-break/>
You will be presented with some options for the MicroPython install (or update).
<text:line-break/>
<text:line-break/>
<draw:frame draw:style-name="mediacenter" draw:name="14" text:anchor-type="paragraph" draw:z-index="14" svg:width="15.875cm" svg:height="15.671763869132cm"><draw:image xlink:href="Pictures/6090415214aac23b9eefe000a8e8405d.png" xlink:type="simple" xlink:show="embed" xlink:actuate="onLoad"/></draw:frame>
<text:line-break/>
We need to set some of the options here to match our Pico device.
<text:line-break/></text:p>
      <text:list text:style-name="List_20_1" text:continue-numbering="false">
        <text:list-item>
          <text:p text:style-name="LastListParagraph_List_20_1_Content_First"> Target Volume - This is the drive in explorer your Pico connected as.</text:p>
        </text:list-item>
      </text:list>
      <text:list text:style-name="List_20_1" text:continue-numbering="false">
        <text:list-item>
          <text:p text:style-name="LastListParagraph_List_20_1_Content_First"> MicroPython Family - RP2</text:p>
        </text:list-item>
      </text:list>
      <text:list text:style-name="List_20_1" text:continue-numbering="false">
        <text:list-item>
          <text:p text:style-name="LastListParagraph_List_20_1_Content_First"> Variant - Raspberry Pi Pico (your Pico type) I am using a Pico 2 W in this example</text:p>
        </text:list-item>
      </text:list>
      <text:list text:style-name="List_20_1" text:continue-numbering="false">
        <text:list-item>
          <text:p text:style-name="LastListParagraph_List_20_1_Content_First"> Version - Select the latest version (unless you have a compelling reason not to)</text:p>
        </text:list-item>
      </text:list>
      <text:p text:style-name="Text_20_body">Once set, click the Install button.
<text:line-break/>
<text:line-break/>
You will see a progress bar to show the installation is running.
<text:line-break/>
<text:line-break/>
<draw:frame draw:style-name="mediacenter" draw:name="15" text:anchor-type="paragraph" draw:z-index="15" svg:width="15.875cm" svg:height="13.848404255319cm"><draw:image xlink:href="Pictures/88318e119cd0f589ebc59a826ae5bed2.png" xlink:type="simple" xlink:show="embed" xlink:actuate="onLoad"/></draw:frame>
<text:line-break/>
Once the installation is complete, the progress bar will change to <text:span text:style-name="">Done!</text:span>
<text:line-break/>
<text:line-break/>
<draw:frame draw:style-name="mediacenter" draw:name="16" text:anchor-type="paragraph" draw:z-index="16" svg:width="15.875cm" svg:height="13.796602244389cm"><draw:image xlink:href="Pictures/00c40d64041d251bdd75202978ab6fb3.png" xlink:type="simple" xlink:show="embed" xlink:actuate="onLoad"/></draw:frame>
<text:line-break/>
Once back at the Interpreter tab you can just select OK
<text:line-break/>
<text:line-break/>
<draw:frame draw:style-name="mediacenter" draw:name="17" text:anchor-type="paragraph" draw:z-index="17" svg:width="15.875cm" svg:height="14.993055555556cm"><draw:image xlink:href="Pictures/91ac7db17f24c50f01479c581f1a0cec.png" xlink:type="simple" xlink:show="embed" xlink:actuate="onLoad"/></draw:frame>
<text:line-break/>
You will now be back at the main Thonny interface. It will have taken just a few seconds for the Pico to reboot.
<text:line-break/>
<text:line-break/>
<draw:frame draw:style-name="mediacenter" draw:name="18" text:anchor-type="paragraph" draw:z-index="18" svg:width="21.166666666667cm" style:rel-width="100%" svg:height="14.403441011236cm" style:rel-height="scale"><draw:image xlink:href="Pictures/66f5c220d3364d6a554c325263762a17.png" xlink:type="simple" xlink:show="embed" xlink:actuate="onLoad"/></draw:frame>
<text:line-break/>
From the bottom right of Thonny select your Pico Device.
<text:line-break/>
<text:line-break/>
<draw:frame draw:style-name="mediacenter" draw:name="19" text:anchor-type="paragraph" draw:z-index="19" svg:width="21.166666666667cm" style:rel-width="100%" svg:height="15.817748583205cm" style:rel-height="scale"><draw:image xlink:href="Pictures/1e5ecf96fef09e58c7dd05f773a0625f.png" xlink:type="simple" xlink:show="embed" xlink:actuate="onLoad"/></draw:frame>
<text:line-break/>
You will see that at the bottom of Thonny, it lists your Pico Device and the version of MicroPython that has just been installed on to it.
<text:line-break/>
<text:line-break/></text:p>
      <text:p text:style-name="Horizontal_20_Line"/>
      <text:h text:style-name="Heading_20_3" text:outline-level="3"><text:bookmark-start text:name="__RefHeading___install_pico_zero_library_8"/><text:bookmark-start text:name="install_pico_zero_library"/>Install Pico Zero Library<text:bookmark-end text:name="__RefHeading___install_pico_zero_library_8"/><text:bookmark-end text:name="install_pico_zero_library"/></text:h>
      <text:p text:style-name="Text_20_body"><text:line-break/>
Library files are like device drivers, they allow you to run commands to do something with a device.
<text:line-break/>
The picozero library is a simplified driver file for the Pi Pico.
<text:line-break/>
<text:line-break/>
You should now have a Thonny icon on your desktop. Double click the icon to start Thonny.
<text:line-break/>
<text:line-break/>
<draw:frame draw:style-name="mediacenter" draw:name="20" text:anchor-type="paragraph" draw:z-index="20" svg:width="15.875cm" svg:height="7.6706932773109cm"><draw:image xlink:href="Pictures/aac21def2874e1de82f3d771d57fde49.png" xlink:type="simple" xlink:show="embed" xlink:actuate="onLoad"/></draw:frame>
<text:line-break/>
First page you will see is the options page. From here select your preferred language. Leave the 'Initial settings' at Standard.
<text:line-break/>
<text:line-break/>
<draw:frame draw:style-name="mediacenter" draw:name="21" text:anchor-type="paragraph" draw:z-index="21" svg:width="7.9375cm" style:rel-width="100%" svg:height="3.8441115702479cm" style:rel-height="scale"><draw:image xlink:href="Pictures/7f849150e3ba00f55a5a98029439b8de.png" xlink:type="simple" xlink:show="embed" xlink:actuate="onLoad"/></draw:frame>
<text:line-break/>
Click the 'Lets Go' button.
<text:line-break/>
<text:line-break/>
Thonny will now open.
<text:line-break/>
<text:line-break/>
<draw:frame draw:style-name="mediacenter" draw:name="22" text:anchor-type="paragraph" draw:z-index="22" svg:width="18.520833333333cm" style:rel-width="100%" svg:height="12.550920050761cm" style:rel-height="scale"><draw:image xlink:href="Pictures/4ee0971c85cc531efc4ce1d96a1579f6.png" xlink:type="simple" xlink:show="embed" xlink:actuate="onLoad"/></draw:frame>
<text:line-break/>
** At this point, please connect your Raspberry Pi Pico to your computers USB Port **
<text:line-break/>
<text:line-break/>
First thing we want to do with Thonny is select the device we are working with from the bottom right hand corner of the Thonny Application.
<text:line-break/>
<text:line-break/>
<draw:frame draw:style-name="mediacenter" draw:name="23" text:anchor-type="paragraph" draw:z-index="23" svg:width="18.520833333333cm" style:rel-width="100%" svg:height="12.117945567085cm" style:rel-height="scale"><draw:image xlink:href="Pictures/4dbf920e0ec24ed22f578b349834c3b8.png" xlink:type="simple" xlink:show="embed" xlink:actuate="onLoad"/></draw:frame>
<text:line-break/>
If you pico is not listed, then your computer has not recognised the device.
<text:line-break/>
<text:line-break/>
Next, from the Thonny toolbar, we are going to select Tools and then Manage Packages.
<text:line-break/>
<text:line-break/>
<draw:frame draw:style-name="mediacenter" draw:name="24" text:anchor-type="paragraph" draw:z-index="24" svg:width="18.520833333333cm" style:rel-width="100%" svg:height="13.314618221691cm" style:rel-height="scale"><draw:image xlink:href="Pictures/2c5151b93cf2f29ff1ed56802dfa6a2d.png" xlink:type="simple" xlink:show="embed" xlink:actuate="onLoad"/></draw:frame>
<text:line-break/>
A box will open. In the search bar enter <text:span text:style-name="">picozero</text:span> then click hte Search on PyPI button.
<text:line-break/>
<text:line-break/>
<draw:frame draw:style-name="mediacenter" draw:name="25" text:anchor-type="paragraph" draw:z-index="25" svg:width="18.520833333333cm" style:rel-width="100%" svg:height="12.949167657551cm" style:rel-height="scale"><draw:image xlink:href="Pictures/f8cace524388a1707c98ac5c50901550.png" xlink:type="simple" xlink:show="embed" xlink:actuate="onLoad"/></draw:frame>
<text:line-break/>
In the Search results, you should see the entry <text:span text:style-name="">picozero</text:span>. Click on this entry (it's a hyperlink).
<text:line-break/>
<text:line-break/>
<draw:frame draw:style-name="mediacenter" draw:name="26" text:anchor-type="paragraph" draw:z-index="26" svg:width="18.520833333333cm" style:rel-width="100%" svg:height="13.037257233452cm" style:rel-height="scale"><draw:image xlink:href="Pictures/ac8ced5109efdda82e89e253db17b86f.png" xlink:type="simple" xlink:show="embed" xlink:actuate="onLoad"/></draw:frame>
<text:line-break/>
This will take you to the <text:span text:style-name="">picozero</text:span> page where you can click install.
<text:line-break/>
<text:line-break/>
<draw:frame draw:style-name="mediacenter" draw:name="27" text:anchor-type="paragraph" draw:z-index="27" svg:width="18.520833333333cm" style:rel-width="100%" svg:height="12.942534722222cm" style:rel-height="scale"><draw:image xlink:href="Pictures/f1b25146d368c7da7dd17b8d518ea10e.png" xlink:type="simple" xlink:show="embed" xlink:actuate="onLoad"/></draw:frame>
<text:line-break/>
You will see the picozero installer running.
<text:line-break/>
<text:line-break/>
<draw:frame draw:style-name="mediacenter" draw:name="28" text:anchor-type="paragraph" draw:z-index="28" svg:width="18.520833333333cm" style:rel-width="100%" svg:height="13.099561927519cm" style:rel-height="scale"><draw:image xlink:href="Pictures/3edc3dd6797268e123683b3938acb326.png" xlink:type="simple" xlink:show="embed" xlink:actuate="onLoad"/></draw:frame>
<text:line-break/>
<text:line-break/>
Now you can click the Close button.
<text:line-break/>
<text:line-break/>
<draw:frame draw:style-name="mediacenter" draw:name="29" text:anchor-type="paragraph" draw:z-index="29" svg:width="18.520833333333cm" style:rel-width="100%" svg:height="13.099561927519cm" style:rel-height="scale"><draw:image xlink:href="Pictures/84f72e2dcd0a27b1b963d1b4f3e645b4.png" xlink:type="simple" xlink:show="embed" xlink:actuate="onLoad"/></draw:frame>
<text:line-break/>
That is it, you have installed and dome some basic configuration of Thonny.
<text:line-break/>
<text:line-break/>
So now you can now write some code.
<text:line-break/>
For example when writing the code to flash or “blink” the onboard LED you can use:
<text:line-break/>
<text:line-break/></text:p>
      <table:table table:style-name="Table">
        <table:table-column table:style-name="odt_auto_style_table_column_1_1"/>
        <table:table-row>
          <table:table-cell office:value-type="string" table:style-name="tablecell">
            <text:p text:style-name="Preformatted_20_Text">from picozero import pico_led<text:line-break/>pico_led.blink(0.5)</text:p>
          </table:table-cell>
        </table:table-row>
      </table:table>
      <text:p text:style-name="Text_20_body">This is a simple way and great to get started but it is limited, you can get the same result using other library's
<text:line-break/></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3::17:08</meta:creation-date>
    <dc:creator>Generated</dc:creator>
    <dc:date>2026-08-19T23::17:08</dc:date>
    <dc:language>en-US</dc:language>
    <meta:editing-cycles>1</meta:editing-cycles>
    <meta:editing-duration>PT0S</meta:editing-duration>
    <dc:title>thonny</dc:title>
  </office:meta>
</office:document-meta>
</file>