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he_software_build_and_test"/><text:bookmark-start text:name="__RefHeading___the_software_build_and_test_1"/><text:bookmark-start text:name="the_software_build_and_test"/>The Software Build and Test<text:bookmark-end text:name="__RefHeading___the_software_build_and_test_1"/><text:bookmark-end text:name="the_software_build_and_test"/></text:h>
      <text:p text:style-name="Text_20_body"><text:line-break/>
<text:line-break/>
I want this page to contain the Software for the Clock, and for some test patterns, for now here is the code for the clock (remember, this code is for Common Anode displays)
<text:line-break/>
<text:line-break/></text:p>
      <text:p text:style-name="Preformatted_20_Text">import RPi.GPIO as GPIO<text:line-break/>import time<text:line-break/>GPIO.setmode(GPIO.BCM)<text:line-break/> <text:line-break/># GPIO pins used to display 7 segments<text:line-break/>gpioSegments =<text:s text:c="2"/>(5,6,13,19,26,21,20,16)<text:line-break/> <text:line-break/>for segment in gpioSegments:<text:line-break/><text:s text:c="4"/>GPIO.setup(segment, GPIO.OUT)<text:line-break/><text:s text:c="4"/>GPIO.output(segment, 1)<text:line-break/> <text:line-break/># GPIO pins used to select digit 0-3 <text:line-break/>gpioDigits = (18,23,24,25)<text:line-break/> <text:line-break/>for digit in gpioDigits:<text:line-break/><text:s text:c="4"/>GPIO.setup(digit, GPIO.OUT)<text:line-break/><text:s text:c="4"/>GPIO.output(digit, 0)<text:line-break/><text:s text:c="4"/><text:line-break/>dotted=False<text:line-break/><text:line-break/>numbers = {'0':(0,0,1,0,1,0,0,0),<text:line-break/><text:s text:c="4"/>'1':(1,1,1,0,1,0,1,1), <text:line-break/><text:s text:c="4"/>'2':(0,0,1,1,0,0,1,0), <text:line-break/><text:s text:c="4"/>'3':(1,0,1,0,0,0,1,0), <text:line-break/><text:s text:c="4"/>'4':(1,1,1,0,0,0,0,1), <text:line-break/><text:s text:c="4"/>'5':(1,0,1,0,0,1,0,0), <text:line-break/><text:s text:c="4"/>'6':(0,0,1,0,0,1,0,0), <text:line-break/><text:s text:c="4"/>'7':(1,1,1,0,1,0,1,0), <text:line-break/><text:s text:c="4"/>'8':(0,0,1,0,0,0,0,0), <text:line-break/><text:s text:c="4"/>'9':(1,0,1,0,0,0,0,0), <text:line-break/><text:s text:c="4"/>' ':(0,0,0,0,0,0,0,0)}<text:line-break/><text:s text:c="4"/><text:line-break/>try:<text:line-break/><text:s text:c="4"/>while True:<text:line-break/><text:s text:c="8"/>n = time.ctime()[11:13]+time.ctime()[14:16]<text:line-break/><text:s text:c="8"/>s = str(n).rjust(4)<text:line-break/><text:s text:c="8"/>for digit in range(4):<text:line-break/><text:s text:c="12"/>for loop in range(0,8):<text:line-break/><text:s text:c="16"/>GPIO.output(gpioSegments[loop], numbers[s[digit]][loop])<text:line-break/><text:s text:c="16"/>#if (int(time.ctime()[18:19])%2 == 0) and (digit == 2):<text:line-break/><text:s text:c="16"/>#<text:s text:c="4"/>GPIO.output(23, 0)<text:line-break/><text:s text:c="16"/>#else:<text:line-break/><text:s text:c="16"/>#<text:s text:c="4"/>GPIO.output(23, 1)<text:line-break/><text:s text:c="12"/>GPIO.output(gpioDigits[digit], 1)<text:line-break/><text:s text:c="12"/>time.sleep(0.005)<text:line-break/><text:s text:c="12"/>GPIO.output(gpioDigits[digit], 0)<text:line-break/>finally:<text:line-break/><text:s text:c="4"/>GPIO.cleanu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0::03:49</meta:creation-date>
    <dc:creator>Generated</dc:creator>
    <dc:date>2026-08-20T20::03:49</dc:date>
    <dc:language>en-US</dc:language>
    <meta:editing-cycles>1</meta:editing-cycles>
    <meta:editing-duration>PT0S</meta:editing-duration>
    <dc:title>the_software_build_and_test</dc:title>
  </office:meta>
</office:document-meta>
</file>