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3191b5a58b4a84da7401a17bf3fe40d.jpg"/>
  <manifest:file-entry manifest:media-type="image/jpeg" manifest:full-path="Pictures/1bb20a4138c164c95b5f5eeb7b3024a9.jpg"/>
  <manifest:file-entry manifest:media-type="image/jpeg" manifest:full-path="Pictures/a1e7765eaaf4bac36c41f2c3498803a6.jpg"/>
  <manifest:file-entry manifest:media-type="image/jpeg" manifest:full-path="Pictures/816b46b8994db9b4d02cbe3ef856f7c3.jpg"/>
  <manifest:file-entry manifest:media-type="image/jpeg" manifest:full-path="Pictures/2fd6a30ccc4bc1b8c55dea7999c6ab44.jpg"/>
  <manifest:file-entry manifest:media-type="image/jpeg" manifest:full-path="Pictures/2e8e238a0cdeb4524b34a4ec1202d1ad.jpg"/>
  <manifest:file-entry manifest:media-type="image/jpeg" manifest:full-path="Pictures/7417eb65dac515c8a76bc1b6dabf42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_ntp_functions"/><text:bookmark-start text:name="__RefHeading___ntp_server_functions_1"/><text:bookmark-start text:name="ntp_server_functions"/>NTP Server Functions<text:bookmark-end text:name="__RefHeading___ntp_server_functions_1"/><text:bookmark-end text:name="ntp_server_functions"/></text:h>
      <text:p text:style-name="Text_20_body"><text:span text:style-name="">Mar 2017</text:span>
<text:line-break/>
<text:line-break/></text:p>
      <text:p text:style-name="Horizontal_20_Line"/>
      <text:p text:style-name="Text_20_body">If you just wanted a clock, then you don't have to worry about this section, however if you want your clock to act as an NTP (Network Time Protocol) server, so that all of the computers in your house are synchronised in time to the time of your Raspberry Pi Clock, then read on.
<text:line-break/>
<text:line-break/>
There are two parts for this:
<text:line-break/>
<text:line-break/>
Firstly we need our Raspberry Pi to get the correct time from an Internet Time Server, this will keep the time on our Raspberry Pi very accurate (to within a few 10s on milliseconds).
<text:line-break/>
<text:line-break/>
Secondly, we want our computers to speak to the Raspberry Pi to ask for the time, so everything on the network has the same time, but only one device (the Raspberry Pi) needs to check the Internet for the time (thus guaranteeing that all computers will be the same).
<text:line-break/>
<text:line-break/></text:p>
      <text:p text:style-name="Horizontal_20_Line"/>
      <text:h text:style-name="Heading_20_3" text:outline-level="3"><text:bookmark-start text:name="__RefHeading___install_ntp_2"/><text:bookmark-start text:name="install_ntp"/>Install NTP<text:bookmark-end text:name="__RefHeading___install_ntp_2"/><text:bookmark-end text:name="install_ntp"/></text:h>
      <text:p text:style-name="Text_20_body"><text:line-break/>
First we need to install the NPT software, this may already be installed, just run the command below.
<text:line-break/></text:p>
      <text:p text:style-name="Preformatted_20_Text"><text:s text:c="2"/>sudo apt-get install ntp</text:p>
      <text:p text:style-name="Text_20_body"><text:line-break/>
<text:line-break/>
If NTP is not installed then the installation will start, if NTP is already installed you will the following message.
<text:line-break/></text:p>
      <text:p text:style-name="Preformatted_20_Text">ntp is already the newest version.<text:line-break/>0 upgraded, 0 newly installed, 0 to remove and 0 not upgraded.</text:p>
      <text:p text:style-name="Text_20_body"><text:line-break/></text:p>
      <text:p text:style-name="Text_20_body">This may already be installed, but just in case.
<text:line-break/>
&lt;sxh [txt][; options for SyntaxHighlighter]&gt;
Reading package lists… Done
Building dependency tree
Reading state information… Done
Suggested packages:</text:p>
      <text:p text:style-name="Preformatted_20_Text">ntp-doc</text:p>
      <text:p text:style-name="Text_20_body">The following NEW packages will be installed:</text:p>
      <text:p text:style-name="Preformatted_20_Text">ntp</text:p>
      <text:p text:style-name="Text_20_body">0 upgraded, 1 newly installed, 0 to remove and 0 not upgraded.
Need to get 334 kB of archives.
After this operation, 988 kB of additional disk space will be used.
Get:1 <text:a xlink:type="simple" xlink:href="http://mirrordirector.raspbian.org/raspbian/" text:style-name="Internet_20_link" text:visited-style-name="Visited_20_Internet_20_Link">http://mirrordirector.raspbian.org/raspbian/</text:a> jessie/main ntp armhf 1:4.2.6.p5+dfsg-7+deb8u2 [334 kB]
Fetched 334 kB in 5s (57.7 kB/s)
Selecting previously unselected package ntp.
(Reading database … 31977 files and directories currently installed.)
Preparing to unpack …/ntp_1%3a4.2.6.p5+dfsg-7+deb8u2_armhf.deb …
Unpacking ntp (1:4.2.6.p5+dfsg-7+deb8u2) …
Processing triggers for man-db (2.7.0.2-5) …
Processing triggers for systemd (215-17+deb8u6) …
Setting up ntp (1:4.2.6.p5+dfsg-7+deb8u2) …
update-rc.d: warning: start and stop actions are no longer supported; falling back to defaults
&lt;/sxh&gt;
<text:line-break/>
<text:line-break/></text:p>
      <text:p text:style-name="Horizontal_20_Line"/>
      <text:h text:style-name="Heading_20_3" text:outline-level="3"><text:bookmark-start text:name="__RefHeading___edit_ntp_configuration_file_3"/><text:bookmark-start text:name="edit_ntp_configuration_file"/>Edit NTP Configuration File<text:bookmark-end text:name="__RefHeading___edit_ntp_configuration_file_3"/><text:bookmark-end text:name="edit_ntp_configuration_file"/></text:h>
      <text:p text:style-name="Text_20_body"><text:line-break/>
Now that NTP is installed, we need to set it up, this is done via a configuration file called <text:span text:style-name="">ntp.conf</text:span>.
<text:line-break/></text:p>
      <text:p text:style-name="Preformatted_20_Text"><text:s text:c="2"/>sudo nano ntp.conf</text:p>
      <text:p text:style-name="Text_20_body"><text:line-break/>
Find the section that looks like the following:
<text:line-break/></text:p>
      <text:p text:style-name="Preformatted_20_Text"># You do need to talk to an NTP server or two (or three).<text:line-break/>#server ntp.your-provider.example<text:line-break/><text:line-break/># pool.ntp.org maps to about 1000 low-stratum NTP servers.<text:s text:c="2"/>Your server will<text:line-break/># pick a different set every time it starts up.<text:s text:c="2"/>Please consider joining the<text:line-break/># pool: &lt;http://www.pool.ntp.org/join.html&gt;<text:line-break/>server 0.debian.pool.ntp.org iburst<text:line-break/>server 1.debian.pool.ntp.org iburst<text:line-break/>server 2.debian.pool.ntp.org iburst<text:line-break/>server 3.debian.pool.ntp.org iburst</text:p>
      <text:p text:style-name="Text_20_body"><text:line-break/>
And comment out <text:span text:style-name="">ALL</text:span> of the servers in this section so that it looks like the following:
<text:line-break/></text:p>
      <text:p text:style-name="Preformatted_20_Text"># pool.ntp.org maps to about 1000 low-stratum NTP servers.<text:s text:c="2"/>Your server will<text:line-break/># pick a different set every time it starts up.<text:s text:c="2"/>Please consider joining the<text:line-break/># pool: &lt;http://www.pool.ntp.org/join.html&gt;<text:line-break/># server 0.debian.pool.ntp.org iburst<text:line-break/># server 1.debian.pool.ntp.org iburst<text:line-break/># server 2.debian.pool.ntp.org iburst<text:line-break/># server 3.debian.pool.ntp.org iburst</text:p>
      <text:p text:style-name="Text_20_body"><text:line-break/>
Now we can add our own NTP servers that we wish to use.
<text:line-break/>
<text:line-break/>
I am in the UK, so I wanted UK time servers, for a list of servers I just did a Google search for <text:span text:style-name="">UK time servers</text:span>. Using this Google search I found the (first result) was this site <text:a xlink:type="simple" xlink:href="http://www.pool.ntp.org/zone/uk" text:style-name="Internet_20_link" text:visited-style-name="Visited_20_Internet_20_Link">pool.ntp.org</text:a>
<text:line-break/>
<text:line-break/>
The site lists the following four UK based time servers:
<text:line-break/></text:p>
      <text:p text:style-name="Preformatted_20_Text">server 0.uk.pool.ntp.org<text:line-break/>server 1.uk.pool.ntp.org<text:line-break/>server 2.uk.pool.ntp.org<text:line-break/>server 3.uk.pool.ntp.org</text:p>
      <text:p text:style-name="Text_20_body"><text:line-break/>
Paste these files in to the same section that you just commented out the original server list from.
<text:line-break/></text:p>
      <text:p text:style-name="Preformatted_20_Text"># You do need to talk to an NTP server or two (or three).<text:line-break/>#server ntp.your-provider.example<text:line-break/><text:line-break/># pool.ntp.org maps to about 1000 low-stratum NTP servers.<text:s text:c="2"/>Your server will<text:line-break/># pick a different set every time it starts up.<text:s text:c="2"/>Please consider joining the<text:line-break/># pool: &lt;http://www.pool.ntp.org/join.html&gt;<text:line-break/># server 0.debian.pool.ntp.org iburst<text:line-break/># server 1.debian.pool.ntp.org iburst<text:line-break/># server 2.debian.pool.ntp.org iburst<text:line-break/># server 3.debian.pool.ntp.org iburst<text:line-break/><text:line-break/>server 0.uk.pool.ntp.org<text:line-break/>server 1.uk.pool.ntp.org<text:line-break/>server 2.uk.pool.ntp.org<text:line-break/>server 3.uk.pool.ntp.org</text:p>
      <text:p text:style-name="Text_20_body"><text:line-break/>
Now save and close the file (<text:span text:style-name="">Ctrl-X and then S to save</text:span>)
<text:line-break/>
<text:line-break/></text:p>
      <text:p text:style-name="Horizontal_20_Line"/>
      <text:h text:style-name="Heading_20_3" text:outline-level="3"><text:bookmark-start text:name="__RefHeading___restart_ntp_4"/><text:bookmark-start text:name="restart_ntp"/>Restart NTP<text:bookmark-end text:name="__RefHeading___restart_ntp_4"/><text:bookmark-end text:name="restart_ntp"/></text:h>
      <text:p text:style-name="Text_20_body"><text:line-break/>
To get the Raspberry Pi to sync, we can restart the NTP service. Use the following to restart the NTP server.
<text:line-break/></text:p>
      <text:p text:style-name="Preformatted_20_Text"><text:s text:c="2"/>sudo service ntp restart</text:p>
      <text:p text:style-name="Text_20_body"><text:line-break/>
<text:line-break/>
Now check the current time and date using the <text:span text:style-name="">date</text:span> command.
<text:line-break/></text:p>
      <text:p text:style-name="Preformatted_20_Text"><text:s text:c="2"/>date<text:line-break/><text:s text:c="2"/><text:line-break/><text:s text:c="2"/>Fri 17 Mar 18:38:59 UTC 2017</text:p>
      <text:p text:style-name="Text_20_body"><text:line-break/>
If the time and date are correct, then you are good to go.
<text:line-break/>
<text:line-break/></text:p>
      <text:p text:style-name="Horizontal_20_Line"/>
      <text:h text:style-name="Heading_20_3" text:outline-level="3"><text:bookmark-start text:name="__RefHeading___check_ntp_servers_5"/><text:bookmark-start text:name="check_ntp_servers"/>Check NTP Servers<text:bookmark-end text:name="__RefHeading___check_ntp_servers_5"/><text:bookmark-end text:name="check_ntp_servers"/></text:h>
      <text:p text:style-name="Text_20_body"><text:line-break/>
You can test to see if NTP on the Raspberry Pi is actually using any external time servers by using the <text:span text:style-name="">ntpq -pn</text:span> command.
<text:line-break/></text:p>
      <text:p text:style-name="Preformatted_20_Text">ntpq -pn<text:line-break/><text:line-break/><text:line-break/><text:s text:c="5"/>remote<text:s text:c="11"/>refid<text:s text:c="6"/>st t when poll reach<text:s text:c="3"/>delay<text:s text:c="3"/>offset<text:s text:c="2"/>jitter<text:line-break/>==============================================================================<text:line-break/>*130.159.196.118 193.62.22.90<text:s text:c="5"/>2 u<text:s text:c="3"/>78<text:s text:c="3"/>64<text:s text:c="3"/>36<text:s text:c="3"/>61.470<text:s text:c="2"/>-17.318<text:s text:c="2"/>15.763<text:line-break/> 78.129.190.21<text:s text:c="3"/>85.199.214.102<text:s text:c="3"/>2 u<text:s text:c="4"/>9<text:s text:c="3"/>64<text:s text:c="3"/>37<text:s text:c="3"/>13.979<text:s text:c="4"/>0.712<text:s text:c="3"/>0.680<text:line-break/> 87.124.126.49<text:s text:c="3"/>195.66.241.10<text:s text:c="4"/>2 u<text:s text:c="4"/>9<text:s text:c="3"/>64<text:s text:c="3"/>37<text:s text:c="3"/>15.417<text:s text:c="4"/>1.572<text:s text:c="3"/>3.078<text:line-break/> 192.146.137.13<text:s text:c="2"/>82.148.230.254<text:s text:c="3"/>2 u<text:s text:c="4"/>8<text:s text:c="3"/>64<text:s text:c="3"/>37<text:s text:c="3"/>42.823<text:s text:c="3"/>-1.197<text:s text:c="3"/>2.624</text:p>
      <text:p text:style-name="Text_20_body"><text:line-break/>
After running the command <text:span text:style-name="">ntpq -pn</text:span> you should see a list of time servers (by IP) that the NTP service on the Raspberry Pi has connected to. The IP Address with the asterisk <text:span text:style-name="">*</text:span> next to it is the last server the Raspberry Pi did a time sync with.
<text:line-break/>
<text:line-break/></text:p>
      <text:p text:style-name="Horizontal_20_Line"/>
      <text:h text:style-name="Heading_20_3" text:outline-level="3"><text:bookmark-start text:name="__RefHeading___synchronising_clients_6"/><text:bookmark-start text:name="synchronising_clients"/>Synchronising Clients<text:bookmark-end text:name="__RefHeading___synchronising_clients_6"/><text:bookmark-end text:name="synchronising_clients"/></text:h>
      <text:p text:style-name="Text_20_body"><text:line-break/>
** LINUX **
<text:line-break/>
<text:line-break/>
Synchronising <text:span text:style-name="">Linux</text:span> clients is pretty much the same as we have already done, except in the <text:span text:style-name="">/etc/ntp.conf</text:span> instead of putting internet time servers, you just enter the internal IP address of your NTP server.
<text:line-break/>
<text:line-break/>
** WINDOWS **
<text:line-break/>
<text:line-break/>
For <text:span text:style-name="">Windows</text:span> PCs we will have to set the NTP server in the time settings. To do this, first right click the clock in the bottom right hand side of the screen.
<text:line-break/>
<text:line-break/>
<draw:frame draw:style-name="media" draw:name="0" text:anchor-type="as-char" draw:z-index="0" svg:width="10.583333333333cm" svg:height="10.825238095238cm"><draw:image xlink:href="Pictures/53191b5a58b4a84da7401a17bf3fe40d.jpg" xlink:type="simple" xlink:show="embed" xlink:actuate="onLoad"/></draw:frame>
<text:line-break/>
<text:line-break/>
Select 'Adjust date/time'
<text:line-break/>
<text:line-break/>
When the next page opens, scroll down.
<text:line-break/>
<text:line-break/>
<draw:frame draw:style-name="media" draw:name="1" text:anchor-type="as-char" draw:z-index="1" svg:width="18.520833333333cm" style:rel-width="100%" svg:height="11.405899339934cm" style:rel-height="scale"><draw:image xlink:href="Pictures/1bb20a4138c164c95b5f5eeb7b3024a9.jpg" xlink:type="simple" xlink:show="embed" xlink:actuate="onLoad"/></draw:frame>
<text:line-break/>
<text:line-break/>
Select 'Additional date, time, &amp; regional settings'
<text:line-break/>
<text:line-break/>
When the next page opens.
<text:line-break/>
<text:line-break/>
<draw:frame draw:style-name="media" draw:name="2" text:anchor-type="as-char" draw:z-index="2" svg:width="18.520833333333cm" style:rel-width="100%" svg:height="10.137719298246cm" style:rel-height="scale"><draw:image xlink:href="Pictures/a1e7765eaaf4bac36c41f2c3498803a6.jpg" xlink:type="simple" xlink:show="embed" xlink:actuate="onLoad"/></draw:frame>
<text:line-break/>
<text:line-break/>
Select 'Set the time and date'
<text:line-break/>
<text:line-break/>
On the next page.
<text:line-break/>
<text:line-break/>
<draw:frame draw:style-name="media" draw:name="3" text:anchor-type="as-char" draw:z-index="3" svg:width="10.583333333333cm" svg:height="11.169992609017cm"><draw:image xlink:href="Pictures/816b46b8994db9b4d02cbe3ef856f7c3.jpg" xlink:type="simple" xlink:show="embed" xlink:actuate="onLoad"/></draw:frame>
<text:line-break/>
<text:line-break/>
Select the 'Internet Time' tab.
<text:line-break/>
<text:line-break/>
On the next page.
<text:line-break/>
<text:line-break/>
<draw:frame draw:style-name="media" draw:name="4" text:anchor-type="as-char" draw:z-index="4" svg:width="10.583333333333cm" svg:height="11.219747587231cm"><draw:image xlink:href="Pictures/2fd6a30ccc4bc1b8c55dea7999c6ab44.jpg" xlink:type="simple" xlink:show="embed" xlink:actuate="onLoad"/></draw:frame>
<text:line-break/>
<text:line-break/>
Select the Change Settings button.
<text:line-break/>
<text:line-break/>
On the next page we will see a box that contains <text:span text:style-name="">time.windows.com</text:span>
<text:line-break/>
<text:line-break/>
<draw:frame draw:style-name="media" draw:name="5" text:anchor-type="as-char" draw:z-index="5" svg:width="10.583333333333cm" svg:height="6.3401320901321cm"><draw:image xlink:href="Pictures/2e8e238a0cdeb4524b34a4ec1202d1ad.jpg" xlink:type="simple" xlink:show="embed" xlink:actuate="onLoad"/></draw:frame>
<text:line-break/>
<text:line-break/>
Change the contents of this box to the IP Address of the Raspberry Pi running the NTP server.
<text:line-break/>
<text:line-break/>
Finally, Click the <text:span text:style-name="">Update</text:span> Button.
<text:line-break/>
<text:line-break/>
<draw:frame draw:style-name="media" draw:name="6" text:anchor-type="as-char" draw:z-index="6" svg:width="10.583333333333cm" svg:height="6.3401320901321cm"><draw:image xlink:href="Pictures/7417eb65dac515c8a76bc1b6dabf42bd.jpg" xlink:type="simple" xlink:show="embed" xlink:actuate="onLoad"/></draw:frame>
<text:line-break/>
<text:line-break/>
The time should now be updated, you will see confirmation in this page (I have to do this twice sometimes)
<text:line-break/>
<text:line-break/>
That's it.
<text:line-break/>
<text:line-break/></text:p>
      <text:p text:style-name="Horizontal_20_Line"/>
      <text:h text:style-name="Heading_20_3" text:outline-level="3"><text:bookmark-start text:name="__RefHeading___clients_over_1000_seconds_out_of_time_7"/><text:bookmark-start text:name="clients_over_1000_seconds_out_of_time"/>Clients over 1000 Seconds out of time<text:bookmark-end text:name="__RefHeading___clients_over_1000_seconds_out_of_time_7"/><text:bookmark-end text:name="clients_over_1000_seconds_out_of_time"/></text:h>
      <text:p text:style-name="Text_20_body"><text:line-break/>
“NTP won’t normally reset the clock if it’s off by more than 1000s. If you run:</text:p>
      <text:p text:style-name="Preformatted_20_Text">ntpd -gq’</text:p>
      <text:p text:style-name="Text_20_body">It ignores the clock being way adrift from ntp time and will force it to be correct then close. The old ntpdate program does the same thing.”
<text:line-break/>
<text:line-break/>
Credit: <text:a xlink:type="simple" xlink:href="http://www.raspberrypi.org/phpBB3/viewtopic.php?f=91&amp;t=16058" text:style-name="Internet_20_link" text:visited-style-name="Visited_20_Internet_20_Link">External Link</text:a>
<text:line-break/>
<text:line-break/></text:p>
      <text:p text:style-name="Horizontal_20_Line"/>
      <text:h text:style-name="Heading_20_3" text:outline-level="3"><text:bookmark-start text:name="__RefHeading___to_do_8"/><text:bookmark-start text:name="to_do"/>to do<text:bookmark-end text:name="__RefHeading___to_do_8"/><text:bookmark-end text:name="to_do"/></text:h>
      <text:p text:style-name="Text_20_body">wireless dropping out on ntp server. I need to document this, I found my raspberry Pi Zero, that is using the official Raspberry Pi Wireless Dongle drops off the wireless network after around a week. Only a reboot gets it back (as I have no keyb/mouse connected) so I figured just using Cron to reboot the thing every 24 hours will be a suitable work around.
<text:line-break/>
<text:line-break/>
Will document the Cron command here.
<text:line-break/>
<text:line-break/></text:p>
      <text:p text:style-name="Text_20_body">To use cron (should already be installed):
<text:line-break/>
<text:line-break/></text:p>
      <text:p text:style-name="Preformatted_20_Text"><text:s text:c="2"/>sudo crontab -e (reboots require super user rights)</text:p>
      <text:p text:style-name="Text_20_body"><text:line-break/>
<text:line-break/>
Insert the following line:
<text:line-break/>
<text:line-break/></text:p>
      <text:p text:style-name="Preformatted_20_Text"><text:s text:c="2"/>0 0<text:s text:c="3"/>*<text:s text:c="3"/>*<text:s text:c="3"/>*<text:s text:c="4"/>/sbin/shutdown -r</text:p>
      <text:p text:style-name="Text_20_body"><text:line-break/>
<text:line-break/>
Explanation:
<text:line-break/>
<text:line-break/></text:p>
      <text:p text:style-name="Preformatted_20_Text">m<text:s text:c="6"/>h<text:s text:c="4"/>dom<text:s text:c="8"/>mon<text:s text:c="3"/>dow<text:s text:c="7"/>command<text:line-break/>minute hour dayOfMonth Month dayOfWeek commandToRun<text:line-break/><text:line-break/><text:line-break/>so the line <text:line-break/><text:s text:c="2"/>0 0<text:s text:c="3"/>*<text:s text:c="3"/>*<text:s text:c="3"/>*<text:s text:c="4"/>/sbin/shutdown -r<text:line-break/><text:line-break/><text:line-break/>would reboot your system every day at 00:00.</text:p>
      <text:p text:style-name="Text_20_body">Ctrl+X, Y, Enter should get you out of crontab (if using nano)</text:p>
      <text:p text:style-name="Text_20_body">Note: you might have to run crontab -e as root, because shutdown needs roo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46:26</meta:creation-date>
    <dc:creator>Generated</dc:creator>
    <dc:date>2026-08-20T20::46:26</dc:date>
    <dc:language>en-US</dc:language>
    <meta:editing-cycles>1</meta:editing-cycles>
    <meta:editing-duration>PT0S</meta:editing-duration>
    <dc:title>the_ntp_functions</dc:title>
  </office:meta>
</office:document-meta>
</file>