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dd012f486d6b07d8f15afcdbb84e7c.jpg"/>
  <manifest:file-entry manifest:media-type="image/jpeg" manifest:full-path="Pictures/ac59b092341a48f65d53549307f8a1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ed_cameras"/><text:bookmark-start text:name="__RefHeading___tested_cameras_1"/><text:bookmark-start text:name="tested_cameras"/>Tested Cameras<text:bookmark-end text:name="__RefHeading___tested_cameras_1"/><text:bookmark-end text:name="tested_cameras"/></text:h>
      <text:p text:style-name="Text_20_body"><text:line-break/>
So far I have tested four DSLRs (all Canon) and have had different results, so lets look at them to see what I could do (or could not wah!)
<text:line-break/>
<text:line-break/></text:p>
      <text:h text:style-name="Heading_20_3" text:outline-level="3"><text:bookmark-start text:name="__RefHeading___canon_eos-m_2"/><text:bookmark-start text:name="canon_eos-m"/>Canon EOS-M<text:bookmark-end text:name="__RefHeading___canon_eos-m_2"/><text:bookmark-end text:name="canon_eos-m"/></text:h>
      <text:p text:style-name="Text_20_body"><text:line-break/>
<draw:frame draw:style-name="media" draw:name="0" text:anchor-type="as-char" draw:z-index="0" svg:width="6.6145833333333cm" style:rel-width="100%" svg:height="4.1002990510559cm" style:rel-height="scale"><draw:image xlink:href="Pictures/1add012f486d6b07d8f15afcdbb84e7c.jpg" xlink:type="simple" xlink:show="embed" xlink:actuate="onLoad"/></draw:frame>
<text:line-break/>
<text:line-break/>
This is the original Canon EOS-M model.
<text:line-break/>
<text:line-break/></text:p>
      <text:p text:style-name="Preformatted_20_Text">gphoto2 --auto-detect<text:line-break/><text:line-break/><text:line-break/>Model<text:s text:c="26"/>Port<text:line-break/>----------------------------------------------------------<text:line-break/>Canon EOS M<text:s text:c="20"/>usb:001,027</text:p>
      <text:p text:style-name="Text_20_body">So yes, we can auto detect the camera.
<text:line-break/>
<text:line-break/></text:p>
      <text:p text:style-name="Preformatted_20_Text">gphoto2 --capture-image<text:line-break/><text:line-break/><text:line-break/>*** Error ***<text:line-break/>Sorry, your camera does not support generic capture<text:line-break/>ERROR: Could not trigger capture.<text:line-break/>*** Error (-6: 'Unsupported operation') ***<text:line-break/><text:line-break/>For debugging messages, please use the --debug option.<text:line-break/>Debugging messages may help finding a solution to your problem.<text:line-break/>If you intend to send any error or debug messages to the gphoto<text:line-break/>developer mailing list &lt;gphoto-devel@lists.sourceforge.net&gt;, please run<text:line-break/>gphoto2 as follows:<text:line-break/><text:line-break/><text:s text:c="4"/>env LANG=C gphoto2 --debug --debug-logfile=my-logfile.txt --trigger-capture<text:line-break/><text:line-break/>Please make sure there is sufficient quoting around the arguments.</text:p>
      <text:p text:style-name="Text_20_body">So we are unable to capture files from gphoto using the EOS-M
<text:line-break/>
<text:line-break/></text:p>
      <text:p text:style-name="Preformatted_20_Text">gphoto2 --get-all-files<text:line-break/><text:line-break/>Yes</text:p>
      <text:p text:style-name="Text_20_body">Yes, we were able to pull all of the files from the EOS-M, so we can use a backup solution for this camera, but no intervalometer functions.
<text:line-break/>
<text:line-break/></text:p>
      <text:p text:style-name="Horizontal_20_Line"/>
      <text:h text:style-name="Heading_20_3" text:outline-level="3"><text:bookmark-start text:name="__RefHeading___canon_eos_550d_3"/><text:bookmark-start text:name="canon_eos_550d"/>Canon EOS 550D<text:bookmark-end text:name="__RefHeading___canon_eos_550d_3"/><text:bookmark-end text:name="canon_eos_550d"/></text:h>
      <text:p text:style-name="Text_20_body"><text:line-break/>
<draw:frame draw:style-name="media" draw:name="1" text:anchor-type="as-char" draw:z-index="1" svg:width="6.6145833333333cm" style:rel-width="100%" svg:height="4.9609375cm" style:rel-height="scale"><draw:image xlink:href="Pictures/ac59b092341a48f65d53549307f8a17f.jpg" xlink:type="simple" xlink:show="embed" xlink:actuate="onLoad"/></draw:frame>
<text:line-break/>
<text:line-break/>
Now for my trusty Canon EOS 550D, a camera I really love, although it's getting a little old now.
<text:line-break/>
<text:line-break/></text:p>
      <text:p text:style-name="Preformatted_20_Text">gphoto2 --auto-detect<text:line-break/><text:line-break/>Model<text:s text:c="26"/>Port<text:line-break/>----------------------------------------------------------<text:line-break/>Canon EOS 550D<text:s text:c="17"/>usb:001,030</text:p>
      <text:p text:style-name="Text_20_body">Camera auto-detected okay.
<text:line-break/>
<text:line-break/></text:p>
      <text:p text:style-name="Preformatted_20_Text">gphoto2 --capture-image</text:p>
      <text:p text:style-name="Text_20_body">Yes, this worked fine.
<text:line-break/>
<text:line-break/></text:p>
      <text:p text:style-name="Preformatted_20_Text">gphoto2 --capture-image-and-download</text:p>
      <text:p text:style-name="Text_20_body">Hmm, worked initially, then stopped working. Seemed to work in Manual, but no other modes. Once it stopped working I never got it going again.
<text:line-break/>
<text:line-break/></text:p>
      <text:p text:style-name="Preformatted_20_Text">gphoto2 --get-all-files</text:p>
      <text:p text:style-name="Text_20_body">Yes, this worked without any issues.
<text:line-break/>
<text:line-break/></text:p>
      <text:p text:style-name="Horizontal_20_Line"/>
      <text:h text:style-name="Heading_20_3" text:outline-level="3"><text:bookmark-start text:name="__RefHeading___canon_eos_700d_4"/><text:bookmark-start text:name="canon_eos_700d"/>Canon EOS 700D<text:bookmark-end text:name="__RefHeading___canon_eos_700d_4"/><text:bookmark-end text:name="canon_eos_700d"/></text:h>
      <text:p text:style-name="Text_20_body"><text:line-break/>
<draw:frame draw:style-name="media" draw:name="2" text:anchor-type="as-char" draw:z-index="2" svg:width="6.6145833333333cm" style:rel-width="100%" svg:height="4.9609375cm" style:rel-height="scale"><draw:image xlink:href="Pictures/ac59b092341a48f65d53549307f8a17f.jpg" xlink:type="simple" xlink:show="embed" xlink:actuate="onLoad"/></draw:frame>
<text:line-break/>
<text:line-break/>
Now for my trusty Canon EOS 550D, a camera I really love, although it's getting a little old now.
<text:line-break/>
<text:line-break/>
&lt;file&gt;
gphoto2 –auto-dete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5:41</meta:creation-date>
    <dc:creator>Generated</dc:creator>
    <dc:date>2026-08-19T22::35:41</dc:date>
    <dc:language>en-US</dc:language>
    <meta:editing-cycles>1</meta:editing-cycles>
    <meta:editing-duration>PT0S</meta:editing-duration>
    <dc:title>tested_cameras</dc:title>
  </office:meta>
</office:document-meta>
</file>