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<text:line-break/><text:s text:c="2"/>"chassis": {<text:line-break/><text:s text:c="4"/>"serialNumber": "2TNWPK4",<text:line-break/><text:s text:c="4"/>"partNumber": "",<text:line-break/><text:s text:c="4"/>"productName": ""<text:line-break/><text:s text:c="2"/>},<text:line-break/><text:s text:c="2"/>"option_card_slots": [<text:line-break/><text:s text:c="4"/>{<text:line-break/><text:s text:c="6"/>"vendorDeviceId": "0x8086:0x1521",<text:line-break/><text:s text:c="6"/>"description": "PCIe 4x Port 1G NIC",<text:line-break/><text:s text:c="6"/>"marketingCode": "MKP/HWO/PCI/NIC/1G/4PORT",<text:line-break/><text:s text:c="6"/>"partNumber": "S16849",<text:line-break/><text:s text:c="6"/>"thirdPartyPartNumber": "PCIE-2131NP-00A1E",<text:line-break/><text:s text:c="6"/>"deviceName": "Dell 4x 1G NIC",<text:line-break/><text:s text:c="6"/>"slotNumber": 1,<text:line-break/><text:s text:c="6"/>"pciBusAddress": "0000:81:00.0"<text:line-break/><text:s text:c="4"/>},<text:line-break/><text:s text:c="4"/>{<text:line-break/><text:s text:c="6"/>"vendorDeviceId": "0x1a0e:0x0882",<text:line-break/><text:s text:c="6"/>"description": "PCIe 8 SDI - 2x12G 6x3G SDI/ASI I/O",<text:line-break/><text:s text:c="6"/>"marketingCode": "MKP/HWO/PCI/SDI/8",<text:line-break/><text:s text:c="6"/>"partNumber": "S16977",<text:line-break/><text:s text:c="6"/>"thirdPartyPartNumber": "DTA-2178",<text:line-break/><text:s text:c="6"/>"deviceName": "Dektec 2178 SDI/ASI",<text:line-break/><text:s text:c="6"/>"slotNumber": 5,<text:line-break/><text:s text:c="6"/>"pciBusAddress": "0001:01:00.0"<text:line-break/><text:s text:c="4"/>},<text:line-break/><text:s text:c="4"/>{<text:line-break/><text:s text:c="6"/>"vendorDeviceId": "0x15b3:0x101d",<text:line-break/><text:s text:c="6"/>"description": "PCIe 2 Port 25G NIC supporting ST 2110 and 2022-7",<text:line-break/><text:s text:c="6"/>"marketingCode": "MKP/HWO/PCI/NIC/25G/2PORT/B",<text:line-break/><text:s text:c="6"/>"partNumber": "S17080",<text:line-break/><text:s text:c="6"/>"thirdPartyPartNumber": "MCX621102AN-ADAT",<text:line-break/><text:s text:c="6"/>"deviceName": "Mellanox ConnectX-6 Dx",<text:line-break/><text:s text:c="6"/>"slotNumber": 6,<text:line-break/><text:s text:c="6"/>"pciBusAddress": "0001:41:00.0"<text:line-break/><text:s text:c="4"/>}<text:line-break/><text:s text:c="2"/>],<text:line-break/><text:s text:c="2"/>"candy": {<text:line-break/><text:s text:c="4"/>"present": false,<text:line-break/><text:s text:c="4"/>"slotNumber": null<text:line-break/><text:s text:c="2"/>},<text:line-break/><text:s text:c="2"/>"dektec": {<text:line-break/><text:s text:c="4"/>"DTAPI link version": "6.11.0.240",<text:line-break/><text:s text:c="4"/>"devices": "10",<text:line-break/><text:s text:c="4"/>"dektec": [<text:line-break/><text:s text:c="6"/>{<text:line-break/><text:s text:c="8"/>"type": "2178",<text:line-break/><text:s text:c="8"/>"subtype": "0",<text:line-break/><text:s text:c="8"/>"pci": "1:0",<text:line-break/><text:s text:c="8"/>"fw variant": "1",<text:line-break/><text:s text:c="8"/>"fw version": "3",<text:line-break/><text:s text:c="8"/>"fw package": "3",<text:line-break/><text:s text:c="8"/>"s/n": "2178011812",<text:line-break/><text:s text:c="8"/>"slotNumber": 5<text:line-break/><text:s text:c="6"/>}<text:line-break/><text:s text:c="4"/>],<text:line-break/><text:s text:c="4"/>"pci cards": "1",<text:line-break/><text:s text:c="4"/>"status": "ok"<text:line-break/><text:s text:c="2"/>},<text:line-break/><text:s text:c="2"/>"deltacast": {<text:line-break/><text:s text:c="4"/>"cards": [],<text:line-break/><text:s text:c="4"/>"pci cards": 0,<text:line-break/><text:s text:c="4"/>"slotNumbers": []<text:line-break/><text:s text:c="2"/>},<text:line-break/><text:s text:c="2"/>"satellite": {<text:line-break/><text:s text:c="4"/>"present": false,<text:line-break/><text:s text:c="4"/>"device_name": null,<text:line-break/><text:s text:c="4"/>"rfInputCount": 0,<text:line-break/><text:s text:c="4"/>"demodCount": 0,<text:line-break/><text:s text:c="4"/>"slotNumbers": [],<text:line-break/><text:s text:c="4"/>"demodulators": []<text:line-break/><text:s text:c="2"/>},<text:line-break/><text:s text:c="2"/>"cam": {<text:line-break/><text:s text:c="4"/>"present": false,<text:line-break/><text:s text:c="4"/>"slot_count": 0,<text:line-break/><text:s text:c="4"/>"slotNumbers": [],<text:line-break/><text:s text:c="4"/>"cams": []<text:line-break/><text:s text:c="2"/>},<text:line-break/><text:s text:c="2"/>"firewall": {<text:line-break/><text:s text:c="4"/>"running": true,<text:line-break/><text:s text:c="4"/>"zones": {<text:line-break/><text:s text:c="6"/>"data": [<text:line-break/><text:s text:c="8"/>"eno16495",<text:line-break/><text:s text:c="8"/>"eno16505",<text:line-break/><text:s text:c="8"/>"eno16595",<text:line-break/><text:s text:c="8"/>"eno16605",<text:line-break/><text:s text:c="8"/>"eno16615",<text:line-break/><text:s text:c="8"/>"eno16625",<text:line-break/><text:s text:c="8"/>"eno16905np1",<text:line-break/><text:s text:c="8"/>"eno16915np0",<text:line-break/><text:s text:c="8"/>"eno16925np1"<text:line-break/><text:s text:c="6"/>],<text:line-break/><text:s text:c="6"/>"public": [<text:line-break/><text:s text:c="8"/>"ens4",<text:line-break/><text:s text:c="8"/>"eno16895np0"<text:line-break/><text:s text:c="6"/>],<text:line-break/><text:s text:c="6"/>"trusted": [<text:line-break/><text:s text:c="8"/>"cni0"<text:line-break/><text:s text:c="6"/>]<text:line-break/><text:s text:c="4"/>}<text:line-break/><text:s text:c="2"/>},<text:line-break/><text:s text:c="2"/>"all_interface_devices": [<text:line-break/><text:s text:c="4"/>"lo",<text:line-break/><text:s text:c="4"/>"eno16495",<text:line-break/><text:s text:c="4"/>"eno16505",<text:line-break/><text:s text:c="4"/>"eno16595",<text:line-break/><text:s text:c="4"/>"eno16605",<text:line-break/><text:s text:c="4"/>"eno16615",<text:line-break/><text:s text:c="4"/>"eno16625",<text:line-break/><text:s text:c="4"/>"eno16895np0",<text:line-break/><text:s text:c="4"/>"eno16905np1",<text:line-break/><text:s text:c="4"/>"eno16915np0",<text:line-break/><text:s text:c="4"/>"eno16925np1",<text:line-break/><text:s text:c="4"/>"tap0",<text:line-break/><text:s text:c="4"/>"kube-ipvs0",<text:line-break/><text:s text:c="4"/>"flannel.1",<text:line-break/><text:s text:c="4"/>"cni0",<text:line-break/><text:s text:c="4"/>"veth4ed8314a",<text:line-break/><text:s text:c="4"/>"vethdd87277f",<text:line-break/><text:s text:c="4"/>"vetha654be26",<text:line-break/><text:s text:c="4"/>"veth4965932b",<text:line-break/><text:s text:c="4"/>"vethf367a483",<text:line-break/><text:s text:c="4"/>"veth7de8e7b4",<text:line-break/><text:s text:c="4"/>"veth70a8cbe4",<text:line-break/><text:s text:c="4"/>"veth100d6b8c",<text:line-break/><text:s text:c="4"/>"vethf6e6d761",<text:line-break/><text:s text:c="4"/>"vethc5ec0f56",<text:line-break/><text:s text:c="4"/>"vethccc124f9",<text:line-break/><text:s text:c="4"/>"veth7e8b178c",<text:line-break/><text:s text:c="4"/>"vethf03364a0",<text:line-break/><text:s text:c="4"/>"veth45501887",<text:line-break/><text:s text:c="4"/>"veth18a348c0",<text:line-break/><text:s text:c="4"/>"vethff692652",<text:line-break/><text:s text:c="4"/>"veth6f91fb46",<text:line-break/><text:s text:c="4"/>"veth7f0e0c86",<text:line-break/><text:s text:c="4"/>"veth4e7e3465",<text:line-break/><text:s text:c="4"/>"veth9615b156",<text:line-break/><text:s text:c="4"/>"veth1289172a",<text:line-break/><text:s text:c="4"/>"veth7c321718",<text:line-break/><text:s text:c="4"/>"veth4edade21",<text:line-break/><text:s text:c="4"/>"vethd3b6d7b1",<text:line-break/><text:s text:c="4"/>"veth0a2d4590",<text:line-break/><text:s text:c="4"/>"veth9164e3b2",<text:line-break/><text:s text:c="4"/>"vethc7292293",<text:line-break/><text:s text:c="4"/>"veth8b7d1132",<text:line-break/><text:s text:c="4"/>"vethcc03bd08",<text:line-break/><text:s text:c="4"/>"veth41c49f31",<text:line-break/><text:s text:c="4"/>"veth3ca934a4",<text:line-break/><text:s text:c="4"/>"veth05543e86",<text:line-break/><text:s text:c="4"/>"veth038616fb",<text:line-break/><text:s text:c="4"/>"veth66452778",<text:line-break/><text:s text:c="4"/>"vethd14607aa",<text:line-break/><text:s text:c="4"/>"veth6adfac1f",<text:line-break/><text:s text:c="4"/>"vethf4407bc9",<text:line-break/><text:s text:c="4"/>"veth2717eee6",<text:line-break/><text:s text:c="4"/>"veth1f358ccf",<text:line-break/><text:s text:c="4"/>"veth020ee1de",<text:line-break/><text:s text:c="4"/>"vethf09d7527",<text:line-break/><text:s text:c="4"/>"vethc7ed295a",<text:line-break/><text:s text:c="4"/>"vethdf6863cf",<text:line-break/><text:s text:c="4"/>"vethe9ff14ba",<text:line-break/><text:s text:c="4"/>"vethd62a11d4",<text:line-break/><text:s text:c="4"/>"veth83018280",<text:line-break/><text:s text:c="4"/>"vethc7a04667",<text:line-break/><text:s text:c="4"/>"vethcdc6ec2e",<text:line-break/><text:s text:c="4"/>"vethae10f1e3",<text:line-break/><text:s text:c="4"/>"vethddd00fcf",<text:line-break/><text:s text:c="4"/>"veth00181e0a",<text:line-break/><text:s text:c="4"/>"veth30e0eaf8",<text:line-break/><text:s text:c="4"/>"veth015ed3c5",<text:line-break/><text:s text:c="4"/>"veth015d5441",<text:line-break/><text:s text:c="4"/>"vethd26d575d",<text:line-break/><text:s text:c="4"/>"veth07bc4bed",<text:line-break/><text:s text:c="4"/>"vethe9147e1f",<text:line-break/><text:s text:c="4"/>"veth6d9263ea",<text:line-break/><text:s text:c="4"/>"veth3f986a06",<text:line-break/><text:s text:c="4"/>"veth949279a0",<text:line-break/><text:s text:c="4"/>"veth504de1fc",<text:line-break/><text:s text:c="4"/>"veth5b600c2d",<text:line-break/><text:s text:c="4"/>"veth22e7c4e3",<text:line-break/><text:s text:c="4"/>"veth5fb797f7"<text:line-break/><text:s text:c="2"/>],<text:line-break/><text:s text:c="2"/>"vlan_interface_devices": [],<text:line-break/><text:s text:c="2"/>"physical_mellanox_devices": [<text:line-break/><text:s text:c="4"/>"eno16495",<text:line-break/><text:s text:c="4"/>"eno16505"<text:line-break/><text:s text:c="2"/>],<text:line-break/><text:s text:c="2"/>"preferred_interface_devices": {<text:line-break/><text:s text:c="4"/>"control": "eth0",<text:line-break/><text:s text:c="4"/>"data": "eth1",<text:line-break/><text:s text:c="4"/>"license": "eth0"<text:line-break/><text:s text:c="2"/>},<text:line-break/><text:s text:c="2"/>"ethernet_interface_devices": [<text:line-break/><text:s text:c="4"/>"eno16495",<text:line-break/><text:s text:c="4"/>"eno16505",<text:line-break/><text:s text:c="4"/>"eno16595",<text:line-break/><text:s text:c="4"/>"eno16605",<text:line-break/><text:s text:c="4"/>"eno16615",<text:line-break/><text:s text:c="4"/>"eno16625",<text:line-break/><text:s text:c="4"/>"eno16895np0",<text:line-break/><text:s text:c="4"/>"eno16905np1",<text:line-break/><text:s text:c="4"/>"eno16915np0",<text:line-break/><text:s text:c="4"/>"eno16925np1"<text:line-break/><text:s text:c="2"/>]<text:line-break/>}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14</meta:creation-date>
    <dc:creator>Generated</dc:creator>
    <dc:date>2026-08-19T22::23:14</dc:date>
    <dc:language>en-US</dc:language>
    <meta:editing-cycles>1</meta:editing-cycles>
    <meta:editing-duration>PT0S</meta:editing-duration>
    <dc:title>test</dc:title>
  </office:meta>
</office:document-meta>
</file>