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f293a2301c45d3964abc3ac488ee1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_a_new_script"/><text:bookmark-start text:name="__RefHeading___start_a_new_script_1"/><text:bookmark-start text:name="start_a_new_script"/>Start a New Script<text:bookmark-end text:name="__RefHeading___start_a_new_script_1"/><text:bookmark-end text:name="start_a_new_script"/></text:h>
      <text:p text:style-name="Text_20_body"><text:span text:style-name="">Aug 2017</text:span>
<text:line-break/>
<text:line-break/></text:p>
      <text:p text:style-name="Horizontal_20_Line"/>
      <text:p text:style-name="Text_20_body">As Terraform is a very small file (by todays standards) I generally create a new folder, and put the Terraform.exe executable in to that folder. I then keep Terraform and my script in that folder, creating a new folder containing a copy of Terraform for each script.
<text:line-break/>
<text:line-break/>
This is useful as Terraform creates other files to do with your scripts, and having lots of these in a single folder can be quite frustrating.
<text:line-break/>
<text:line-break/>
For this example, please do the following:
<text:line-break/></text:p>
      <text:list text:style-name="Numbering_20_1" text:continue-numbering="false">
        <text:list-item>
          <text:p text:style-name="Numbering_20_1_Content_First"> Create a new folder</text:p>
        </text:list-item>
        <text:list-item>
          <text:p text:style-name="Numbering_20_1_Content"> Copy the Terraform.exe in to your new folder</text:p>
        </text:list-item>
        <text:list-item>
          <text:p text:style-name="Numbering_20_1_Content_Last"> Create a new file in your preferred text editor and save it as “my_instance.tf”</text:p>
        </text:list-item>
      </text:list>
      <text:p text:style-name="Text_20_body"><text:line-break/>
<draw:frame draw:style-name="mediacenter" draw:name="0" text:anchor-type="paragraph" draw:z-index="0" svg:width="13.229166666667cm" svg:height="7.6089324618736cm"><draw:image xlink:href="Pictures/9f293a2301c45d3964abc3ac488ee11d.jpg" xlink:type="simple" xlink:show="embed" xlink:actuate="onLoad"/></draw:frame>
<text:line-break/>
<text:line-break/>
<text:line-break/>
Paste the following text in to your “my_instance.tf” file and save it.
<text:line-break/>
<text:line-break/>
&lt;sxh&gt;
provider “aws” {</text:p>
      <text:p text:style-name="Preformatted_20_Text"><text:s text:c="6"/>access_key = "XXXXXXXXXXXXXXXX"<text:line-break/><text:s text:c="6"/>secret_key = "XXXXXXXXXXXXXXXXXXXXXX"<text:line-break/><text:s text:c="6"/>region = "xxxxxxxx"</text:p>
      <text:p text:style-name="Text_20_body">}</text:p>
      <text:p text:style-name="Text_20_body">resource “aws_instance” “simple_example” {</text:p>
      <text:p text:style-name="Preformatted_20_Text"><text:s text:c="6"/>ami = "ami-xxxxxxxx"<text:line-break/><text:s text:c="6"/>instance_type = "xxxxxxxx"<text:line-break/><text:s text:c="6"/>key_name = "xxxxxxxx"<text:line-break/><text:s text:c="6"/>security_groups= ["xxxxxxxx"]<text:line-break/><text:s text:c="6"/>tags {<text:line-break/><text:s text:c="7"/>Name = "terraform-instance"<text:line-break/><text:s text:c="6"/>}</text:p>
      <text:p text:style-name="Text_20_body">}
&lt;/sxh&gt;
<text:line-break/>
We will change the details as we work through the sections of this guide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7:42</meta:creation-date>
    <dc:creator>Generated</dc:creator>
    <dc:date>2026-08-19T21::37:42</dc:date>
    <dc:language>en-US</dc:language>
    <meta:editing-cycles>1</meta:editing-cycles>
    <meta:editing-duration>PT0S</meta:editing-duration>
    <dc:title>start_a_new_script</dc:title>
  </office:meta>
</office:document-meta>
</file>