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406a383534eb4f5e3a94841bef115a7.jpg"/>
  <manifest:file-entry manifest:media-type="image/jpeg" manifest:full-path="Pictures/830df5150a2f8885fb266677d1cb65f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7.197916666667cm" style:rel-width="100%" svg:height="2.1566126406157cm" style:rel-height="scale"><draw:image xlink:href="Pictures/4406a383534eb4f5e3a94841bef115a7.jpg" xlink:type="simple" xlink:show="embed" xlink:actuate="onLoad"/></draw:frame></text:p>
      <text:h text:style-name="Heading_20_1" text:outline-level="1"><text:bookmark text:name="start"/><text:bookmark-start text:name="__RefHeading___welcome_to_the_walkerwiki_website_1"/><text:bookmark-start text:name="welcome_to_the_walkerwiki_website"/>Welcome to the WalkerWiki Website<text:bookmark-end text:name="__RefHeading___welcome_to_the_walkerwiki_website_1"/><text:bookmark-end text:name="welcome_to_the_walkerwiki_website"/></text:h>
      <text:p text:style-name="Text_20_body"><text:span text:style-name="">Created because my brain is full</text:span><text:line-break/>
<text:line-break/>
<text:line-break/>
<draw:frame draw:style-name="media" draw:name="1" text:anchor-type="as-char" draw:z-index="1" svg:width="17.197916666667cm" style:rel-width="100%" svg:height="0.039856122054847cm" style:rel-height="scale"><draw:image xlink:href="Pictures/830df5150a2f8885fb266677d1cb65f4.jpg" xlink:type="simple" xlink:show="embed" xlink:actuate="onLoad"/></draw:frame></text:p>
      <text:h text:style-name="Heading_20_2" text:outline-level="2"><text:bookmark-start text:name="__RefHeading___an_introduction_2"/><text:bookmark-start text:name="an_introduction"/>An Introduction<text:bookmark-end text:name="__RefHeading___an_introduction_2"/><text:bookmark-end text:name="an_introduction"/></text:h>
      <text:p text:style-name="Text_20_body">Technology now changes at a rapid and accelerating rate, requiring a constant learning curve to deal with legacy, current and emerging technology. There is only so much that can be retained at this expenential speed of technology growth and development, and to avoid losing information that has taken much effort to gather, I have created this site, to allow me document and thus reference the many things I learn.
<text:line-break/>
<text:line-break/>
Much of the information on this site is available at many locations around the internet, how many times have  you searched and found a solution to a problem, only to never find that solution again when required? So many things of value lost because of the amount of information that exists to search.
<text:line-break/>
<text:line-break/>
So the information on this site is a mixture of documents I have created, and of documents that I have generated from the hard work and documentation that others have created, and where possible I have credited those authors to give them the credit they deserve.
<text:line-break/>
<text:line-break/>
There are a mixture of items here from simple tasks like how to find an IP Address in Linux, to more complex installation guides and full blown projects that involve hardware and software. There is even a project to create your own little wiki site if you like the idea of this site!
<text:line-break/></text:p>
      <text:p text:style-name="Horizontal_20_Line"/>
      <text:h text:style-name="Heading_20_4" text:outline-level="4"><text:bookmark-start text:name="__RefHeading___general_linux_3"/><text:bookmark-start text:name="general_linux"/>General Linux<text:bookmark-end text:name="__RefHeading___general_linux_3"/><text:bookmark-end text:name="general_linux"/></text:h>
      <text:list text:style-name="List_20_1" text:continue-numbering="false">
        <text:list-item>
          <text:p text:style-name="List_20_1_Content_First"> <text:a xlink:type="simple" xlink:href="https://wiki.alanwalker.uk/doku.php?id=all_linux_os_types" text:style-name="Internet_20_link" text:visited-style-name="Visited_20_Internet_20_Link">All Linux OS Types</text:a><text:line-break/></text:p>
        </text:list-item>
        <text:list-item>
          <text:p text:style-name="List_20_1_Content"> <text:a xlink:type="simple" xlink:href="https://wiki.alanwalker.uk/doku.php?id=wiki:linuxcentos6" text:style-name="Internet_20_link" text:visited-style-name="Visited_20_Internet_20_Link">CentOS Version6x</text:a><text:line-break/></text:p>
        </text:list-item>
        <text:list-item>
          <text:p text:style-name="List_20_1_Content"> <text:a xlink:type="simple" xlink:href="https://wiki.alanwalker.uk/doku.php?id=wiki:linuxcentos7" text:style-name="Internet_20_link" text:visited-style-name="Visited_20_Internet_20_Link">CentOS Version7x</text:a><text:line-break/></text:p>
        </text:list-item>
        <text:list-item>
          <text:p text:style-name="List_20_1_Content"> <text:a xlink:type="simple" xlink:href="https://wiki.alanwalker.uk/doku.php?id=debian_8_jessie" text:style-name="Internet_20_link" text:visited-style-name="Visited_20_Internet_20_Link">Debian 8 (Jessie)</text:a><text:line-break/></text:p>
        </text:list-item>
        <text:list-item>
          <text:p text:style-name="List_20_1_Content_Last"> <text:a xlink:type="simple" xlink:href="https://wiki.alanwalker.uk/doku.php?id=alma_linux_8" text:style-name="Internet_20_link" text:visited-style-name="Visited_20_Internet_20_Link">Alma Linux (8)</text:a><text:line-break/></text:p>
        </text:list-item>
      </text:list>
      <text:p text:style-name="Horizontal_20_Line"/>
      <text:h text:style-name="Heading_20_4" text:outline-level="4"><text:bookmark-start text:name="__RefHeading___general_windows_4"/><text:bookmark-start text:name="general_windows"/>General Windows<text:bookmark-end text:name="__RefHeading___general_windows_4"/><text:bookmark-end text:name="general_windows"/></text:h>
      <text:list text:style-name="List_20_1" text:continue-numbering="false">
        <text:list-item>
          <text:p text:style-name="LastListParagraph_List_20_1_Content_First"> <text:a xlink:type="simple" xlink:href="https://wiki.alanwalker.uk/doku.php?id=all_windows_versions" text:style-name="Internet_20_link" text:visited-style-name="Visited_20_Internet_20_Link">All Windows Versions</text:a><text:line-break/></text:p>
        </text:list-item>
      </text:list>
      <text:p text:style-name="Horizontal_20_Line"/>
      <text:h text:style-name="Heading_20_4" text:outline-level="4"><text:bookmark-start text:name="__RefHeading___raspberry_pi_5"/><text:bookmark-start text:name="raspberry_pi"/>Raspberry Pi<text:bookmark-end text:name="__RefHeading___raspberry_pi_5"/><text:bookmark-end text:name="raspberry_pi"/></text:h>
      <text:list text:style-name="List_20_1" text:continue-numbering="false">
        <text:list-item>
          <text:p text:style-name="LastListParagraph_List_20_1_Content_First"> <text:a xlink:type="simple" xlink:href="https://wiki.alanwalker.uk/doku.php?id=wiki:rpihardware" text:style-name="Internet_20_link" text:visited-style-name="Visited_20_Internet_20_Link">Raspberry Pi 3 / Zero Hardware</text:a></text:p>
        </text:list-item>
      </text:list>
      <text:list text:style-name="List_20_1" text:continue-numbering="false">
        <text:list-item>
          <text:p text:style-name="List_20_1_Content_First"> <text:a xlink:type="simple" xlink:href="https://wiki.alanwalker.uk/doku.php?id=raspbian_jesse" text:style-name="Internet_20_link" text:visited-style-name="Visited_20_Internet_20_Link">Raspbian Jesse</text:a><text:line-break/></text:p>
        </text:list-item>
        <text:list-item>
          <text:p text:style-name="List_20_1_Content"> <text:a xlink:type="simple" xlink:href="https://wiki.alanwalker.uk/doku.php?id=rpi_software" text:style-name="Internet_20_link" text:visited-style-name="Visited_20_Internet_20_Link">RPi Software</text:a><text:line-break/></text:p>
        </text:list-item>
        <text:list-item>
          <text:p text:style-name="List_20_1_Content_Last"> <text:a xlink:type="simple" xlink:href="https://wiki.alanwalker.uk/doku.php?id=how-to_s" text:style-name="Internet_20_link" text:visited-style-name="Visited_20_Internet_20_Link">How-To's</text:a><text:line-break/></text:p>
        </text:list-item>
      </text:list>
      <text:list text:style-name="List_20_1" text:continue-numbering="false">
        <text:list-item>
          <text:p text:style-name="List_20_1_Content_First"> <text:a xlink:type="simple" xlink:href="https://wiki.alanwalker.uk/doku.php?id=full_projects" text:style-name="Internet_20_link" text:visited-style-name="Visited_20_Internet_20_Link">Full Projects</text:a><text:line-break/></text:p>
        </text:list-item>
        <text:list-item>
          <text:p text:style-name="List_20_1_Content"> <text:a xlink:type="simple" xlink:href="https://wiki.alanwalker.uk/doku.php?id=simple_projects" text:style-name="Internet_20_link" text:visited-style-name="Visited_20_Internet_20_Link">Simple Projects</text:a><text:line-break/></text:p>
        </text:list-item>
        <text:list-item>
          <text:p text:style-name="List_20_1_Content_Last"> <text:a xlink:type="simple" xlink:href="https://wiki.alanwalker.uk/doku.php?id=python" text:style-name="Internet_20_link" text:visited-style-name="Visited_20_Internet_20_Link">Python</text:a><text:line-break/></text:p>
        </text:list-item>
      </text:list>
      <text:p text:style-name="Horizontal_20_Line"/>
      <text:h text:style-name="Heading_20_4" text:outline-level="4"><text:bookmark-start text:name="__RefHeading___corporate_products_6"/><text:bookmark-start text:name="corporate_products"/>Corporate Products<text:bookmark-end text:name="__RefHeading___corporate_products_6"/><text:bookmark-end text:name="corporate_products"/></text:h>
      <text:p text:style-name="Text_20_body"><text:span text:style-name="">This section requires users to login.</text:span>
<text:line-break/></text:p>
      <text:list text:style-name="List_20_1" text:continue-numbering="false">
        <text:list-item>
          <text:p text:style-name="List_20_1_Content_First"> <text:a xlink:type="simple" xlink:href="https://wiki.alanwalker.uk/doku.php?id=corporate_products" text:style-name="Internet_20_link" text:visited-style-name="Visited_20_Internet_20_Link">Corporate Products</text:a></text:p>
        </text:list-item>
        <text:list-item>
          <text:p text:style-name="List_20_1_Content_Last"> <text:a xlink:type="simple" xlink:href="https://wiki.alanwalker.uk/doku.php?id=corp:products" text:style-name="Internet_20_link" text:visited-style-name="Visited_20_Internet_20_Link"> Products</text:a><text:line-break/></text:p>
        </text:list-item>
      </text:list>
      <text:p text:style-name="Horizontal_20_Line"/>
      <text:h text:style-name="Heading_20_4" text:outline-level="4"><text:bookmark-start text:name="__RefHeading___other_7"/><text:bookmark-start text:name="other"/>Other<text:bookmark-end text:name="__RefHeading___other_7"/><text:bookmark-end text:name="other"/></text:h>
      <text:list text:style-name="List_20_1" text:continue-numbering="false">
        <text:list-item>
          <text:p text:style-name="List_20_1_Content_First"> <text:a xlink:type="simple" xlink:href="https://wiki.alanwalker.uk/doku.php?id=cisco" text:style-name="Internet_20_link" text:visited-style-name="Visited_20_Internet_20_Link">Cisco</text:a><text:line-break/></text:p>
        </text:list-item>
        <text:list-item>
          <text:p text:style-name="List_20_1_Content"> <text:a xlink:type="simple" xlink:href="https://wiki.alanwalker.uk/doku.php?id=vmware" text:style-name="Internet_20_link" text:visited-style-name="Visited_20_Internet_20_Link">VMWare</text:a><text:line-break/></text:p>
        </text:list-item>
        <text:list-item>
          <text:p text:style-name="List_20_1_Content"> <text:a xlink:type="simple" xlink:href="https://wiki.alanwalker.uk/doku.php?id=amazon_aws" text:style-name="Internet_20_link" text:visited-style-name="Visited_20_Internet_20_Link">Amazon AWS</text:a><text:line-break/></text:p>
        </text:list-item>
        <text:list-item>
          <text:p text:style-name="List_20_1_Content"> <text:a xlink:type="simple" xlink:href="https://wiki.alanwalker.uk/doku.php?id=terraform" text:style-name="Internet_20_link" text:visited-style-name="Visited_20_Internet_20_Link">Terraform</text:a><text:line-break/></text:p>
        </text:list-item>
        <text:list-item>
          <text:p text:style-name="List_20_1_Content"> <text:a xlink:type="simple" xlink:href="https://wiki.alanwalker.uk/doku.php?id=ffmpeg" text:style-name="Internet_20_link" text:visited-style-name="Visited_20_Internet_20_Link">FFMPEG</text:a><text:line-break/></text:p>
        </text:list-item>
        <text:list-item>
          <text:p text:style-name="List_20_1_Content"> <text:a xlink:type="simple" xlink:href="https://wiki.alanwalker.uk/doku.php?id=virtual_box" text:style-name="Internet_20_link" text:visited-style-name="Visited_20_Internet_20_Link">Virtual Box</text:a><text:line-break/></text:p>
        </text:list-item>
        <text:list-item>
          <text:p text:style-name="List_20_1_Content"> <text:a xlink:type="simple" xlink:href="https://wiki.alanwalker.uk/doku.php?id=usb_ports" text:style-name="Internet_20_link" text:visited-style-name="Visited_20_Internet_20_Link">USB Ports</text:a><text:line-break/></text:p>
        </text:list-item>
        <text:list-item>
          <text:p text:style-name="List_20_1_Content"> <text:a xlink:type="simple" xlink:href="https://wiki.alanwalker.uk/doku.php?id=simple_linux_ts_streamer" text:style-name="Internet_20_link" text:visited-style-name="Visited_20_Internet_20_Link">Simple Linux TS Streamer</text:a><text:line-break/></text:p>
        </text:list-item>
        <text:list-item>
          <text:p text:style-name="List_20_1_Content_Last"> <text:a xlink:type="simple" xlink:href="https://wiki.alanwalker.uk/doku.php?id=domains" text:style-name="Internet_20_link" text:visited-style-name="Visited_20_Internet_20_Link">Domains</text:a><text:line-break/></text:p>
        </text:list-item>
      </text:list>
      <text:p text:style-name="Horizontal_20_Line"/>
      <text:h text:style-name="Heading_20_4" text:outline-level="4"><text:bookmark-start text:name="__RefHeading___to-do_8"/><text:bookmark-start text:name="to-do"/>To-Do<text:bookmark-end text:name="__RefHeading___to-do_8"/><text:bookmark-end text:name="to-do"/></text:h>
      <text:list text:style-name="List_20_1" text:continue-numbering="false">
        <text:list-item>
          <text:p text:style-name="LastListParagraph_List_20_1_Content_First"> <text:a xlink:type="simple" xlink:href="https://wiki.alanwalker.uk/doku.php?id=to-do" text:style-name="Internet_20_link" text:visited-style-name="Visited_20_Internet_20_Link">To-Do</text:a><text:line-break/></text:p>
        </text:list-item>
      </text:list>
      <text:p text:style-name="Horizontal_20_Line"/>
      <text:h text:style-name="Heading_20_4" text:outline-level="4"><text:bookmark-start text:name="__RefHeading___my_other_websites_9"/><text:bookmark-start text:name="my_other_websites"/>My Other Websites<text:bookmark-end text:name="__RefHeading___my_other_websites_9"/><text:bookmark-end text:name="my_other_websites"/></text:h>
      <text:list text:style-name="List_20_1" text:continue-numbering="false">
        <text:list-item>
          <text:p text:style-name="List_20_1_Content_First"> <text:a xlink:type="simple" xlink:href="http://www.cameraangle.co.uk" text:style-name="Internet_20_link" text:visited-style-name="Visited_20_Internet_20_Link">www.cameraangle.co.uk</text:a></text:p>
        </text:list-item>
        <text:list-item>
          <text:p text:style-name="List_20_1_Content"> <text:a xlink:type="simple" xlink:href="http://www.shotlive.co.uk" text:style-name="Internet_20_link" text:visited-style-name="Visited_20_Internet_20_Link">www.shotlive.co.uk</text:a></text:p>
        </text:list-item>
        <text:list-item>
          <text:p text:style-name="List_20_1_Content_Last"> <text:a xlink:type="simple" xlink:href="https://www.youtube.com/results?search_query=wildwalkeruk" text:style-name="Internet_20_link" text:visited-style-name="Visited_20_Internet_20_Link">https://www.youtube.com/results?search_query=wildwalkeruk</text:a></text:p>
        </text:list-item>
      </text:list>
      <text:p text:style-name="Horizontal_20_Line"/>
      <text:p text:style-name="Text_20_body"><text:line-break/>
Thank you to <text:span text:style-name="">DokuWiki</text:span> for this great wiki software <text:a xlink:type="simple" xlink:href="https://www.dokuwiki.org/" text:style-name="Internet_20_link" text:visited-style-name="Visited_20_Internet_20_Link">https://www.dokuwiki.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19::46:21</meta:creation-date>
    <dc:creator>Generated</dc:creator>
    <dc:date>2026-08-19T19::46:21</dc:date>
    <dc:language>en-US</dc:language>
    <meta:editing-cycles>1</meta:editing-cycles>
    <meta:editing-duration>PT0S</meta:editing-duration>
    <dc:title>start</dc:title>
  </office:meta>
</office:document-meta>
</file>