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1a738f85bbef159994f59fb5d4b52c.png"/>
  <manifest:file-entry manifest:media-type="image/png" manifest:full-path="Pictures/6844a87f3d5c4cd30bbafe4eb147f40c.png"/>
  <manifest:file-entry manifest:media-type="image/png" manifest:full-path="Pictures/8d28b267f54f898fe854ee4d0b1f72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anning_tree_protocol"/><text:bookmark-start text:name="__RefHeading___spanning_tree_protocol_1"/><text:bookmark-start text:name="spanning_tree_protocol"/>Spanning Tree Protocol<text:bookmark-end text:name="__RefHeading___spanning_tree_protocol_1"/><text:bookmark-end text:name="spanning_tree_protocol"/></text:h>
      <text:p text:style-name="Text_20_body"><text:span text:style-name="">Jan 2024</text:span>
<text:line-break/>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is is a much simplified introduction to Spanning Tree Protocol on Cisco switches. In general, with our AQB solution, we would have two data switches with a single link, and so would not see the issues listed here. However it is useful to understand Spanning Tree Protocol (STP) to be able to identify issues if some switches have been mis-configured.
<text:line-break/>
<text:line-break/>
Spanning Tree Protocol essentially stops packet loops (where the same packet transports around your switches constantly) which causes broadcast storms and thus grinds the network to a complete halt.
<text:line-break/></text:p>
      <text:p text:style-name="Horizontal_20_Line"/>
      <text:h text:style-name="Heading_20_3" text:outline-level="3"><text:bookmark-start text:name="__RefHeading___types_of_spanning_tree_prototol_3"/><text:bookmark-start text:name="types_of_spanning_tree_prototol"/>Types of Spanning Tree Prototol<text:bookmark-end text:name="__RefHeading___types_of_spanning_tree_prototol_3"/><text:bookmark-end text:name="types_of_spanning_tree_prototol"/></text:h>
      <text:p text:style-name="Preformatted_20_Text">STP / 802.1D - The Original STP. (on a Cisco Switch you might see this: Spanning tree enabled protocol ieee.<text:line-break/>PVST+ - Cisco improvement of STP adding a Per VLAN feature.<text:line-break/>RSTP / 802.1w - (Rapid STP) Improved STP with much faster Convergence.<text:line-break/>Rapid PVST+ - Cisco improvement of RSTP adding Per VLAN feature.</text:p>
      <text:p text:style-name="Text_20_body">Convergence is where Switch ports can change state much faster than the older STP. This is very important because without RSTP it can take around a minute for a switch convergence change, which is a very long time.
<text:line-break/></text:p>
      <text:p text:style-name="Horizontal_20_Line"/>
      <text:h text:style-name="Heading_20_3" text:outline-level="3"><text:bookmark-start text:name="__RefHeading___switch_layout_4"/><text:bookmark-start text:name="switch_layout"/>Switch Layout<text:bookmark-end text:name="__RefHeading___switch_layout_4"/><text:bookmark-end text:name="switch_layout"/></text:h>
      <text:p text:style-name="Text_20_body">Spanning Tree Protocol is designed to block multiple routes where the same packet (frames) can get to any destination using multiple routes, look at the diagram below.
<text:line-break/>
<text:line-break/>
<draw:frame draw:style-name="mediacenter" draw:name="0" text:anchor-type="paragraph" draw:z-index="0" svg:width="23.8125cm" style:rel-width="100%" svg:height="8.8451447805238cm" style:rel-height="scale"><draw:image xlink:href="Pictures/0e1a738f85bbef159994f59fb5d4b52c.png" xlink:type="simple" xlink:show="embed" xlink:actuate="onLoad"/></draw:frame>
<text:line-break/>
<text:line-break/>
This switch configuration, while required for redundancy within the network, without <text:span text:style-name="">Spanning Tree Protocol</text:span> causes the following issues.
<text:line-break/>
<text:line-break/></text:p>
      <text:p text:style-name="Horizontal_20_Line"/>
      <text:h text:style-name="Heading_20_3" text:outline-level="3"><text:bookmark-start text:name="__RefHeading___broadcast_storm_5"/><text:bookmark-start text:name="broadcast_storm"/>Broadcast Storm<text:bookmark-end text:name="__RefHeading___broadcast_storm_5"/><text:bookmark-end text:name="broadcast_storm"/></text:h>
      <text:p text:style-name="Text_20_body">This is important to understand:
<text:line-break/>
<text:line-break/>
<text:span text:style-name="Emphasis">**When a switch receives a broadcast message, that switch will forward that message out of every interface on that switch, except the one it was received on. 
**</text:span>
<text:line-break/>
<text:line-break/>
So all interfaces on switch B will forward the message, so Switch A and Switch C get that message, then Switches A and C broadcast that message again, and it comes back to Switch B, rinse and repeat and you have a <text:span text:style-name="">Broadcast Storm</text:span> or what some refer to as a <text:span text:style-name="">Packet Storm</text:span>.
<text:line-break/>
<text:line-break/>
The reason this occurs is because a <text:span text:style-name="">Loop</text:span> has been formed.
<text:line-break/>
<text:line-break/></text:p>
      <text:h text:style-name="Heading_20_3" text:outline-level="3"><text:bookmark-start text:name="__RefHeading___unstable_mac_address_tables_6"/><text:bookmark-start text:name="unstable_mac_address_tables"/>Unstable MAC Address Tables<text:bookmark-end text:name="__RefHeading___unstable_mac_address_tables_6"/><text:bookmark-end text:name="unstable_mac_address_tables"/></text:h>
      <text:p text:style-name="Text_20_body">When a switch receives a frame, the switch adds the MAC address and Port number the frame came in on to what is called a Mac Address Table. This issue when you have a Loop due to the same frame coming in to different interfaces is that the switch has to keep updating its <text:span text:style-name="">Mac Address Table</text:span>.
<text:line-break/>
<text:line-break/>
In the <text:span text:style-name="">Broadcast Storm</text:span> scenario, the switch will keep receiving the same message in different Interfaces, so all the Switches will be constantly updating their<text:span text:style-name=""> MAC Address Tables</text:span>.
<text:line-break/>
<text:line-break/>
This causes <text:span text:style-name="">Unstable MAC Address Tables</text:span>.
<text:line-break/></text:p>
      <text:h text:style-name="Heading_20_3" text:outline-level="3"><text:bookmark-start text:name="__RefHeading___duplicate_frames_7"/><text:bookmark-start text:name="duplicate_frames"/>Duplicate Frames<text:bookmark-end text:name="__RefHeading___duplicate_frames_7"/><text:bookmark-end text:name="duplicate_frames"/></text:h>
      <text:p text:style-name="Text_20_body">Looking at the two Devices, if Device A sends a message to Device B, assuming Switch B does not know where Device B is, then Switch B will broadcast out of all of its interfaces, that message. Then Switch A and Switch C will receive that message, Switch C will then forward the message to Device B, that's good.
<text:line-break/>
<text:line-break/>
However, Switch A has also forwarded the packet to Switch C, which in turn forwards it to Device B, Device B is confused because it now has duplicate frame. So in this scenario, we have lots of <text:span text:style-name="">Duplicate Frames</text:span> going to devices.
<text:line-break/>
<text:line-break/></text:p>
      <text:p text:style-name="Horizontal_20_Line"/>
      <text:h text:style-name="Heading_20_3" text:outline-level="3"><text:bookmark-start text:name="__RefHeading___solution_8"/><text:bookmark-start text:name="solution"/>Solution<text:bookmark-end text:name="__RefHeading___solution_8"/><text:bookmark-end text:name="solution"/></text:h>
      <text:p text:style-name="Text_20_body">It should be obvious from this article that using <text:span text:style-name="">Spanning Tree Protocol</text:span> is the answer, but what essentially does <text:span text:style-name="">Spanning Tree Protocol</text:span> do? Before talking about some of the processes behind <text:span text:style-name="">Spanning Tree Protocol</text:span>, let us look at the basic thing <text:span text:style-name="">Spanning Tree Protocol</text:span> does to resolve our issue.
<text:line-break/>
<text:line-break/>
<draw:frame draw:style-name="mediacenter" draw:name="1" text:anchor-type="paragraph" draw:z-index="1" svg:width="23.8125cm" style:rel-width="100%" svg:height="8.7637081784387cm" style:rel-height="scale"><draw:image xlink:href="Pictures/6844a87f3d5c4cd30bbafe4eb147f40c.png" xlink:type="simple" xlink:show="embed" xlink:actuate="onLoad"/></draw:frame>
<text:line-break/>
<text:span text:style-name="">Spanning Tree Protocol</text:span> is able to detect <text:span text:style-name="">Loops</text:span> and deal with them by putting an interface in to <text:span text:style-name="">Blocking Mode</text:span>. The <text:span text:style-name="">Blocked interface</text:span> still receives the data, it just ignores it, thus resolving the <text:span text:style-name="">Loop</text:span> issue.
<text:line-break/>
<text:line-break/>
Once an interface is blocked, there are not Broadcast Storms, Unstable MAC Addresses and no Duplicate Frames.
<text:line-break/>
<text:line-break/>
What <text:span text:style-name="">Spanning Tree Protocol</text:span> really does is, via a strict process, <text:span text:style-name="">Spanning Tree Protocol</text:span> choses which Interface to put in to <text:span text:style-name="">Blocking Mode</text:span> on which Switch.
<text:line-break/>
<text:line-break/></text:p>
      <text:p text:style-name="Horizontal_20_Line"/>
      <text:h text:style-name="Heading_20_3" text:outline-level="3"><text:bookmark-start text:name="__RefHeading___spanning_tree_protocol_process_9"/><text:bookmark-start text:name="spanning_tree_protocol_process"/>Spanning Tree Protocol Process<text:bookmark-end text:name="__RefHeading___spanning_tree_protocol_process_9"/><text:bookmark-end text:name="spanning_tree_protocol_process"/></text:h>
      <text:p text:style-name="Text_20_body">This is a high level explanation, I am sure there is much more to <text:span text:style-name="">STP</text:span>, but this should suffice for what we require.
<text:line-break/>
<text:line-break/>
There are several Steps that Spanning Tree Protocol follows, and they are:
<text:line-break/></text:p>
      <text:p text:style-name="Preformatted_20_Text">1. Elect a Root Bridge.<text:line-break/>2. Place Root Bridge Interfaces in to Forwarding State.<text:line-break/>3. Each Non-Root switch choses its Root Port. This is the best route to the bridge (based on cost etc).<text:line-break/>4. Remaining Links choose a Designated Port.<text:line-break/>5. All other ports are placed in to a Blocking State.</text:p>
      <text:p text:style-name="Text_20_body">We can visualise this using the diagram below:
<text:line-break/>
<text:line-break/>
<draw:frame draw:style-name="mediacenter" draw:name="2" text:anchor-type="paragraph" draw:z-index="2" svg:width="23.8125cm" style:rel-width="100%" svg:height="8.6911326714801cm" style:rel-height="scale"><draw:image xlink:href="Pictures/8d28b267f54f898fe854ee4d0b1f723e.png" xlink:type="simple" xlink:show="embed" xlink:actuate="onLoad"/></draw:frame>
<text:line-break/>
Cisco has several modes for Spanning Tree Protocol. What we have looked at above is the standard Spanning Tree Protocol, but Cisco also has PVST, Per Vlan Spanning Tree.
<text:line-break/>
<text:line-break/>
<text:span text:style-name="">PVST</text:span> means that you can have <text:span text:style-name="">Spanning Tree Protocol</text:span> running on Multiple VLANs, where each VLAN has a different <text:span text:style-name="">Root Bridge</text:span>. <text:span text:style-name="">PVST</text:span> is the default mode for Cisco Switches when using <text:span text:style-name="">Spanning Tree Protocol</text:span>.
<text:line-break/>
<text:line-break/></text:p>
      <text:p text:style-name="Horizontal_20_Line"/>
      <text:h text:style-name="Heading_20_3" text:outline-level="3"><text:bookmark-start text:name="__RefHeading___port_roles_10"/><text:bookmark-start text:name="port_roles"/>Port Roles<text:bookmark-end text:name="__RefHeading___port_roles_10"/><text:bookmark-end text:name="port_roles"/></text:h>
      <text:p text:style-name="Text_20_body">Roles define the function of each port.
<text:line-break/></text:p>
      <text:p text:style-name="Preformatted_20_Text">Root Ports - The best port on a switch to reach the Root Bridge.<text:line-break/>Designated Port - The Port with the best route to the Root Bridge on a link. Based on the best (lowest) Cost.<text:line-break/>Non-Designated Port - All other ports that are in a Blocking State.</text:p>
      <text:p text:style-name="Horizontal_20_Line"/>
      <text:h text:style-name="Heading_20_3" text:outline-level="3"><text:bookmark-start text:name="__RefHeading___port_states_11"/><text:bookmark-start text:name="port_states"/>Port States<text:bookmark-end text:name="__RefHeading___port_states_11"/><text:bookmark-end text:name="port_states"/></text:h>
      <text:p text:style-name="Text_20_body">States define the state of each port. Ports can change state while moving from one role to another.
<text:line-break/></text:p>
      <text:p text:style-name="Preformatted_20_Text">Disabled - A port that is Shutdown.<text:line-break/>Blocking - A port that is Blocking traffic.<text:line-break/>Listening - Not Forwarding traffic and not Learning MAC Addresses.<text:line-break/>Learning - Not Forwarding traffic but learning MAC Addresses.<text:line-break/>Forwarding - Sending and Receiving traffic as normal.</text:p>
      <text:p text:style-name="Text_20_body">Listening and Learning are 'Transitional' States, ports will enter these states while changing from one role to another.
<text:line-break/></text:p>
      <text:p text:style-name="Horizontal_20_Line"/>
      <text:h text:style-name="Heading_20_3" text:outline-level="3"><text:bookmark-start text:name="__RefHeading___root_bridge_election_12"/><text:bookmark-start text:name="root_bridge_election"/>Root Bridge Election<text:bookmark-end text:name="__RefHeading___root_bridge_election_12"/><text:bookmark-end text:name="root_bridge_election"/></text:h>
      <text:p text:style-name="Text_20_body">This covers the way a <text:span text:style-name="">Root Bridge</text:span> is elected 'automatically'
<text:line-break/>
<text:line-break/>
The way switches elect a <text:span text:style-name="">Root Bridge</text:span> is using a <text:span text:style-name="">BPDU</text:span>. The <text:span text:style-name="">BPDU</text:span> contains:</text:p>
      <text:p text:style-name="Preformatted_20_Text">The Root Cost<text:line-break/>The Root BID<text:line-break/>The Local BID</text:p>
      <text:p text:style-name="Text_20_body"><text:line-break/>
A <text:span text:style-name="">BID</text:span> or <text:span text:style-name="">Bridge ID</text:span> is a key factor to choosing a <text:span text:style-name="">Root Bridge</text:span>.
<text:line-break/>
<text:line-break/>
Root Cost:0
<text:line-break/>
Local BID: <text:span text:style-name="">32769</text:span>aaaa:aaaa:aaaa
<text:line-break/>
Root BID: <text:span text:style-name="">32769</text:span>aaaa:aaaa:aaaa
<text:line-break/>
<text:line-break/>
The <text:span text:style-name="">BID</text:span> is made up of:
<text:line-break/>
<text:line-break/>
<text:span text:style-name="">STP Priority</text:span> + MAC Address
<text:line-break/>
STP Priority default value is 32768 + VLAN ID (VLAN 1 in this example)
<text:line-break/>
<text:line-break/>
The switch with the lowest overall BID will become the Root Bridge.
<text:line-break/>
<text:line-break/>
On start up, all switches will assume they are the Root Bride and list themselves in the BPDU as the Root Bridge. The Switches then share BPDUs with each other. Once the two switches that do not have the lowest BID work this out, they will change their BPDU to list the switch with the lowest BID as the BPDU.
<text:line-break/>
<text:line-break/>
Once this process is complete:</text:p>
      <text:p text:style-name="Text_20_body">All Ports on the Root Bridge enter a Forwarding State. While this will not be discussed here in any detail, all the other port decisions (Root Ports, Designated Port etc) are all based on Port Cost.
<text:line-break/></text:p>
      <text:p text:style-name="Horizontal_20_Line"/>
      <text:h text:style-name="Heading_20_3" text:outline-level="3"><text:bookmark-start text:name="__RefHeading___check_spanning_tree_status_13"/><text:bookmark-start text:name="check_spanning_tree_status"/>Check Spanning Tree Status<text:bookmark-end text:name="__RefHeading___check_spanning_tree_status_13"/><text:bookmark-end text:name="check_spanning_tree_status"/></text:h>
      <text:p text:style-name="Text_20_body">To check the status of Spanning Tree, Telnet in to the switch and use the following: (This command was performed on a Cisco Switch that had been factory reset, it is an older Cisco and on any newer units you might see a different result).</text:p>
      <text:p text:style-name="Preformatted_20_Text">sh span</text:p>
      <text:p text:style-name="Preformatted_20_Text">VLAN0010<text:line-break/><text:s text:c="2"/>Spanning tree enabled protocol ieee<text:line-break/><text:s text:c="2"/>Root ID<text:s text:c="4"/>Priority<text:s text:c="4"/>32778<text:line-break/><text:s text:c="13"/>Address<text:s text:c="5"/>0006.f680.1f80<text:line-break/><text:s text:c="13"/>Cost<text:s text:c="8"/>19<text:line-break/><text:s text:c="13"/>Port<text:s text:c="8"/>1 (FastEthernet0/1)<text:line-break/><text:s text:c="13"/>Hello Time<text:s text:c="3"/>2 sec<text:s text:c="2"/>Max Age 20 sec<text:s text:c="2"/>Forward Delay 15 sec<text:line-break/><text:line-break/><text:s text:c="2"/>Bridge ID<text:s text:c="2"/>Priority<text:s text:c="4"/>32778<text:s text:c="2"/>(priority 32768 sys-id-ext 10)<text:line-break/><text:s text:c="13"/>Address<text:s text:c="5"/>1cde.a755.6980<text:line-break/><text:s text:c="13"/>Hello Time<text:s text:c="3"/>2 sec<text:s text:c="2"/>Max Age 20 sec<text:s text:c="2"/>Forward Delay 15 sec<text:line-break/><text:s text:c="13"/>Aging Time<text:s text:c="2"/>300 sec<text:line-break/><text:line-break/>Interface<text:s text:c="11"/>Role Sts Cost<text:s text:c="6"/>Prio.Nbr Type<text:line-break/>------------------- ---- --- --------- -------- --------------------------------<text:line-break/>Fa0/1<text:s text:c="15"/>Root FWD 19<text:s text:c="8"/>128.1<text:s text:c="4"/>P2p<text:line-break/></text:p>
      <text:p text:style-name="Text_20_body">There is a lot of information here.</text:p>
      <text:p text:style-name="Preformatted_20_Text">Spanning tree enabled -<text:s text:c="2"/>Good, Spanning Tree is enabled on this switch (by default Cisco Switches enable STP)<text:line-break/>protocol -<text:s text:c="15"/>ieee (this is the 802.1D standard, or the 'original' Spanning Tree Protcol)<text:line-break/>Priority 32778 -<text:s text:c="9"/>This is the 32768 default value plus the VLAN (100).<text:line-break/>Address 0006.f680.1f80 - The MAC address of the Switch.<text:line-break/>Cost 19 -<text:s text:c="16"/>The Cost<text:line-break/>Port 1 (FastEthernet0/1) The Interface being used for STP</text:p>
      <text:p text:style-name="Text_20_body"><text:line-break/></text:p>
      <text:p text:style-name="Horizontal_20_Line"/>
      <text:h text:style-name="Heading_20_3" text:outline-level="3"><text:bookmark-start text:name="__RefHeading___set_change_spanning_tree_mode_14"/><text:bookmark-start text:name="set_change_spanning_tree_mode"/>Set/Change Spanning Tree Mode<text:bookmark-end text:name="__RefHeading___set_change_spanning_tree_mode_14"/><text:bookmark-end text:name="set_change_spanning_tree_mode"/></text:h>
      <text:p text:style-name="Text_20_body">If we want to change the Spanning Tree mode, then we can use a very simple set of commands:
<text:line-break/>
<text:line-break/>
Using the Switch Telnet Interface:</text:p>
      <text:p text:style-name="Preformatted_20_Text">en<text:line-break/>conf t<text:line-break/>spanning-tree mode ?<text:line-break/><text:line-break/><text:s text:c="2"/>mst<text:s text:c="9"/>Multiple spanning tree mode<text:line-break/><text:s text:c="2"/>pvst<text:s text:c="8"/>Per-Vlan spanning tree mode<text:line-break/><text:s text:c="2"/>rapid-pvst<text:s text:c="2"/>Per-Vlan rapid spanning tree mode<text:line-break/><text:line-break/>(we want rapid-pvst)<text:line-break/><text:line-break/>spanning-tree mode rapid-pvst</text:p>
      <text:p text:style-name="Text_20_body">You will not see out output from using this command (unless you get an error) but by using the sh span again you will see that the mode has changed.
<text:line-break/></text:p>
      <text:p text:style-name="Preformatted_20_Text">end (back to top level of Cisco Telnet)<text:line-break/><text:line-break/>sh span<text:line-break/><text:line-break/>sh span<text:line-break/><text:line-break/>VLAN0010<text:line-break/><text:s text:c="2"/>Spanning tree enabled protocol rstp<text:line-break/><text:s text:c="2"/>Root ID<text:s text:c="4"/>Priority<text:s text:c="4"/>32778<text:line-break/><text:s text:c="13"/>Address<text:s text:c="5"/>0006.f680.1f80<text:line-break/><text:s text:c="13"/>Cost<text:s text:c="8"/>19<text:line-break/><text:s text:c="13"/>Port<text:s text:c="8"/>1 (FastEthernet0/1)<text:line-break/><text:s text:c="13"/>Hello Time<text:s text:c="3"/>2 sec<text:s text:c="2"/>Max Age 20 sec<text:s text:c="2"/>Forward Delay 15 sec<text:line-break/><text:line-break/><text:s text:c="2"/>Bridge ID<text:s text:c="2"/>Priority<text:s text:c="4"/>32778<text:s text:c="2"/>(priority 32768 sys-id-ext 10)<text:line-break/><text:s text:c="13"/>Address<text:s text:c="5"/>1cde.a755.6980<text:line-break/><text:s text:c="13"/>Hello Time<text:s text:c="3"/>2 sec<text:s text:c="2"/>Max Age 20 sec<text:s text:c="2"/>Forward Delay 15 sec<text:line-break/><text:s text:c="13"/>Aging Time<text:s text:c="2"/>300 sec<text:line-break/><text:line-break/>Interface<text:s text:c="11"/>Role Sts Cost<text:s text:c="6"/>Prio.Nbr Type<text:line-break/>------------------- ---- --- --------- -------- --------------------------------<text:line-break/>Fa0/1<text:s text:c="15"/>Root FWD 19<text:s text:c="8"/>128.1<text:s text:c="4"/>P2p Peer(STP)</text:p>
      <text:p text:style-name="Text_20_body">Now it can be seen that the <text:span text:style-name="">protocol</text:span> is listed as <text:span text:style-name="">rstp</text:span> (Rapid Spanning Tree Protocol)
<text:line-break/></text:p>
      <text:p text:style-name="Horizontal_20_Line"/>
      <text:h text:style-name="Heading_20_3" text:outline-level="3"><text:bookmark-start text:name="__RefHeading___spanning_tree_and_portfast_15"/><text:bookmark-start text:name="spanning_tree_and_portfast"/>Spanning Tree and Portfast<text:bookmark-end text:name="__RefHeading___spanning_tree_and_portfast_15"/><text:bookmark-end text:name="spanning_tree_and_portfast"/></text:h>
      <text:p text:style-name="Text_20_body">Part of the Spanning Tree Protocol is where a port has to change role, say when a device is plugged in to the switch, the switch may have to transition from Blocking mode to Forwarding mode.
<text:line-break/>
A quick reminder of port modes:
<text:line-break/></text:p>
      <text:p text:style-name="Preformatted_20_Text">Blocking - A port that is Blocking traffic.<text:line-break/>Listening - Not Forwarding traffic and not Learning MAC Addresses.<text:line-break/>Learning - Not Forwarding traffic but learning MAC Addresses.<text:line-break/>Forwarding - Sending and Receiving traffic as norm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43</meta:creation-date>
    <dc:creator>Generated</dc:creator>
    <dc:date>2026-08-19T21::40:43</dc:date>
    <dc:language>en-US</dc:language>
    <meta:editing-cycles>1</meta:editing-cycles>
    <meta:editing-duration>PT0S</meta:editing-duration>
    <dc:title>spanning_tree_protocol</dc:title>
  </office:meta>
</office:document-meta>
</file>