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n_port_monitor_sessions"/><text:bookmark-start text:name="__RefHeading___span_port_monitor_sessions_1"/><text:bookmark-start text:name="span_port_monitor_sessions"/>Span Port Monitor Sessions<text:bookmark-end text:name="__RefHeading___span_port_monitor_sessions_1"/><text:bookmark-end text:name="span_port_monitor_sessions"/></text:h>
      <text:p text:style-name="Text_20_body"><text:line-break/>
<text:line-break/>
<text:span text:style-name="Strong_20_Emphasis">Monitor Sessions</text:span>  -  This is very handy, if you have a spare port on the Cisco, you can use Wireshark to monitor this port, you can then monitor any other port on the Cisco from here.
<text:line-break/>
<text:line-break/>
Enter the following commands to setup monitor ports.
<text:line-break/>
<text:line-break/>
monitor session 1 source interface gigabitEthernet 0/x <text:span text:style-name="">(where x is the port you are connected)</text:span>
<text:line-break/>
<text:line-break/>
monitor session 1 destination interface gigabitEthernet 0/x <text:span text:style-name="">(where x is the port you wish to monitor)</text:span>
<text:line-break/>
<text:line-break/>
<text:span text:style-name="Strong_20_Emphasis">monitor session 1 source interface gigabitEthernet 0/10
monitor session 1 destination interface gigabitEthernet 0/23</text:span>
<text:line-break/>
<text:line-break/>
The above two lines will setup port 23 on the Cisco for monitoring, on port 23 you will see any traffic that is on Cisco port 10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03:50</meta:creation-date>
    <dc:creator>Generated</dc:creator>
    <dc:date>2026-08-20T20::03:50</dc:date>
    <dc:language>en-US</dc:language>
    <meta:editing-cycles>1</meta:editing-cycles>
    <meta:editing-duration>PT0S</meta:editing-duration>
    <dc:title>span_port_monitor_sessions</dc:title>
  </office:meta>
</office:document-meta>
</file>