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5b8c70bf1eac1c114277f7d51b46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_projects"/><text:bookmark-start text:name="__RefHeading___simple_and_test_projects_1"/><text:bookmark-start text:name="simple_and_test_projects"/>Simple and Test Projects<text:bookmark-end text:name="__RefHeading___simple_and_test_projects_1"/><text:bookmark-end text:name="simple_and_test_projects"/></text:h>
      <text:p text:style-name="Horizontal_20_Line"/>
      <text:p text:style-name="Text_20_body"><draw:frame draw:style-name="media" draw:name="0" text:anchor-type="as-char" draw:z-index="0" svg:width="5.2916666666667cm" style:rel-width="100%" svg:height="3.4523172905526cm" style:rel-height="scale"><draw:image xlink:href="Pictures/c75b8c70bf1eac1c114277f7d51b4660.png" xlink:type="simple" xlink:show="embed" xlink:actuate="onLoad"/></draw:frame></text:p>
      <text:p text:style-name="Horizontal_20_Line"/>
      <text:p text:style-name="Text_20_body"><text:line-break/>
Here is a collection of projects that are really part of a bigger project, but that might be useful for your projects, e.g adding an LCD screen or using a GPIO pin.
<text:line-break/>
<text:line-break/></text:p>
      <text:list text:style-name="List_20_1" text:continue-numbering="false">
        <text:list-item>
          <text:p text:style-name="List_20_1_Content_First"> <text:a xlink:type="simple" xlink:href="https://wiki.alanwalker.uk/doku.php?id=two_line_lcd_character_display" text:style-name="Internet_20_link" text:visited-style-name="Visited_20_Internet_20_Link">Two Line LCD Character Display</text:a><text:line-break/></text:p>
        </text:list-item>
        <text:list-item>
          <text:p text:style-name="List_20_1_Content"> <text:a xlink:type="simple" xlink:href="https://wiki.alanwalker.uk/doku.php?id=i_c_lcd_display" text:style-name="Internet_20_link" text:visited-style-name="Visited_20_Internet_20_Link">I²C LCD Display</text:a><text:line-break/></text:p>
        </text:list-item>
        <text:list-item>
          <text:p text:style-name="List_20_1_Content"> <text:a xlink:type="simple" xlink:href="https://wiki.alanwalker.uk/doku.php?id=2.5_spi_lcd_display" text:style-name="Internet_20_link" text:visited-style-name="Visited_20_Internet_20_Link">2.5" SPI LCD Display</text:a><text:line-break/></text:p>
        </text:list-item>
        <text:list-item>
          <text:p text:style-name="List_20_1_Content"> <text:a xlink:type="simple" xlink:href="https://wiki.alanwalker.uk/doku.php?id=gpio_led_control" text:style-name="Internet_20_link" text:visited-style-name="Visited_20_Internet_20_Link">GPIO LED Control</text:a><text:line-break/> </text:p>
        </text:list-item>
        <text:list-item>
          <text:p text:style-name="List_20_1_Content"> <text:a xlink:type="simple" xlink:href="https://wiki.alanwalker.uk/doku.php?id=gpio_inputs_-_button_led_control" text:style-name="Internet_20_link" text:visited-style-name="Visited_20_Internet_20_Link">GPIO Inputs - Button LED Control</text:a><text:line-break/></text:p>
        </text:list-item>
        <text:list-item>
          <text:p text:style-name="List_20_1_Content"> <text:a xlink:type="simple" xlink:href="https://wiki.alanwalker.uk/doku.php?id=gpio_inputs_-_led_control_via_a_button_and_interrupt" text:style-name="Internet_20_link" text:visited-style-name="Visited_20_Internet_20_Link">GPIO Inputs - LED Control via a button and Interrupt</text:a><text:line-break/></text:p>
        </text:list-item>
        <text:list-item>
          <text:p text:style-name="List_20_1_Content"> <text:a xlink:type="simple" xlink:href="https://wiki.alanwalker.uk/doku.php?id=gpio_control_from_command_line" text:style-name="Internet_20_link" text:visited-style-name="Visited_20_Internet_20_Link">GPIO Control from Command Line</text:a><text:line-break/></text:p>
        </text:list-item>
        <text:list-item>
          <text:p text:style-name="List_20_1_Content"> <text:a xlink:type="simple" xlink:href="https://wiki.alanwalker.uk/doku.php?id=led_pwm_control" text:style-name="Internet_20_link" text:visited-style-name="Visited_20_Internet_20_Link">LED PWM Control</text:a><text:line-break/></text:p>
        </text:list-item>
        <text:list-item>
          <text:p text:style-name="List_20_1_Content"> <text:a xlink:type="simple" xlink:href="https://wiki.alanwalker.uk/doku.php?id=how_to_use_a_stepper_motor" text:style-name="Internet_20_link" text:visited-style-name="Visited_20_Internet_20_Link">How to use a Stepper Motor</text:a><text:line-break/></text:p>
        </text:list-item>
        <text:list-item>
          <text:p text:style-name="List_20_1_Content"> <text:a xlink:type="simple" xlink:href="https://wiki.alanwalker.uk/doku.php?id=remote_fire_camera_via_gpio" text:style-name="Internet_20_link" text:visited-style-name="Visited_20_Internet_20_Link">Remote Fire Camera via GPIO</text:a><text:line-break/></text:p>
        </text:list-item>
        <text:list-item>
          <text:p text:style-name="List_20_1_Content_Last"> <text:a xlink:type="simple" xlink:href="https://wiki.alanwalker.uk/doku.php?id=using_gphoto2_to_control_a_dslr_camera" text:style-name="Internet_20_link" text:visited-style-name="Visited_20_Internet_20_Link">Using gphoto2 to Control a DSLR Camera</text:a><text:line-break/></text:p>
        </text:list-item>
      </text:list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8:49</meta:creation-date>
    <dc:creator>Generated</dc:creator>
    <dc:date>2026-08-19T20::18:49</dc:date>
    <dc:language>en-US</dc:language>
    <meta:editing-cycles>1</meta:editing-cycles>
    <meta:editing-duration>PT0S</meta:editing-duration>
    <dc:title>simple_projects</dc:title>
  </office:meta>
</office:document-meta>
</file>