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1040e46520e4e8399817117d89206d42.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etup_wifi_from_command_line_console"/><text:bookmark-start text:name="__RefHeading___setup_wifi_from_command_line_console_1"/><text:bookmark-start text:name="setup_wifi_from_command_line_console"/>Setup WiFi from Command Line Console<text:bookmark-end text:name="__RefHeading___setup_wifi_from_command_line_console_1"/><text:bookmark-end text:name="setup_wifi_from_command_line_console"/></text:h>
      <text:p text:style-name="Text_20_body"><text:span text:style-name="">Jan 2017</text:span>
<text:line-break/>
<text:line-break/>
<draw:frame draw:style-name="media" draw:name="0" text:anchor-type="as-char" draw:z-index="0" svg:width="2.6458333333333cm" style:rel-width="100%" svg:height="1.8489705882353cm" style:rel-height="scale"><draw:image xlink:href="Pictures/1040e46520e4e8399817117d89206d42.jpg" xlink:type="simple" xlink:show="embed" xlink:actuate="onLoad"/></draw:frame>
<draw:frame draw:style-name="media" draw:name="1" text:anchor-type="as-char" draw:z-index="1" svg:width="2.6458333333333cm" style:rel-width="100%" svg:height="1.8489705882353cm" style:rel-height="scale"><draw:image xlink:href="Pictures/1040e46520e4e8399817117d89206d42.jpg" xlink:type="simple" xlink:show="embed" xlink:actuate="onLoad"/></draw:frame>
<draw:frame draw:style-name="media" draw:name="2" text:anchor-type="as-char" draw:z-index="2" svg:width="2.6458333333333cm" style:rel-width="100%" svg:height="1.8489705882353cm" style:rel-height="scale"><draw:image xlink:href="Pictures/1040e46520e4e8399817117d89206d42.jpg" xlink:type="simple" xlink:show="embed" xlink:actuate="onLoad"/></draw:frame>
<draw:frame draw:style-name="media" draw:name="3" text:anchor-type="as-char" draw:z-index="3" svg:width="2.6458333333333cm" style:rel-width="100%" svg:height="1.8489705882353cm" style:rel-height="scale"><draw:image xlink:href="Pictures/1040e46520e4e8399817117d89206d42.jpg" xlink:type="simple" xlink:show="embed" xlink:actuate="onLoad"/></draw:frame>
<draw:frame draw:style-name="media" draw:name="4" text:anchor-type="as-char" draw:z-index="4" svg:width="2.6458333333333cm" style:rel-width="100%" svg:height="1.8489705882353cm" style:rel-height="scale"><draw:image xlink:href="Pictures/1040e46520e4e8399817117d89206d42.jpg" xlink:type="simple" xlink:show="embed" xlink:actuate="onLoad"/></draw:frame>
<draw:frame draw:style-name="media" draw:name="5" text:anchor-type="as-char" draw:z-index="5" svg:width="2.6458333333333cm" style:rel-width="100%" svg:height="1.8489705882353cm" style:rel-height="scale"><draw:image xlink:href="Pictures/1040e46520e4e8399817117d89206d42.jpg" xlink:type="simple" xlink:show="embed" xlink:actuate="onLoad"/></draw:frame>
<draw:frame draw:style-name="media" draw:name="6" text:anchor-type="as-char" draw:z-index="6" svg:width="2.6458333333333cm" style:rel-width="100%" svg:height="1.8489705882353cm" style:rel-height="scale"><draw:image xlink:href="Pictures/1040e46520e4e8399817117d89206d42.jpg" xlink:type="simple" xlink:show="embed" xlink:actuate="onLoad"/></draw:frame>
<text:line-break/>
<text:line-break/></text:p>
      <text:p text:style-name="Horizontal_20_Line"/>
      <text:p text:style-name="Text_20_body">Setting up WiFi from the GUI of Raspbian is easy, just click the wifi button on the top right, select your SSID, enter your details and away you go.
<text:line-break/>
<text:line-break/>
If however you don't want to use the GUI, or you are using say Raspbian Jessie Light, where there is no GUI, you need to do this from the command line. Don't worry, it's just as easy, you just need a couple of commands.
<text:line-break/>
<text:line-break/></text:p>
      <text:p text:style-name="Horizontal_20_Line"/>
      <text:h text:style-name="Heading_20_3" text:outline-level="3"><text:bookmark-start text:name="__RefHeading___before_you_start_2"/><text:bookmark-start text:name="before_you_start"/>Before you start<text:bookmark-end text:name="__RefHeading___before_you_start_2"/><text:bookmark-end text:name="before_you_start"/></text:h>
      <text:p text:style-name="Text_20_body"><text:line-break/>
First we need to scan for wireless networks. Before you do this you need to consider two things.
<text:line-break/>
<text:line-break/></text:p>
      <text:list text:style-name="Numbering_20_1" text:continue-numbering="false">
        <text:list-item>
          <text:p text:style-name="Numbering_20_1_Content_First"> This may not be useful if your SSID is hidden (not tried it to be honest)</text:p>
        </text:list-item>
        <text:list-item>
          <text:p text:style-name="Numbering_20_1_Content_Last"> If are using MAC Filtering on your router, you need to add the MAC of the wireless dongle to your router configuration first.</text:p>
        </text:list-item>
      </text:list>
      <text:p text:style-name="Text_20_body"><text:line-break/>
<text:line-break/>
If you are using MAC filtering, from the command line enter:
<text:line-break/></text:p>
      <text:p text:style-name="Preformatted_20_Text"><text:s text:c="2"/>ifconfig</text:p>
      <text:p text:style-name="Text_20_body"><text:line-break/>
You will see an output as follows:
<text:line-break/></text:p>
      <text:p text:style-name="Preformatted_20_Text">wlan0<text:s text:c="5"/>Link encap:Ethernet HWaddr d5:6b:b0:99:46:86<text:line-break/><text:s text:c="10"/>UP BROADCAST RUNNING MULTICAST<text:s text:c="2"/>MTU:1500<text:s text:c="2"/>Metric:1<text:line-break/><text:s text:c="10"/>RX packets:1826 errors:0 dropped:1183 overruns:0 frame:0<text:line-break/><text:s text:c="10"/>TX packets:183 errors:0 dropped:0 overruns:0 carrier:0<text:line-break/><text:s text:c="10"/>collisions:0 txqueuelen:1000<text:line-break/><text:s text:c="10"/>RX bytes:216207 (211.1 KiB)<text:s text:c="2"/>TX bytes:24862 (24.2 KiB)</text:p>
      <text:p text:style-name="Text_20_body"><text:line-break/>
Enter HWaddr (d5:6b:b0:99:46:86 in this example) in to your router.
<text:line-break/>
<text:line-break/></text:p>
      <text:p text:style-name="Horizontal_20_Line"/>
      <text:h text:style-name="Heading_20_3" text:outline-level="3"><text:bookmark-start text:name="__RefHeading___find_your_wireless_network_3"/><text:bookmark-start text:name="find_your_wireless_network"/>Find your Wireless Network<text:bookmark-end text:name="__RefHeading___find_your_wireless_network_3"/><text:bookmark-end text:name="find_your_wireless_network"/></text:h>
      <text:p text:style-name="Text_20_body"><text:line-break/>
To scan for wireless networks, use the following command:
<text:line-break/></text:p>
      <text:p text:style-name="Preformatted_20_Text"><text:s text:c="2"/>sudo iwlist wlan0 scan</text:p>
      <text:p text:style-name="Text_20_body"><text:line-break/>
If you have more than one SSID close by, then you could get quite a list. so you can use the following to work out what information you need.
<text:line-break/></text:p>
      <text:p text:style-name="Preformatted_20_Text"><text:s text:c="2"/>sudo iwlist wlan0 scan |more<text:line-break/><text:s text:c="2"/><text:line-break/><text:s text:c="2"/>This will allow you to scroll through the pages of information you might get</text:p>
      <text:p text:style-name="Text_20_body"><text:line-break/>
Or
<text:line-break/></text:p>
      <text:p text:style-name="Preformatted_20_Text"><text:s text:c="2"/>sudo iwlist wlan0 scan |grep SSID<text:line-break/><text:s text:c="2"/><text:line-break/><text:s text:c="2"/>This will show just the SSIDs from the scan, meaning you can spot your SSDI more easily, for example:<text:line-break/><text:s text:c="2"/><text:line-break/><text:s text:c="2"/>ESSID:"Work"<text:line-break/><text:s text:c="2"/>ESSID:"Home"<text:line-break/><text:s text:c="2"/>ESSID:"Public"<text:line-break/><text:s text:c="2"/>ESSID:"Guests"<text:line-break/><text:s text:c="2"/>ESSID:"Samsung-Printer"</text:p>
      <text:p text:style-name="Text_20_body"><text:line-break/>
<text:line-break/></text:p>
      <text:p text:style-name="Horizontal_20_Line"/>
      <text:h text:style-name="Heading_20_3" text:outline-level="3"><text:bookmark-start text:name="__RefHeading___add_wifi_details_to_raspbian_4"/><text:bookmark-start text:name="add_wifi_details_to_raspbian"/>Add WiFi details to Raspbian<text:bookmark-end text:name="__RefHeading___add_wifi_details_to_raspbian_4"/><text:bookmark-end text:name="add_wifi_details_to_raspbian"/></text:h>
      <text:p text:style-name="Text_20_body"><text:line-break/>
To add your details to Raspbian, use the following:
<text:line-break/></text:p>
      <text:p text:style-name="Preformatted_20_Text"><text:s text:c="2"/>sudo nano /etc/wpa_supplicant/wpa_supplicant.conf</text:p>
      <text:p text:style-name="Text_20_body"><text:line-break/>
You will see a fairly empty file (assuming no one has edited this before)
<text:line-break/></text:p>
      <text:p text:style-name="Preformatted_20_Text">country=GB<text:line-break/>ctrl_interface=DIR=/var/run/wpa_supplicant GROUP=netdev<text:line-break/>update_config=1</text:p>
      <text:p text:style-name="Text_20_body"><text:line-break/>
At the end of this file, add the following lines.
<text:line-break/></text:p>
      <text:p text:style-name="Preformatted_20_Text">network={<text:line-break/><text:s text:c="4"/>ssid="The_ESSID_from_earlier"<text:line-break/><text:s text:c="4"/>psk="Your_wifi_password"<text:line-break/>}<text:line-break/><text:line-break/>So I might add:<text:line-break/><text:line-break/>network={<text:line-break/><text:s text:c="4"/>ssid="Home"<text:line-break/><text:s text:c="4"/>psk="0123456789"</text:p>
      <text:p text:style-name="Text_20_body"><text:line-break/>
Save the file, reboot the Pi and Voila!
<text:line-break/></text:p>
      <text:p text:style-name="Preformatted_20_Text">Ifconfig<text:line-break/><text:line-break/>wlan0<text:s text:c="5"/>Link encap:Ethernet<text:s text:c="2"/>HWaddr d5:6b:b0:99:46:86<text:line-break/><text:s text:c="10"/>inet addr:137.58.50.53<text:s text:c="2"/>Bcast:137.58.50.255<text:s text:c="2"/>Mask:255.255.0.0<text:line-break/><text:s text:c="10"/>UP BROADCAST RUNNING MULTICAST<text:s text:c="2"/>MTU:1500<text:s text:c="2"/>Metric:1<text:line-break/><text:s text:c="10"/>RX packets:7846 errors:0 dropped:5265 overruns:0 frame:0<text:line-break/><text:s text:c="10"/>TX packets:744 errors:0 dropped:0 overruns:0 carrier:0<text:line-break/><text:s text:c="10"/>collisions:0 txqueuelen:1000<text:line-break/><text:s text:c="10"/>RX bytes:928708 (906.9 KiB)<text:s text:c="2"/>TX bytes:76256 (74.4 KiB)</text:p>
      <text:p text:style-name="Text_20_body"><text:line-break/>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9T21::33:26</meta:creation-date>
    <dc:creator>Generated</dc:creator>
    <dc:date>2026-08-19T21::33:26</dc:date>
    <dc:language>en-US</dc:language>
    <meta:editing-cycles>1</meta:editing-cycles>
    <meta:editing-duration>PT0S</meta:editing-duration>
    <dc:title>setup_wifi_from_command_line_console</dc:title>
  </office:meta>
</office:document-meta>
</file>