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1da7ae63540233c0dce3828d169f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ting_up_the_slave_umds"/><text:bookmark-start text:name="__RefHeading___setting_up_the_slave_umds_1"/><text:bookmark-start text:name="setting_up_the_slave_umds"/>Setting up the Slave UMDs<text:bookmark-end text:name="__RefHeading___setting_up_the_slave_umds_1"/><text:bookmark-end text:name="setting_up_the_slave_umds"/></text:h>
      <text:p text:style-name="Text_20_body"><text:line-break/>
<draw:frame draw:style-name="media" draw:name="0" text:anchor-type="as-char" draw:z-index="0" svg:width="17.197916666667cm" style:rel-width="100%" svg:height="3.3346722948439cm" style:rel-height="scale"><draw:image xlink:href="Pictures/cc1da7ae63540233c0dce3828d169f82.jpg" xlink:type="simple" xlink:show="embed" xlink:actuate="onLoad"/></draw:frame>
<text:line-break/>
<text:line-break/>
<text:span text:style-name="">This page is work in progress and is incomplete</text:span>
<text:line-break/>
<text:line-break/></text:p>
      <text:h text:style-name="Heading_20_2" text:outline-level="2"><text:bookmark-start text:name="__RefHeading___slave_raspberry_pi_s_2"/><text:bookmark-start text:name="slave_raspberry_pi_s"/>Slave Raspberry Pi(s)<text:bookmark-end text:name="__RefHeading___slave_raspberry_pi_s_2"/><text:bookmark-end text:name="slave_raspberry_pi_s"/></text:h>
      <text:p text:style-name="Text_20_body"><text:line-break/>
The slave Raspberry Pi(s) download the latest 'my_data.txt' from the Master Raspberry Pi (once a second) using a 'wget' command, this means that each slave knows what to display. The my_data.txt file is downloaded every second, so changes to the file via the web interface propagate through the UMDs very quickly.
<text:line-break/>
<text:line-break/>
The 'my_data.txt' file has 8 lines, each line is for a particular display, so for example, line 1 &amp; 2 are for LCD1 and reference monitors 1 and 2. Lines 5 &amp; 6 are for LCD and reference monitors 5 &amp; 6.
<text:line-break/>
<text:line-break/>
The setup of the slave UMDs is very simple compared to the Master. Setup Raspbian, copy some files and away you go.
<text:line-break/>
<text:line-break/></text:p>
      <text:p text:style-name="Horizontal_20_Line"/>
      <text:h text:style-name="Heading_20_3" text:outline-level="3"><text:bookmark-start text:name="__RefHeading___set_static_ip_address_3"/><text:bookmark-start text:name="set_static_ip_address"/>Set Static IP Address<text:bookmark-end text:name="__RefHeading___set_static_ip_address_3"/><text:bookmark-end text:name="set_static_ip_address"/></text:h>
      <text:p text:style-name="Text_20_body"><text:line-break/>
To set a static IP address, we need to login to the RPi via SSH and change the following file:
<text:line-break/>
<text:line-break/>
The default login is <text:span text:style-name="">username: pi and password: raspberry</text:span> (if this is an existing unit that is misbehaving, the login will be <text:span text:style-name="">pi and Ericss0n</text:span>)
<text:line-break/>
<text:line-break/></text:p>
      <text:p text:style-name="Preformatted_20_Text"><text:s text:c="2"/>/etc/dhcpcd.conf</text:p>
      <text:p text:style-name="Text_20_body"><text:line-break/>
Enter the following
<text:line-break/></text:p>
      <text:p text:style-name="Preformatted_20_Text"><text:s text:c="2"/>sudo nano /etc/dhcpdc.conf<text:line-break/><text:s text:c="2"/><text:line-break/><text:s text:c="2"/>Add these lines to the end of the file (default is dhcp) using<text:s text:c="2"/>your own IP Address details<text:line-break/><text:s text:c="2"/><text:line-break/><text:s text:c="2"/>eth0<text:line-break/><text:s text:c="6"/>static ip_address=192.168.1.11/24<text:line-break/><text:s text:c="6"/>static routers=192.168.1.1<text:line-break/><text:s text:c="6"/>static domain_name_servers=192.168.1.4</text:p>
      <text:p text:style-name="Text_20_body"><text:line-break/>
Use Ctrl-X to exit and Y to save, now reboot the pi and connect to the new address
<text:line-break/>
<text:line-break/></text:p>
      <text:p text:style-name="Horizontal_20_Line"/>
      <text:h text:style-name="Heading_20_3" text:outline-level="3"><text:bookmark-start text:name="__RefHeading___raspi_config_4"/><text:bookmark-start text:name="raspi_config"/>Raspi Config<text:bookmark-end text:name="__RefHeading___raspi_config_4"/><text:bookmark-end text:name="raspi_config"/></text:h>
      <text:p text:style-name="Text_20_body"><text:line-break/>
From the terminal, run:
<text:line-break/></text:p>
      <text:p text:style-name="Preformatted_20_Text"><text:s text:c="2"/>sudo raspi-config</text:p>
      <text:p text:style-name="Text_20_body"><text:line-break/>
You will see the following menu, there are several items we want to change here.
<text:line-break/>
<text:line-break/></text:p>
      <text:p text:style-name="Preformatted_20_Text">┌────────────────────┤ Raspberry Pi Software Configuration Tool (raspi-config) ├───────────────────────────┐<text:line-break/>│<text:s text:c="106"/>│<text:line-break/>│<text:s text:c="5"/>1 Expand Filesystem<text:s text:c="12"/>Ensures that all of the SD card storage is available to the<text:s text:c="11"/>│<text:line-break/>│<text:s text:c="5"/>2 Change User Password<text:s text:c="9"/>Change password for the default user pi)<text:s text:c="30"/>│<text:line-break/>│<text:s text:c="5"/>3 Boot Options<text:s text:c="17"/>Choose whether to boot into a desktop environment or the command line │<text:line-break/>│<text:s text:c="5"/>4 Wait for Network at Boot<text:s text:c="5"/>Choose whether to wait for network connection during boot<text:s text:c="13"/>│<text:line-break/>│<text:s text:c="5"/>5 Internationalisation Options Set up language and regional settings to match your location<text:s text:c="10"/>│<text:line-break/>│<text:s text:c="5"/>6 Enable Camera<text:s text:c="16"/>Enable this Pi to work with the Raspberry Pi Camera<text:s text:c="19"/>│<text:line-break/>│<text:s text:c="5"/>7 Add to Rastrack<text:s text:c="14"/>Add this Pi to the online Raspberry Pi Map (Rastrack)<text:s text:c="17"/>│<text:line-break/>│<text:s text:c="5"/>8 Overclock<text:s text:c="20"/>Configure overclocking for your Pi<text:s text:c="36"/>│<text:line-break/>│<text:s text:c="5"/>9 Advanced Options<text:s text:c="13"/>Configure advanced settings<text:s text:c="43"/>│<text:line-break/>│<text:s text:c="5"/>0 About raspi-config<text:s text:c="11"/>Information about this configuration tool<text:s text:c="29"/>│<text:line-break/>│<text:s text:c="106"/>│<text:line-break/>│<text:s text:c="106"/>│<text:line-break/>│<text:s text:c="29"/>&lt;Select&gt;<text:s text:c="35"/>&lt;Finish&gt;<text:s text:c="26"/>│<text:line-break/>│<text:s text:c="106"/>│<text:line-break/>└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┘</text:p>
      <text:p text:style-name="Text_20_body"><text:line-break/>
Select Option 2 (Change User Password) - Change the password to <text:span text:style-name="">Ericss0n</text:span>
<text:line-break/>
Select Option 3 (Boot Options) - Change to <text:span text:style-name="">B2 Console Autologin Text console, automatically logged in as 'pi' user</text:span>
<text:line-break/>
Select Option 9 (Advanced) then A2 (HostNane) - Change the Hostname to <text:span text:style-name="">UMD00n</text:span> (where n is the display number)
<text:line-break/>
Select <text:span text:style-name="">Finish</text:span> when asked to reboot select <text:span text:style-name="">Yes</text:span>
<text:line-break/>
<text:line-break/></text:p>
      <text:p text:style-name="Horizontal_20_Line"/>
      <text:h text:style-name="Heading_20_3" text:outline-level="3"><text:bookmark-start text:name="__RefHeading___update_rpi_5"/><text:bookmark-start text:name="update_rpi"/>Update RPI<text:bookmark-end text:name="__RefHeading___update_rpi_5"/><text:bookmark-end text:name="update_rpi"/></text:h>
      <text:p text:style-name="Text_20_body"><text:line-break/>
Even if you downloaded the latest version of Raspbian, chances are there are some updates. To update the RPi use the following command line:
<text:line-break/></text:p>
      <text:p text:style-name="Preformatted_20_Text"><text:s text:c="2"/>sudo apt-get update &amp;&amp; sudo apt-get upgrade -y </text:p>
      <text:p text:style-name="Text_20_body"><text:line-break/>
This will most likely take a few minutes on a new install.
<text:line-break/>
<text:line-break/></text:p>
      <text:p text:style-name="Horizontal_20_Line"/>
      <text:h text:style-name="Heading_20_3" text:outline-level="3"><text:bookmark-start text:name="__RefHeading___create_folder_copy_files_set_permissions_6"/><text:bookmark-start text:name="create_folder_copy_files_set_permissions"/>Create Folder, Copy Files, Set Permissions<text:bookmark-end text:name="__RefHeading___create_folder_copy_files_set_permissions_6"/><text:bookmark-end text:name="create_folder_copy_files_set_permissions"/></text:h>
      <text:p text:style-name="Text_20_body"><text:line-break/>
To hold the UMD LCD files,  create a folder in your home location called Python and give the following rights:
<text:line-break/></text:p>
      <text:p text:style-name="Preformatted_20_Text"><text:s text:c="2"/>mkdir /home/pi/Python<text:line-break/><text:s text:c="2"/><text:line-break/><text:s text:c="2"/>sudo chmown www-data /home/pi/Python<text:line-break/><text:s text:c="2"/>sudo chmod 777 /home/pi/Python</text:p>
      <text:p text:style-name="Text_20_body"><text:line-break/>
We need to copy the files to the /home/pi/Python location, for the Slave there are four files:
<text:line-break/></text:p>
      <text:list text:style-name="List_20_1" text:continue-numbering="false">
        <text:list-item>
          <text:p text:style-name="List_20_1_Content_First"> launchUMD.sh       -  A script to auto start the UMD at boot</text:p>
        </text:list-item>
        <text:list-item>
          <text:p text:style-name="List_20_1_Content"> getData            -  This is the script that gets the updated my_data.txt file</text:p>
        </text:list-item>
        <text:list-item>
          <text:p text:style-name="List_20_1_Content"> my_data.txt        -  This holds the LCD data text, and downloaded from the Master via wget commands</text:p>
        </text:list-item>
        <text:list-item>
          <text:p text:style-name="List_20_1_Content_Last"> UMDisplay02.py     -  The Python code that runs the LCD</text:p>
        </text:list-item>
      </text:list>
      <text:p text:style-name="Text_20_body"><text:line-break/>
These files need to be copied to the /home/pi/Python location
<text:line-break/>
<text:line-break/>
<text:span text:style-name="">sudo chmod 777 /home/pi/Python/*</text:span>
<text:line-break/>
<text:line-break/></text:p>
      <text:p text:style-name="Horizontal_20_Line"/>
      <text:h text:style-name="Heading_20_3" text:outline-level="3"><text:bookmark-start text:name="__RefHeading___edit_getdata_file_7"/><text:bookmark-start text:name="edit_getdata_file"/>Edit getData File<text:bookmark-end text:name="__RefHeading___edit_getdata_file_7"/><text:bookmark-end text:name="edit_getdata_file"/></text:h>
      <text:p text:style-name="Text_20_body"><text:line-break/>
The getData file contains the wget command that pulls the latest version of my_data.txt from the Master Pi. The my_data.txt contains the 8 lines of text for the four LCD displays (2 lines for each LCD).
<text:line-break/>
<text:line-break/>
Example my_data.txt
<text:line-break/></text:p>
      <text:p text:style-name="Preformatted_20_Text"><text:s text:c="2"/>UPPER MONITOR (1) - H264 SD<text:line-break/><text:s text:c="2"/>LOWER MONITOR (2) - H264 HD<text:line-break/><text:s text:c="2"/>UPPER MONITOR (3) - HEVC SD<text:line-break/><text:s text:c="2"/>LOWER MONITOR (4) - HEVC HD<text:line-break/><text:s text:c="2"/>UPPER MONITOR (5) - UHD TV<text:line-break/><text:s text:c="2"/>LOWER MONITOR (6) - HDR UHD TV<text:line-break/><text:s text:c="2"/>UPPER MONITOR (7) - Sky Cinema HD<text:line-break/><text:s text:c="2"/>LOWER MONITOR (8) - Sky Sports UHD</text:p>
      <text:p text:style-name="Text_20_body"><text:line-break/>
Example getData
<text:line-break/></text:p>
      <text:p text:style-name="Preformatted_20_Text"><text:s text:c="2"/>sudo wget -q http://192.168.1.11/my_data.txt &gt;null -O my_data.txt</text:p>
      <text:p text:style-name="Text_20_body"><text:line-break/>
In the getData file we need to replace the IP Address with the IP Address of our Master UMD Pi.
<text:line-break/>
<text:line-break/>
sudo wget -q <text:a xlink:type="simple" xlink:href="http://ipaddress/my_data.txt" text:style-name="Internet_20_link" text:visited-style-name="Visited_20_Internet_20_Link">http://ipaddress/my_data.txt</text:a> &gt;null -O my_data.txt
<text:line-break/>
<text:line-break/>
You could use HostNames, but I have found hostnames on Pi's pretty unreliable.
<text:line-break/>
<text:line-break/></text:p>
      <text:p text:style-name="Horizontal_20_Line"/>
      <text:h text:style-name="Heading_20_3" text:outline-level="3"><text:bookmark-start text:name="__RefHeading___raspi_config_8"/><text:bookmark-start text:name="raspi_config1"/>Raspi Config<text:bookmark-end text:name="__RefHeading___raspi_config_8"/><text:bookmark-end text:name="raspi_config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4:32</meta:creation-date>
    <dc:creator>Generated</dc:creator>
    <dc:date>2026-08-19T22::34:32</dc:date>
    <dc:language>en-US</dc:language>
    <meta:editing-cycles>1</meta:editing-cycles>
    <meta:editing-duration>PT0S</meta:editing-duration>
    <dc:title>setting_up_the_slave_umds</dc:title>
  </office:meta>
</office:document-meta>
</file>