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cbd8b5a280cd2489a745e9caf475e64.jpg"/>
  <manifest:file-entry manifest:media-type="image/jpeg" manifest:full-path="Pictures/35b7b96c6f22d7643ab269c67b1ef5b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etting_up_the_master_umd"/><text:bookmark-start text:name="__RefHeading___setting_up_the_master_umd_1"/><text:bookmark-start text:name="setting_up_the_master_umd"/>Setting up the Master UMD<text:bookmark-end text:name="__RefHeading___setting_up_the_master_umd_1"/><text:bookmark-end text:name="setting_up_the_master_umd"/></text:h>
      <text:p text:style-name="Text_20_body"><text:line-break/>
<text:line-break/></text:p>
      <text:h text:style-name="Heading_20_2" text:outline-level="2"><text:bookmark-start text:name="__RefHeading___master_raspberry_pi_2"/><text:bookmark-start text:name="master_raspberry_pi"/>Master Raspberry Pi<text:bookmark-end text:name="__RefHeading___master_raspberry_pi_2"/><text:bookmark-end text:name="master_raspberry_pi"/></text:h>
      <text:p text:style-name="Text_20_body"><text:line-break/>
The primary Raspberry Pi does a little more than the others. As well as writing to the LCD display, this unit has a web server (Apache) and PHP running. The web server hosts a text file (my_data.txt) that is hosted and is editable via a web interface and PHP.
<text:line-break/>
For this to work we need the following installed and configured
<text:line-break/>
<text:line-break/></text:p>
      <text:p text:style-name="Horizontal_20_Line"/>
      <text:h text:style-name="Heading_20_3" text:outline-level="3"><text:bookmark-start text:name="__RefHeading___set_static_ip_address_3"/><text:bookmark-start text:name="set_static_ip_address"/>Set Static IP Address<text:bookmark-end text:name="__RefHeading___set_static_ip_address_3"/><text:bookmark-end text:name="set_static_ip_address"/></text:h>
      <text:p text:style-name="Text_20_body"><text:line-break/>
To set a static IP address, we need to login to the RPi via SSH and change the following file:
<text:line-break/>
<text:line-break/>
The default login is <text:span text:style-name="">username: pi and password: raspberry</text:span>
<text:line-break/>
<text:line-break/></text:p>
      <text:p text:style-name="Preformatted_20_Text"><text:s text:c="2"/>/etc/dhcpcd.conf</text:p>
      <text:p text:style-name="Text_20_body"><text:line-break/>
Enter the following
<text:line-break/></text:p>
      <text:p text:style-name="Preformatted_20_Text"><text:s text:c="2"/>sudo nano /etc/dhcpdc.conf<text:line-break/><text:s text:c="2"/><text:line-break/><text:s text:c="2"/>Add these lines to the end of the file (default is dhcp) using<text:s text:c="2"/>your own IP Address details<text:line-break/><text:s text:c="2"/><text:line-break/><text:s text:c="2"/>eth0<text:line-break/><text:s text:c="2"/>static ip_address=192.168.1.11/24<text:line-break/><text:s text:c="2"/>static routers=192.168.1.1<text:line-break/><text:s text:c="2"/>static domain_name_servers=192.168.1.4</text:p>
      <text:p text:style-name="Text_20_body"><text:line-break/>
Use Ctrl-X to exit and Y to save, now reboot the pi and connect to the new address
<text:line-break/>
<text:line-break/></text:p>
      <text:p text:style-name="Horizontal_20_Line"/>
      <text:h text:style-name="Heading_20_3" text:outline-level="3"><text:bookmark-start text:name="__RefHeading___raspi_config_4"/><text:bookmark-start text:name="raspi_config"/>Raspi Config<text:bookmark-end text:name="__RefHeading___raspi_config_4"/><text:bookmark-end text:name="raspi_config"/></text:h>
      <text:p text:style-name="Text_20_body"><text:line-break/>
From the terminal, run:
<text:line-break/></text:p>
      <text:p text:style-name="Preformatted_20_Text"><text:s text:c="2"/>sudo raspi-config</text:p>
      <text:p text:style-name="Text_20_body"><text:line-break/>
You will see the following menu, there are several items we want to change here.
<text:line-break/>
<text:line-break/></text:p>
      <text:p text:style-name="Preformatted_20_Text">┌────────────────────┤ Raspberry Pi Software Configuration Tool (raspi-config) ├───────────────────────────┐<text:line-break/>│<text:s text:c="106"/>│<text:line-break/>│<text:s text:c="5"/>1 Expand Filesystem<text:s text:c="12"/>Ensures that all of the SD card storage is available to the<text:s text:c="11"/>│<text:line-break/>│<text:s text:c="5"/>2 Change User Password<text:s text:c="9"/>Change password for the default user pi)<text:s text:c="30"/>│<text:line-break/>│<text:s text:c="5"/>3 Boot Options<text:s text:c="17"/>Choose whether to boot into a desktop environment or the command line │<text:line-break/>│<text:s text:c="5"/>4 Wait for Network at Boot<text:s text:c="5"/>Choose whether to wait for network connection during boot<text:s text:c="13"/>│<text:line-break/>│<text:s text:c="5"/>5 Internationalisation Options Set up language and regional settings to match your location<text:s text:c="10"/>│<text:line-break/>│<text:s text:c="5"/>6 Enable Camera<text:s text:c="16"/>Enable this Pi to work with the Raspberry Pi Camera<text:s text:c="19"/>│<text:line-break/>│<text:s text:c="5"/>7 Add to Rastrack<text:s text:c="14"/>Add this Pi to the online Raspberry Pi Map (Rastrack)<text:s text:c="17"/>│<text:line-break/>│<text:s text:c="5"/>8 Overclock<text:s text:c="20"/>Configure overclocking for your Pi<text:s text:c="36"/>│<text:line-break/>│<text:s text:c="5"/>9 Advanced Options<text:s text:c="13"/>Configure advanced settings<text:s text:c="43"/>│<text:line-break/>│<text:s text:c="5"/>0 About raspi-config<text:s text:c="11"/>Information about this configuration tool<text:s text:c="29"/>│<text:line-break/>│<text:s text:c="106"/>│<text:line-break/>│<text:s text:c="106"/>│<text:line-break/>│<text:s text:c="29"/>&lt;Select&gt;<text:s text:c="35"/>&lt;Finish&gt;<text:s text:c="26"/>│<text:line-break/>│<text:s text:c="106"/>│<text:line-break/>└──────────────────────────────────────────────────────────────────────────────────────────────────────────┘</text:p>
      <text:p text:style-name="Text_20_body"><text:line-break/>
Select Option 2 (Change User Password) - Change the password to <text:span text:style-name="">Ericss0n</text:span>
<text:line-break/>
Select Option 3 (Boot Options) - Change to <text:span text:style-name="">B2 Console Autologin Text console, automatically logged in as 'pi' user</text:span>
<text:line-break/>
Select Option 9 (Advanced) then A2 (HostNane) - Change the Hostname to <text:span text:style-name="">UMD00n</text:span> (where n is the display number)
<text:line-break/>
Select <text:span text:style-name="">Finish</text:span> when asked to reboot select <text:span text:style-name="">Yes</text:span>
<text:line-break/>
<text:line-break/></text:p>
      <text:p text:style-name="Horizontal_20_Line"/>
      <text:h text:style-name="Heading_20_3" text:outline-level="3"><text:bookmark-start text:name="__RefHeading___update_rpi_5"/><text:bookmark-start text:name="update_rpi"/>Update RPI<text:bookmark-end text:name="__RefHeading___update_rpi_5"/><text:bookmark-end text:name="update_rpi"/></text:h>
      <text:p text:style-name="Text_20_body"><text:line-break/>
Even if you downloaded the latest version of Raspbian, chances are there are some updates. To update the RPi use the following command line:
<text:line-break/></text:p>
      <text:p text:style-name="Preformatted_20_Text"><text:s text:c="2"/>sudo apt-get update &amp;&amp; sudo apt-get upgrade -y </text:p>
      <text:p text:style-name="Text_20_body"><text:line-break/>
This will most likely take a few minutes on a new install.
<text:line-break/>
<text:line-break/></text:p>
      <text:p text:style-name="Horizontal_20_Line"/>
      <text:h text:style-name="Heading_20_3" text:outline-level="3"><text:bookmark-start text:name="__RefHeading___install_php_6"/><text:bookmark-start text:name="install_php"/>Install PHP<text:bookmark-end text:name="__RefHeading___install_php_6"/><text:bookmark-end text:name="install_php"/></text:h>
      <text:p text:style-name="Text_20_body"><text:line-break/>
We need to install PHP so that the web interface will function. To install PHP use the following command line:
<text:line-break/></text:p>
      <text:p text:style-name="Preformatted_20_Text"><text:s text:c="2"/>sudo apt-get install php5</text:p>
      <text:p text:style-name="Text_20_body"><text:line-break/>
There is no PHP7 for RPi yet, but version 5 will be fine.
<text:line-break/>
<text:line-break/></text:p>
      <text:p text:style-name="Horizontal_20_Line"/>
      <text:h text:style-name="Heading_20_3" text:outline-level="3"><text:bookmark-start text:name="__RefHeading___install_apache_webserver_7"/><text:bookmark-start text:name="install_apache_webserver"/>Install Apache Webserver<text:bookmark-end text:name="__RefHeading___install_apache_webserver_7"/><text:bookmark-end text:name="install_apache_webserver"/></text:h>
      <text:p text:style-name="Text_20_body"><text:line-break/>
Apache is the Web Server that will host our website.
<text:line-break/></text:p>
      <text:p text:style-name="Preformatted_20_Text"><text:s text:c="2"/>sudo apt-get install apache2</text:p>
      <text:p text:style-name="Text_20_body"><text:line-break/>
This may already exist, if so this will also update it.
<text:line-break/>
<text:line-break/></text:p>
      <text:p text:style-name="Horizontal_20_Line"/>
      <text:h text:style-name="Heading_20_3" text:outline-level="3"><text:bookmark-start text:name="__RefHeading___configure_apache_webserver_8"/><text:bookmark-start text:name="configure_apache_webserver"/>Configure Apache Webserver<text:bookmark-end text:name="__RefHeading___configure_apache_webserver_8"/><text:bookmark-end text:name="configure_apache_webserver"/></text:h>
      <text:p text:style-name="Text_20_body"><text:line-break/>
We have to configure Apache Webserver, mainly so that Apache knows where our site is located. There are two files we need to edit, and they are:
<text:line-break/></text:p>
      <text:list text:style-name="List_20_1" text:continue-numbering="false">
        <text:list-item>
          <text:p text:style-name="List_20_1_Content_First"> /etc/apache2/apache2.conf</text:p>
        </text:list-item>
        <text:list-item>
          <text:p text:style-name="List_20_1_Content_Last"> /etc/apache2/sites-enabled/000-default.conf</text:p>
        </text:list-item>
      </text:list>
      <text:p text:style-name="Text_20_body"><text:line-break/>
Before we begin this process, create a folder in your home location called Python and give Apache rights:
<text:line-break/></text:p>
      <text:p text:style-name="Preformatted_20_Text"><text:s text:c="2"/>mkdir /home/pi/Python<text:line-break/><text:s text:c="2"/><text:line-break/><text:s text:c="2"/>sudo chmown www-data /home/pi/Python<text:line-break/><text:s text:c="2"/>sudo chmod 777 /home/pi/Python</text:p>
      <text:p text:style-name="Text_20_body"><text:line-break/>
We need to copy the website to the /home/pi/Python location, for the Mater there are five files:
<text:line-break/></text:p>
      <text:list text:style-name="List_20_1" text:continue-numbering="false">
        <text:list-item>
          <text:p text:style-name="List_20_1_Content_First"> bootstrap.min.css  -  This is a style sheet that controls the look of the site</text:p>
        </text:list-item>
        <text:list-item>
          <text:p text:style-name="List_20_1_Content"> index.php          -  The main site for entering text (this is what Apache will host)</text:p>
        </text:list-item>
        <text:list-item>
          <text:p text:style-name="List_20_1_Content"> launchUMD.sh       -  A script to auto start the UMD at boot</text:p>
        </text:list-item>
        <text:list-item>
          <text:p text:style-name="List_20_1_Content"> my_data.txt        -  This holds the LCD data text, and is edited by the index.php</text:p>
        </text:list-item>
        <text:list-item>
          <text:p text:style-name="List_20_1_Content_Last"> UMDisplay01.py     -  The Python code that runs the LCD</text:p>
        </text:list-item>
      </text:list>
      <text:p text:style-name="Text_20_body"><text:line-break/>
These files need to be copied to the /home/pi/Python location
<text:line-break/>
<text:line-break/></text:p>
      <text:h text:style-name="Heading_20_3" text:outline-level="3"><text:bookmark-start text:name="__RefHeading___apache2.conf_9"/><text:bookmark-start text:name="apache2.conf"/>Apache2.conf<text:bookmark-end text:name="__RefHeading___apache2.conf_9"/><text:bookmark-end text:name="apache2.conf"/></text:h>
      <text:p text:style-name="Text_20_body"><text:line-break/>
Open and edit the /etc/apache2/apache2.conf file and add these lines:
<text:line-break/></text:p>
      <text:p text:style-name="Preformatted_20_Text">&lt;Directory /home/pi/Python&gt;<text:line-break/><text:s text:c="8"/>Options Indexes FollowSymLinks<text:line-break/><text:s text:c="8"/>AllowOverride All<text:line-break/><text:s text:c="8"/>Require all granted<text:line-break/>&lt;/Directory&gt;</text:p>
      <text:p text:style-name="Text_20_body"><text:line-break/>
Save the file and exit.
<text:line-break/>
<text:line-break/></text:p>
      <text:h text:style-name="Heading_20_3" text:outline-level="3"><text:bookmark-start text:name="__RefHeading___default.conf_10"/><text:bookmark-start text:name="default.conf"/>000-default.conf<text:bookmark-end text:name="__RefHeading___default.conf_10"/><text:bookmark-end text:name="default.conf"/></text:h>
      <text:p text:style-name="Text_20_body"><text:line-break/>
Open /etc/apache2/sites-enabled/000-default.conf, locate the following lines and edit as follows
<text:line-break/></text:p>
      <text:p text:style-name="Preformatted_20_Text"><text:s text:c="8"/>ServerAdmin webmaster@localhost<text:line-break/><text:s text:c="8"/>DocumentRoot /home/pi/Python<text:line-break/><text:s text:c="8"/>DirectoryIndex index.php<text:line-break/></text:p>
      <text:p text:style-name="Text_20_body"><text:line-break/>
<text:line-break/>
Now reboot the RPi
<text:line-break/></text:p>
      <text:p text:style-name="Preformatted_20_Text"><text:s text:c="2"/>sudo reboot</text:p>
      <text:p text:style-name="Text_20_body"><text:line-break/>
<text:line-break/></text:p>
      <text:p text:style-name="Horizontal_20_Line"/>
      <text:h text:style-name="Heading_20_3" text:outline-level="3"><text:bookmark-start text:name="__RefHeading___edit_index.php_11"/><text:bookmark-start text:name="edit_index.php"/>Edit index.php<text:bookmark-end text:name="__RefHeading___edit_index.php_11"/><text:bookmark-end text:name="edit_index.php"/></text:h>
      <text:p text:style-name="Text_20_body"><text:line-break/>
We need to change one line in the index.php, this is the IP Address. This address is the current IP your eth0 has (or the website will not format correctly).
<text:line-break/></text:p>
      <text:p text:style-name="Preformatted_20_Text"><text:s text:c="2"/>sudo nano /home/pi/Python/index.php<text:line-break/><text:s text:c="2"/><text:line-break/><text:s text:c="2"/>look for these lines<text:line-break/><text:s text:c="2"/><text:line-break/><text:s text:c="2"/>&lt;link rel="stylesheet" type="text/css"<text:line-break/><text:s text:c="10"/>href="http://ipaddress/bootstrap.min.css"&gt;<text:line-break/><text:s text:c="2"/>&lt;meta name="viewport" content="width=device-width, initial-scale=1"&gt;<text:line-break/><text:s text:c="2"/><text:line-break/><text:s text:c="2"/>Add your master PI IP address where is states ipaddress</text:p>
      <text:p text:style-name="Text_20_body"><text:line-break/>
Save and close this file.
<text:line-break/>
<text:line-break/></text:p>
      <text:p text:style-name="Horizontal_20_Line"/>
      <text:h text:style-name="Heading_20_3" text:outline-level="3"><text:bookmark-start text:name="__RefHeading___give_execute_permissions_12"/><text:bookmark-start text:name="give_execute_permissions"/>Give Execute Permissions<text:bookmark-end text:name="__RefHeading___give_execute_permissions_12"/><text:bookmark-end text:name="give_execute_permissions"/></text:h>
      <text:p text:style-name="Text_20_body"><text:line-break/>
There are two files that will be executed by the Pi, these are:
<text:line-break/></text:p>
      <text:list text:style-name="List_20_1" text:continue-numbering="false">
        <text:list-item>
          <text:p text:style-name="List_20_1_Content_First"> launchUMD.sh - Autorun at boot, this file launches the UMDisplay01.py</text:p>
        </text:list-item>
        <text:list-item>
          <text:p text:style-name="List_20_1_Content_Last"> UMDisplay01.py - Runs the LCD</text:p>
        </text:list-item>
      </text:list>
      <text:p text:style-name="Text_20_body"><text:line-break/>
To make these files executable run the following from the command line:
<text:line-break/></text:p>
      <text:p text:style-name="Preformatted_20_Text"><text:s text:c="2"/>sudo chmod 777 /home/pi/Python/launchUMD.sh<text:line-break/><text:s text:c="2"/>sudo chmod 777 /home/pi/Python/UMDisplay01.py</text:p>
      <text:p text:style-name="Text_20_body"><text:line-break/>
We should be in a position to test the Pi out now.
<text:line-break/>
<text:line-break/></text:p>
      <text:p text:style-name="Horizontal_20_Line"/>
      <text:h text:style-name="Heading_20_3" text:outline-level="3"><text:bookmark-start text:name="__RefHeading___test_web_server_13"/><text:bookmark-start text:name="test_web_server"/>Test Web Server<text:bookmark-end text:name="__RefHeading___test_web_server_13"/><text:bookmark-end text:name="test_web_server"/></text:h>
      <text:p text:style-name="Text_20_body"><text:line-break/>
To test the webserver, navigate to your RPi from another computer on the same network, you should see your webpage.
<text:line-break/>
<text:a xlink:type="simple" xlink:href="http://youripaddress/index.php" text:style-name="Internet_20_link" text:visited-style-name="Visited_20_Internet_20_Link">http://youripaddress/index.php</text:a>
<text:line-break/>
<draw:frame draw:style-name="media" draw:name="0" text:anchor-type="as-char" draw:z-index="0" svg:width="7.9375cm" style:rel-width="100%" svg:height="11.324166666667cm" style:rel-height="scale"><draw:image xlink:href="Pictures/bcbd8b5a280cd2489a745e9caf475e64.jpg" xlink:type="simple" xlink:show="embed" xlink:actuate="onLoad"/></draw:frame>
<text:line-break/>
If all is well, you should see a website that looks a bit like the one above. Remember that the text comes from the file <text:span text:style-name="">/home/pi/Python/my_data.txt</text:span> so you can check that file if you are unsure.
<text:line-break/>
<text:line-break/></text:p>
      <text:p text:style-name="Horizontal_20_Line"/>
      <text:h text:style-name="Heading_20_3" text:outline-level="3"><text:bookmark-start text:name="__RefHeading___test_lcd_code_14"/><text:bookmark-start text:name="test_lcd_code"/>Test LCD Code<text:bookmark-end text:name="__RefHeading___test_lcd_code_14"/><text:bookmark-end text:name="test_lcd_code"/></text:h>
      <text:p text:style-name="Text_20_body"><text:line-break/>
Assuming that you have connected the LCD to the RPi (via the ribbon cable and driver board) then you can test the code that runs the LCD, on the master this file is the:
<text:line-break/></text:p>
      <text:p text:style-name="Preformatted_20_Text"><text:s text:c="2"/>UMDisplay01.py</text:p>
      <text:p text:style-name="Text_20_body"><text:line-break/>
This is a python script, you can run this script by entering at the command line:
<text:line-break/></text:p>
      <text:p text:style-name="Preformatted_20_Text"><text:s text:c="2"/>./UMDisplay01.py</text:p>
      <text:p text:style-name="Text_20_body"><text:line-break/>
If you are lucky, you will see some text on the LCD, chances are however you will not. This is due to the Potentiometer settings on the driver board, you will need to change these to set the Backlight and LCD intensity.
<text:line-break/>
<text:line-break/>
<draw:frame draw:style-name="media" draw:name="1" text:anchor-type="as-char" draw:z-index="1" svg:width="7.9375cm" style:rel-width="100%" svg:height="5.0567084942085cm" style:rel-height="scale"><draw:image xlink:href="Pictures/35b7b96c6f22d7643ab269c67b1ef5bc.jpg" xlink:type="simple" xlink:show="embed" xlink:actuate="onLoad"/></draw:frame>
<text:line-break/>
Adjusting these two potentiometers will allow you to balance the text and backlight intensity to get the brightness level you require.
<text:line-break/>
<text:line-break/></text:p>
      <text:p text:style-name="Horizontal_20_Line"/>
      <text:h text:style-name="Heading_20_3" text:outline-level="3"><text:bookmark-start text:name="__RefHeading___making_it_automatic_15"/><text:bookmark-start text:name="making_it_automatic"/>Making it Automatic<text:bookmark-end text:name="__RefHeading___making_it_automatic_15"/><text:bookmark-end text:name="making_it_automatic"/></text:h>
      <text:p text:style-name="Text_20_body"><text:line-break/>
The last part is to automate the process of starting the UMD code. For this we need to add the launcher file to a system file on the RPi.
<text:line-break/>
<text:line-break/>
Edit the file /etc/rc.local to automate this process.
<text:line-break/></text:p>
      <text:p text:style-name="Preformatted_20_Text"><text:s text:c="2"/>sudo nano /etc/rc.local<text:line-break/><text:s text:c="2"/><text:line-break/><text:s text:c="2"/>add this line at the end:<text:line-break/><text:s text:c="2"/>sudo ./home/pi/Python/launchUMD.sh</text:p>
      <text:p text:style-name="Text_20_body"><text:line-break/>
<text:line-break/>
To test this, reboot and the LCD should start up automatically (the LCD won't clear on boot, but wait for the “Waiting for 5 Seconds for Network Start” message).
<text:line-break/>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9T21::44:45</meta:creation-date>
    <dc:creator>Generated</dc:creator>
    <dc:date>2026-08-19T21::44:45</dc:date>
    <dc:language>en-US</dc:language>
    <meta:editing-cycles>1</meta:editing-cycles>
    <meta:editing-duration>PT0S</meta:editing-duration>
    <dc:title>setting_up_the_master_umd</dc:title>
  </office:meta>
</office:document-meta>
</file>