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t_the_security_group"/><text:bookmark-start text:name="__RefHeading___set_the_security_group_1"/><text:bookmark-start text:name="set_the_security_group"/>Set the Security Group<text:bookmark-end text:name="__RefHeading___set_the_security_group_1"/><text:bookmark-end text:name="set_the_security_group"/></text:h>
      <text:p text:style-name="Text_20_body"><text:span text:style-name="">Aug 2017</text:span>
<text:line-break/>
<text:line-break/></text:p>
      <text:p text:style-name="Horizontal_20_Line"/>
      <text:p text:style-name="Text_20_body">When creating an EC2 Instance manually, we will always be assigned one default security group. A security group is like a set of firewall rules. By default an EC2 instance will not accept any incoming IP traffic, so we need to start to add rules to our security group to allow this.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0::02:08</meta:creation-date>
    <dc:creator>Generated</dc:creator>
    <dc:date>2026-08-20T20::02:08</dc:date>
    <dc:language>en-US</dc:language>
    <meta:editing-cycles>1</meta:editing-cycles>
    <meta:editing-duration>PT0S</meta:editing-duration>
    <dc:title>set_the_security_group</dc:title>
  </office:meta>
</office:document-meta>
</file>