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t_the_region"/><text:bookmark-start text:name="__RefHeading___set_the_region_1"/><text:bookmark-start text:name="set_the_region"/>Set the Region<text:bookmark-end text:name="__RefHeading___set_the_region_1"/><text:bookmark-end text:name="set_the_region"/></text:h>
      <text:p text:style-name="Text_20_body"><text:span text:style-name="">Aug 2017</text:span>
<text:line-break/>
<text:line-break/></text:p>
      <text:p text:style-name="Horizontal_20_Line"/>
      <text:p text:style-name="Text_20_body">Regions, or as they are correctly know, Availability Zones (AZs) define where your EC2 Instance is created. Generally you want the EC2 Instance to be created close to where it will be used, so either in an AZ close to you or in an AZ close to the customer(s).
<text:line-break/>
<text:line-break/>
You really need to know the name of the AZ that you wish to use
<text:line-break/></text:p>
      <text:p text:style-name="Preformatted_20_Text"><text:s text:c="2"/>Code<text:s text:c="20"/>Name<text:line-break/><text:s text:c="2"/>us-east-1<text:s text:c="15"/>US East (N. Virginia)<text:line-break/><text:s text:c="2"/>us-east-2<text:s text:c="15"/>US East (Ohio)<text:line-break/><text:s text:c="2"/>us-west-1<text:s text:c="15"/>US West (N. California)</text:p>
      <text:p text:style-name="Text_20_body">us-west-2
US West (Oregon)
ca-central-1
Canada (Central)
eu-west-1
EU (Ireland)
eu-central-1
EU (Frankfurt)
eu-west-2
EU (London)
ap-northeast-1
Asia Pacific (Tokyo)
ap-northeast-2
Asia Pacific (Seoul)
ap-southeast-1
Asia Pacific (Singapore)
ap-southeast-2
Asia Pacific (Sydney)
ap-south-1
Asia Pacific (Mumbai)
sa-east-1
South America (São Paulo)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6:08</meta:creation-date>
    <dc:creator>Generated</dc:creator>
    <dc:date>2026-08-19T21::46:08</dc:date>
    <dc:language>en-US</dc:language>
    <meta:editing-cycles>1</meta:editing-cycles>
    <meta:editing-duration>PT0S</meta:editing-duration>
    <dc:title>set_the_region</dc:title>
  </office:meta>
</office:document-meta>
</file>