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f7cc38abc7a1150c526693a34cfb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the_ami"/><text:bookmark-start text:name="__RefHeading___set_the_ami_1"/><text:bookmark-start text:name="set_the_ami"/>Set the AMI<text:bookmark-end text:name="__RefHeading___set_the_ami_1"/><text:bookmark-end text:name="set_the_ami"/></text:h>
      <text:p text:style-name="Text_20_body"><text:span text:style-name="">Aug 2017</text:span>
<text:line-break/>
<text:line-break/></text:p>
      <text:p text:style-name="Horizontal_20_Line"/>
      <text:h text:style-name="Heading_20_3" text:outline-level="3"><text:bookmark-start text:name="__RefHeading___standard_ami_2"/><text:bookmark-start text:name="standard_ami"/>Standard AMI<text:bookmark-end text:name="__RefHeading___standard_ami_2"/><text:bookmark-end text:name="standard_ami"/></text:h>
      <text:p text:style-name="Text_20_body">An AMI is an Amazon Machine Image. This is a list of Operating Systems that you can have automatically installed when you create an EC2 Instance. See a small AMI list below:
<text:line-break/>
<text:line-break/>
<draw:frame draw:style-name="mediacenter" draw:name="0" text:anchor-type="paragraph" draw:z-index="0" svg:width="21.166666666667cm" style:rel-width="100%" svg:height="18.567637877211cm" style:rel-height="scale"><draw:image xlink:href="Pictures/48f7cc38abc7a1150c526693a34cfb6c.jpg" xlink:type="simple" xlink:show="embed" xlink:actuate="onLoad"/></draw:frame>
<text:line-break/>
I have not found anywhere that lists all of the available AMIs and their IDs, I can see why because it is a rather long list and AMI numbers change between AZs as well (make note of that, your script will <text:span text:style-name="">not work</text:span> in any AZ just by changing the region value, you will need the AMI value for that region as well.)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4:06</meta:creation-date>
    <dc:creator>Generated</dc:creator>
    <dc:date>2026-08-20T20::04:06</dc:date>
    <dc:language>en-US</dc:language>
    <meta:editing-cycles>1</meta:editing-cycles>
    <meta:editing-duration>PT0S</meta:editing-duration>
    <dc:title>set_the_ami</dc:title>
  </office:meta>
</office:document-meta>
</file>