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nning_gphoto2"/><text:bookmark-start text:name="__RefHeading___running_gphoto2_1"/><text:bookmark-start text:name="running_gphoto2"/>Running gphoto2<text:bookmark-end text:name="__RefHeading___running_gphoto2_1"/><text:bookmark-end text:name="running_gphoto2"/></text:h>
      <text:p text:style-name="Text_20_body"><text:line-break/>
You can launch gphoto2 from the command line, just enter
<text:line-break/></text:p>
      <text:p text:style-name="Preformatted_20_Text"><text:s text:c="2"/>gphoto2</text:p>
      <text:p text:style-name="Text_20_body"><text:line-break/>
Now because you didn't specify any parameters, gphoto2 will show you a list of available commands.
<text:line-break/></text:p>
      <text:p text:style-name="Preformatted_20_Text">Usage: gphoto2 [-?valLnPTDR] [-?|--help] [--usage] [--debug] [--debug-logfile=FILENAME] [--quiet]<text:line-break/><text:s text:c="8"/>[--hook-script=FILENAME] [--stdout] [--stdout-size] [--auto-detect] [--show-exif=STRING]<text:line-break/><text:s text:c="8"/>[--show-info=STRING] [--summary] [--manual] [--about] [--storage-info] [--shell]<text:line-break/><text:s text:c="8"/>[-v|--version] [--list-cameras] [--list-ports] [-a|--abilities] [--port=FILENAME]<text:line-break/><text:s text:c="8"/>[--speed=SPEED] [--camera=MODEL] [--usbid=USBIDs] [--config] [--list-config]<text:line-break/><text:s text:c="8"/>[--list-all-config] [--get-config=STRING] [--set-config=STRING] [--set-config-index=STRING]<text:line-break/><text:s text:c="8"/>[--set-config-value=STRING] [--reset] [--keep] [--no-keep] [--wait-event=COUNT]<text:line-break/><text:s text:c="8"/>[--wait-event-and-download=COUNT] [--capture-preview] [-B|--bulb=SECONDS] [-F|--frames=COUNT]<text:line-break/><text:s text:c="8"/>[-I|--interval=SECONDS] [--reset-interval] [--capture-image] [--trigger-capture]<text:line-break/><text:s text:c="8"/>[--capture-image-and-download] [--capture-movie=COUNT or SECONDS] [--capture-sound]<text:line-break/><text:s text:c="8"/>[--capture-tethered=COUNT] [--trigger-capture] [-l|--list-folders] [-L|--list-files]<text:line-break/><text:s text:c="8"/>[-m|--mkdir=DIRNAME] [-r|--rmdir=DIRNAME] [-n|--num-files] [-p|--get-file=RANGE]<text:line-break/><text:s text:c="8"/>[-P|--get-all-files] [-t|--get-thumbnail=RANGE] [-T|--get-all-thumbnails] [--get-metadata=RANGE]<text:line-break/><text:s text:c="8"/>[--get-all-metadata] [--upload-metadata=STRING] [--get-raw-data=RANGE] [--get-all-raw-data]<text:line-break/><text:s text:c="8"/>[--get-audio-data=RANGE] [--get-all-audio-data] [-d|--delete-file=RANGE] [-D|--delete-all-files]<text:line-break/><text:s text:c="8"/>[-u|--upload-file=FILENAME] [--filename=FILENAME_PATTERN] [-f|--folder=FOLDER] [-R|--recurse]<text:line-break/><text:s text:c="8"/>[--no-recurse] [--new] [--force-overwrite] [--skip-existing]</text:p>
      <text:p text:style-name="Text_20_body"><text:line-break/>
Or you can use the following for a better description of each command:
<text:line-break/></text:p>
      <text:p text:style-name="Preformatted_20_Text"><text:s text:c="2"/>gphoto2 --help</text:p>
      <text:p text:style-name="Text_20_body"><text:line-break/>
This will give the following output:
<text:line-break/></text:p>
      <text:p text:style-name="Preformatted_20_Text">Usage: gphoto2 [OPTION...]<text:line-break/><text:line-break/>Common options<text:line-break/><text:s text:c="2"/>-?, --help<text:s text:c="33"/>Print complete help message on program usage<text:line-break/><text:s text:c="6"/>--usage<text:s text:c="32"/>Print short message on program usage<text:line-break/><text:s text:c="6"/>--debug<text:s text:c="32"/>Turn on debugging<text:line-break/><text:s text:c="6"/>--debug-logfile=FILENAME<text:s text:c="15"/>Name of file to write debug info to<text:line-break/><text:s text:c="6"/>--quiet<text:s text:c="32"/>Quiet output (default=verbose)<text:line-break/><text:s text:c="6"/>--hook-script=FILENAME<text:s text:c="17"/>Hook script to call after downloads, captures, etc.<text:line-break/><text:line-break/>Miscellaneous options (unsorted)<text:line-break/><text:s text:c="6"/>--stdout<text:s text:c="31"/>Send file to stdout<text:line-break/><text:s text:c="6"/>--stdout-size<text:s text:c="26"/>Print filesize before data<text:line-break/><text:s text:c="6"/>--auto-detect<text:s text:c="26"/>List auto-detected cameras<text:line-break/><text:s text:c="6"/>--show-exif=STRING<text:s text:c="21"/>Show EXIF information<text:line-break/><text:s text:c="6"/>--show-info=STRING<text:s text:c="21"/>Show info<text:line-break/><text:s text:c="6"/>--summary<text:s text:c="30"/>Show summary<text:line-break/><text:s text:c="6"/>--manual<text:s text:c="31"/>Show camera driver manual<text:line-break/><text:s text:c="6"/>--about<text:s text:c="32"/>About the camera driver manual<text:line-break/><text:s text:c="6"/>--storage-info<text:s text:c="25"/>Show storage information<text:line-break/><text:s text:c="6"/>--shell<text:s text:c="32"/>gPhoto shell<text:line-break/><text:line-break/>Get information on software and host system (not from the camera)<text:line-break/><text:s text:c="2"/>-v, --version<text:s text:c="30"/>Display version and exit<text:line-break/><text:s text:c="6"/>--list-cameras<text:s text:c="25"/>List supported camera models<text:line-break/><text:s text:c="6"/>--list-ports<text:s text:c="27"/>List supported port devices<text:line-break/><text:s text:c="2"/>-a, --abilities<text:s text:c="28"/>Display camera/driver abilities<text:line-break/><text:line-break/>Specify the camera to use<text:line-break/><text:s text:c="6"/>--port=FILENAME<text:s text:c="24"/>Specify device port<text:line-break/><text:s text:c="6"/>--speed=SPEED<text:s text:c="26"/>Specify serial transfer speed<text:line-break/><text:s text:c="6"/>--camera=MODEL<text:s text:c="25"/>Specify camera model<text:line-break/><text:s text:c="6"/>--usbid=USBIDs<text:s text:c="25"/>(expert only) Override USB IDs<text:line-break/><text:line-break/>Camera and software configuration<text:line-break/><text:s text:c="6"/>--config<text:s text:c="31"/>Configure<text:line-break/><text:s text:c="6"/>--list-config<text:s text:c="26"/>List configuration tree<text:line-break/><text:s text:c="6"/>--list-all-config<text:s text:c="22"/>Dump full configuration tree<text:line-break/><text:s text:c="6"/>--get-config=STRING<text:s text:c="20"/>Get configuration value<text:line-break/><text:s text:c="6"/>--set-config=STRING<text:s text:c="20"/>Set configuration value or index in choices<text:line-break/><text:s text:c="6"/>--set-config-index=STRING<text:s text:c="14"/>Set configuration value index in choices<text:line-break/><text:s text:c="6"/>--set-config-value=STRING<text:s text:c="14"/>Set configuration value<text:line-break/><text:s text:c="6"/>--reset<text:s text:c="32"/>Reset device port<text:line-break/><text:line-break/>Capture an image from or on the camera<text:line-break/><text:s text:c="6"/>--keep<text:s text:c="33"/>Keep images on camera after capturing<text:line-break/><text:s text:c="6"/>--no-keep<text:s text:c="30"/>Remove images from camera after capturing<text:line-break/><text:s text:c="6"/>--wait-event[=COUNT]<text:s text:c="19"/>Wait for event(s) from camera<text:line-break/><text:s text:c="6"/>--wait-event-and-download[=COUNT]<text:s text:c="6"/>Wait for event(s) from the camera and download new images<text:line-break/><text:s text:c="6"/>--capture-preview<text:s text:c="22"/>Capture a quick preview<text:line-break/><text:s text:c="2"/>-B, --bulb=SECONDS<text:s text:c="25"/>Set bulb exposure time in seconds<text:line-break/><text:s text:c="2"/>-F, --frames=COUNT<text:s text:c="25"/>Set number of frames to capture (default=infinite)<text:line-break/><text:s text:c="2"/>-I, --interval=SECONDS<text:s text:c="21"/>Set capture interval in seconds<text:line-break/><text:s text:c="6"/>--reset-interval<text:s text:c="23"/>Reset capture interval on signal (default=no)<text:line-break/><text:s text:c="6"/>--capture-image<text:s text:c="24"/>Capture an image<text:line-break/><text:s text:c="6"/>--trigger-capture<text:s text:c="22"/>Trigger capture of an image<text:line-break/><text:s text:c="6"/>--capture-image-and-download<text:s text:c="11"/>Capture an image and download it<text:line-break/><text:s text:c="6"/>--capture-movie[=COUNT or SECONDS]<text:s text:c="5"/>Capture a movie<text:line-break/><text:s text:c="6"/>--capture-sound<text:s text:c="24"/>Capture an audio clip<text:line-break/><text:s text:c="6"/>--capture-tethered[=COUNT]<text:s text:c="13"/>Wait for shutter release on the camera and download<text:line-break/><text:s text:c="6"/>--trigger-capture<text:s text:c="22"/>Trigger image capture<text:line-break/><text:line-break/>Downloading, uploading and manipulating files<text:line-break/><text:s text:c="2"/>-l, --list-folders<text:s text:c="25"/>List folders in folder<text:line-break/><text:s text:c="2"/>-L, --list-files<text:s text:c="27"/>List files in folder<text:line-break/><text:s text:c="2"/>-m, --mkdir=DIRNAME<text:s text:c="24"/>Create a directory<text:line-break/><text:s text:c="2"/>-r, --rmdir=DIRNAME<text:s text:c="24"/>Remove a directory<text:line-break/><text:s text:c="2"/>-n, --num-files<text:s text:c="28"/>Display number of files<text:line-break/><text:s text:c="2"/>-p, --get-file=RANGE<text:s text:c="23"/>Get files given in range<text:line-break/><text:s text:c="2"/>-P, --get-all-files<text:s text:c="24"/>Get all files from folder<text:line-break/><text:s text:c="2"/>-t, --get-thumbnail=RANGE<text:s text:c="18"/>Get thumbnails given in range<text:line-break/><text:s text:c="2"/>-T, --get-all-thumbnails<text:s text:c="19"/>Get all thumbnails from folder<text:line-break/><text:s text:c="6"/>--get-metadata=RANGE<text:s text:c="19"/>Get metadata given in range<text:line-break/><text:s text:c="6"/>--get-all-metadata<text:s text:c="21"/>Get all metadata from folder<text:line-break/><text:s text:c="6"/>--upload-metadata=STRING<text:s text:c="15"/>Upload metadata for file<text:line-break/><text:s text:c="6"/>--get-raw-data=RANGE<text:s text:c="19"/>Get raw data given in range<text:line-break/><text:s text:c="6"/>--get-all-raw-data<text:s text:c="21"/>Get all raw data from folder<text:line-break/><text:s text:c="6"/>--get-audio-data=RANGE<text:s text:c="17"/>Get audio data given in range<text:line-break/><text:s text:c="6"/>--get-all-audio-data<text:s text:c="19"/>Get all audio data from folder<text:line-break/><text:s text:c="2"/>-d, --delete-file=RANGE<text:s text:c="20"/>Delete files given in range<text:line-break/><text:s text:c="2"/>-D, --delete-all-files<text:s text:c="21"/>Delete all files in folder (--no-recurse by default)<text:line-break/><text:s text:c="2"/>-u, --upload-file=FILENAME<text:s text:c="17"/>Upload a file to camera<text:line-break/><text:s text:c="6"/>--filename=FILENAME_PATTERN<text:s text:c="12"/>Specify a filename or filename pattern<text:line-break/><text:s text:c="2"/>-f, --folder=FOLDER<text:s text:c="24"/>Specify camera folder (default="/")<text:line-break/><text:s text:c="2"/>-R, --recurse<text:s text:c="30"/>Recursion (default for download)<text:line-break/><text:s text:c="6"/>--no-recurse<text:s text:c="27"/>No recursion (default for deletion)<text:line-break/><text:s text:c="6"/>--new<text:s text:c="34"/>Process new files only<text:line-break/><text:s text:c="6"/>--force-overwrite<text:s text:c="22"/>Overwrite files without asking<text:line-break/><text:s text:c="6"/>--skip-existing<text:s text:c="24"/>Skip existing files</text:p>
      <text:p text:style-name="Text_20_body"><text:line-break/>
The first thing we need to do with gphoto2 is to check that we can detect the make and model of our camera, if this part fails, then it is likely that your camera is not supported. If you have a particularly old DSLR (acutally, gphoto2 works with cameras other than DSLRs) then you might not get any support, or only limited support.
<text:line-break/>
<text:line-break/>
So for instance, my 12 ish year old Canon 300D is supported (yay) and here is what is supported:
<text:line-break/></text:p>
      <text:p text:style-name="Preformatted_20_Text"><text:s text:c="2"/>Canon EOS 300D (normal mode)<text:tab/>Image Capture, Liveview, Configuration<text:tab/> <text:line-break/><text:s text:c="2"/>Canon EOS 300D (PTP mode)<text:tab/> <text:tab/> </text:p>
      <text:p text:style-name="Text_20_body"><text:line-break/>
On the other hand, I would expect that any body I, or anyone else buys this year, will have to wait for some support to be added.
<text:line-break/>
<text:line-break/>
There is a list of supported models available at this url: <text:a xlink:type="simple" xlink:href="http://gphoto.org/proj/libgphoto2/support.php" text:style-name="Internet_20_link" text:visited-style-name="Visited_20_Internet_20_Link">http://gphoto.org/proj/libgphoto2/support.php</text:a>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07:21</meta:creation-date>
    <dc:creator>Generated</dc:creator>
    <dc:date>2026-08-19T21::07:21</dc:date>
    <dc:language>en-US</dc:language>
    <meta:editing-cycles>1</meta:editing-cycles>
    <meta:editing-duration>PT0S</meta:editing-duration>
    <dc:title>running_gphoto2</dc:title>
  </office:meta>
</office:document-meta>
</file>