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7973663d14b262e676cd5f8f942b2d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p2040_zero"/><text:bookmark-start text:name="__RefHeading___waveshare_rp2040_zero_1"/><text:bookmark-start text:name="waveshare_rp2040_zero"/>Waveshare RP2040 Zero<text:bookmark-end text:name="__RefHeading___waveshare_rp2040_zero_1"/><text:bookmark-end text:name="waveshare_rp2040_zero"/></text:h>
      <text:p text:style-name="Text_20_body"><text:span text:style-name="">Jun 2026</text:span>
<text:line-break/>
<text:line-break/>
<draw:frame draw:style-name="mediacenter" draw:name="0" text:anchor-type="paragraph" draw:z-index="0" svg:width="2.6458333333333cm" style:rel-width="100%" svg:height="3.6544400118203cm" style:rel-height="scale"><draw:image xlink:href="Pictures/b7973663d14b262e676cd5f8f942b2d5.jpg" xlink:type="simple" xlink:show="embed" xlink:actuate="onLoad"/></draw:frame></text:p>
      <text:p text:style-name="Horizontal_20_Line"/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<text:line-break/>
The RP2040-Zero mini development board is equipped with a Type-C female port, utilizes the RP2040A developed by Raspberry Pi as the core, and leading out all unoccupied pins in a very small form factor. Using castellated processing technology, it can be welded onto your custom board.
<text:line-break/>
<text:line-break/></text:p>
      <text:p text:style-name="Horizontal_20_Line"/>
      <text:list text:style-name="List_20_1" text:continue-numbering="false">
        <text:list-item>
          <text:p text:style-name="List_20_1_Content_First"><text:a xlink:type="simple" xlink:href="https://wiki.alanwalker.uk/doku.php?id=waveshare_rp2040" text:style-name="Internet_20_link" text:visited-style-name="Visited_20_Internet_20_Link">Waveshare RP2040</text:a><text:line-break/></text:p>
        </text:list-item>
        <text:list-item>
          <text:p text:style-name="List_20_1_Content_Last"><text:a xlink:type="simple" xlink:href="https://wiki.alanwalker.uk/doku.php?id=firmware_install" text:style-name="Internet_20_link" text:visited-style-name="Visited_20_Internet_20_Link">Firmware Install</text:a><text:line-break/></text:p>
        </text:list-item>
      </text:list>
      <text:p text:style-name="Text_20_body"><text:a xlink:type="simple" xlink:href="https://micropython.org/download/WAVESHARE_RP2040_ZERO/" text:style-name="Internet_20_link" text:visited-style-name="Visited_20_Internet_20_Link">https://micropython.org/download/WAVESHARE_RP2040_ZERO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39:48</meta:creation-date>
    <dc:creator>Generated</dc:creator>
    <dc:date>2026-08-19T21::39:48</dc:date>
    <dc:language>en-US</dc:language>
    <meta:editing-cycles>1</meta:editing-cycles>
    <meta:editing-duration>PT0S</meta:editing-duration>
    <dc:title>rp2040_zero</dc:title>
  </office:meta>
</office:document-meta>
</file>