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afa90f9096d8a2b5509c8b77083d8dc.jpg"/>
  <manifest:file-entry manifest:media-type="image/jpeg" manifest:full-path="Pictures/2e3ee462741111288d1cae7d9fa87b1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cover_from_forgotten_cisco_password"/><text:bookmark-start text:name="__RefHeading___recover_from_forgotten_cisco_password_1"/><text:bookmark-start text:name="recover_from_forgotten_cisco_password"/>Recover from forgotten Cisco Password<text:bookmark-end text:name="__RefHeading___recover_from_forgotten_cisco_password_1"/><text:bookmark-end text:name="recover_from_forgotten_cisco_password"/></text:h>
      <text:p text:style-name="Text_20_body"><text:span text:style-name="">Apr 2023</text:span>
<text:line-break/>
<text:line-break/>
<draw:frame draw:style-name="mediacenter" draw:name="0" text:anchor-type="paragraph" draw:z-index="0" svg:width="10.583333333333cm" svg:height="8.4666666666667cm"><draw:image xlink:href="Pictures/dafa90f9096d8a2b5509c8b77083d8dc.jpg" xlink:type="simple" xlink:show="embed" xlink:actuate="onLoad"/></draw:frame></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While trying to reset the password on some Cisco switches, where I did not know the password, I tried to follow several guides online, and they all had some mis information or missing information. So I have put this together from a multitude of sources to hopefully provide something that means you won’t have to go on the journey that I did.
<text:line-break/>
<text:line-break/>
What this guide will show you is how to reset a cisco 3560g or 3560x (and maybe other Cisco switches) password without losing the config. If you don’t care about the existing configuration then at some point in this guide I will tell you to stop using the guide and start  using the on screen Cisco prompts.
<text:line-break/>
<text:line-break/>
The steps are very simple, you need to be physically in front of the Cisco switch, connected to the Console port with the blue Cisco cable or in the case of the 3560x you have the option to use the USB console at the front (as well as the blue RJ45 at the rear)
<text:line-break/>
<text:line-break/></text:p>
      <text:p text:style-name="Horizontal_20_Line"/>
      <text:h text:style-name="Heading_20_3" text:outline-level="3"><text:bookmark-start text:name="__RefHeading___procedure_3"/><text:bookmark-start text:name="procedure"/>Procedure<text:bookmark-end text:name="__RefHeading___procedure_3"/><text:bookmark-end text:name="procedure"/></text:h>
      <text:p text:style-name="Text_20_body"><text:span text:style-name="Strong_20_Emphasis">1.</text:span> Connect the Cisco to your computer serial port, and establish a connection using: 8bit, no stop, 9600 baud. This way as soon as the switch starts to boot you will see it on your console.
<text:line-break/>
<text:line-break/>
<text:span text:style-name="Strong_20_Emphasis">2.</text:span> Ensure that the switch is powered down.
<text:line-break/>
<text:line-break/>
<text:span text:style-name="Strong_20_Emphasis">3.</text:span> With the switch in the powered down state, press and hold the MODE button (top left at the front for 3560x and bottom left at the front for 3560G) you need to hold this button in for 60 seconds.
<text:line-break/>
<text:line-break/>
<draw:frame draw:style-name="mediacenter" draw:name="1" text:anchor-type="paragraph" draw:z-index="1" svg:width="7.9375cm" style:rel-width="100%" svg:height="3.1793963997986cm" style:rel-height="scale"><draw:image xlink:href="Pictures/2e3ee462741111288d1cae7d9fa87b18.jpg" xlink:type="simple" xlink:show="embed" xlink:actuate="onLoad"/></draw:frame>
<text:line-break/>
<text:line-break/>
<text:span text:style-name="Strong_20_Emphasis">4.</text:span> If you held the button long enough, you should see the following on your console:
<text:line-break/>
<text:line-break/>
<text:span text:style-name="">Using driver version 1 for media type 2
Base ethernet MAC Address: ac:f2:c5:c1:17:00
Xmodem file system is available.
The password-recovery mechanism is enabled.</text:span>
<text:line-break/>
<text:line-break/>
<text:span text:style-name="">The system has been interrupted prior to initializing the
flash filesystem</text:span>.  <text:span text:style-name="">The following commands will initialize
the flash filesystem, and finish loading the operating
system software:</text:span>
<text:line-break/>
<text:line-break/>
<text:span text:style-name=""> flash_init
<text:line-break/>
 boot</text:span>
<text:line-break/>
<text:line-break/>
<text:span text:style-name="">switch:</text:span>
<text:line-break/>
<text:line-break/>
This text tells you that you have successfully interrupted the switch boot process.
<text:line-break/>
<text:line-break/>
<text:span text:style-name="Strong_20_Emphasis">5.</text:span> At the <text:span text:style-name="">switch:</text:span> console enter the command <text:span text:style-name="">flash_init</text:span>
<text:line-break/>
<text:line-break/>
<text:span text:style-name="">switch:</text:span> <text:span text:style-name="">flash_init</text:span><text:line-break/>
<text:span text:style-name="">Initializing Flash…<text:line-break/>
mifs[2]: 10 files, 1 directories<text:line-break/>
mifs[2]: Total bytes     :    2097152<text:line-break/>
mifs[2]: Bytes used      :     612352<text:line-break/>
mifs[2]: Bytes available :    1484800<text:line-break/>
mifs[2]: mifs fsck took 2 seconds.<text:line-break/>
mifs[3]: 0 files, 1 directories<text:line-break/>
mifs[3]: Total bytes     :    4194304<text:line-break/>
mifs[3]: Bytes used      :       1024<text:line-break/>
mifs[3]: Bytes available :    4193280<text:line-break/>
mifs[3]: mifs fsck took 4 seconds.<text:line-break/>
mifs[4]: 5 files, 1 directories<text:line-break/>
mifs[4]: Total bytes     :     524288<text:line-break/>
mifs[4]: Bytes used      :       9216<text:line-break/>
mifs[4]: Bytes available :     515072<text:line-break/>
mifs[4]: mifs fsck took 0 seconds.<text:line-break/>
mifs[5]: 5 files, 1 directories<text:line-break/>
mifs[5]: Total bytes     :     524288<text:line-break/>
mifs[5]: Bytes used      :       9216<text:line-break/>
mifs[5]: Bytes available :     515072<text:line-break/>
mifs[5]: mifs fsck took 1 seconds.<text:line-break/>
mifs[6]: 490 files, 11 directories<text:line-break/>
mifs[6]: Total bytes     :   57671680<text:line-break/>
mifs[6]: Bytes used      :   19659776<text:line-break/>
mifs[6]: Bytes available :   38011904<text:line-break/>
mifs[6]: mifs fsck took 56 seconds.<text:line-break/>
…done Initializing Flash.</text:span>
<text:line-break/>
<text:line-break/>
<text:span text:style-name="">switch:</text:span>
<text:line-break/>
<text:line-break/>
This takes around 60 seconds, please be patient and wait for the <text:span text:style-name="">'switch:'</text:span> prompt to appear. If the switch goes past this, then it is booting and you need to start this process again.
<text:line-break/>
<text:line-break/>
<text:span text:style-name="Strong_20_Emphasis">6.</text:span> You will be back at the <text:span text:style-name="">switch:</text:span> console prompt, enter the following:<text:line-break/>
<text:span text:style-name="">rename flash:config.text flash:config.old</text:span> (there is no text return for this command)
<text:line-break/>
<text:line-break/>
<text:span text:style-name="Strong_20_Emphasis">7.</text:span> Again, from the <text:span text:style-name="">switch:</text:span> console prompt, enter: <text:line-break/>
<text:span text:style-name="">boot</text:span> - to start the switch booting up.
<text:line-break/>
<text:line-break/>
<text:span text:style-name="Strong_20_Emphasis">8.</text:span> You should see an output on the console that starts like this:
<text:line-break/>
<text:span text:style-name="">Loading “flash:/c3560e-universalk9-mz.122-55.SE5/c3560e-universalk9-mz.122-55.SE5.bin”…@@@@@@@@@@@@@@@@@@@@@@@@@@@@@@@@@@@@@@@@@@@@@@@@@@@@@@@@@@@@@@@@@@@@@@@@@@@@@@@@@@@@@@@@@@@@@@@@@@@@@@@@@@@@@@@@@@@@@@@@@@@@@@@@@@@@@@@@@@@@@@@@@@@@@@@@@@@@@@@@@@@@@@@@@@@@@@@@@@@@@@@@@@@@@@@@@@@@@@@@@@@@@@@@@@@@@@@@@@@@@@@@@@@@@@@@@@@@@@@@@@@@@@@@@@@@@@@@@@@@@@@@@@@@@@@@@@@@@@@@@@@@@@@@@@@@@@@@@@@@@@@@@@@@@@@@@@@@@@@@@@@@@@@@</text:span>
<text:line-break/>
<text:line-break/>
<text:span text:style-name="Strong_20_Emphasis">9.</text:span> Eventually you will see the following prompt:
<text:line-break/>
<text:line-break/>
<text:span text:style-name="">Would you like to enter the initial configuration dialog? [yes/no]:</text:span>
<text:line-break/>
<text:line-break/>
This is where you have a choice, if you do not care about the switch configuration, then you can say <text:span text:style-name="">‘yes’</text:span> and enter the Cisco Switch Configuration wizard.
<text:line-break/>
<text:line-break/>
However, if you need to keep the existing switch configuration and just change the password, then you need to enter <text:span text:style-name="">‘no’</text:span> at this point and carry on with this guide.
<text:line-break/>
<text:line-break/>
<text:span text:style-name="Strong_20_Emphasis">10.</text:span> From the <text:span text:style-name="">switch:</text:span> prompt, enter: <text:line-break/>
<text:span text:style-name="">en (for enable mode)</text:span>
<text:line-break/>
<text:line-break/>
<text:span text:style-name="Strong_20_Emphasis">11.</text:span> From the <text:span text:style-name="">switch:</text:span> prompt, enter: <text:line-break/>
<text:span text:style-name="">rename flash:config.old flash:config.text</text:span>
<text:line-break/>
<text:line-break/>
When you see this message <text:span text:style-name="">Destination filename [running-config]?</text:span> Just press enter.
<text:line-break/>
<text:line-break/>
<text:span text:style-name="Strong_20_Emphasis">12.</text:span> From the <text:span text:style-name="">switch:</text:span> prompt, enter: <text:line-break/>
<text:span text:style-name="">copy flash:config.text system:running-config</text:span>
<text:line-break/>
<text:line-break/>
When you see this message <text:span text:style-name="">Destination filename [running-config]?</text:span> Just press enter.
<text:line-break/>
<text:line-break/>
<text:span text:style-name="Strong_20_Emphasis">13.</text:span> From the <text:span text:style-name="">switch:</text:span> prompt, enter: <text:line-break/>
<text:span text:style-name="">conf t</text:span>      (configure terminal)
<text:line-break/>
<text:line-break/>
<text:span text:style-name="Strong_20_Emphasis">14.</text:span>	The <text:span text:style-name="">switch:</text:span> prompt will now be <text:span text:style-name="">switch(config)</text:span> prompt, from here we can change the password with:
<text:span text:style-name="">enable password cisco</text:span>
<text:line-break/>
<text:line-break/>
I am using ‘cisco’ as the password, you can use what you like, just don’t forget it.
<text:line-break/>
<text:line-break/>
<text:span text:style-name="Strong_20_Emphasis">15.</text:span> From the <text:span text:style-name="">switch(config)</text:span> prompt, type: <text:line-break/>
<text:span text:style-name="">exit</text:span>
<text:line-break/>
<text:line-break/>
To get back to the top level of the cisco menu, might have to do this twice.
<text:line-break/>
<text:line-break/>
<text:span text:style-name="Strong_20_Emphasis">16.</text:span>	To save the configuration enter: <text:line-break/>
<text:span text:style-name="">wr mem</text:span>
<text:line-break/>
Now when you try to enter the switch with: <text:line-break/>
<text:span text:style-name="">en</text:span>
<text:line-break/>
You should be prompted for a password.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7:34</meta:creation-date>
    <dc:creator>Generated</dc:creator>
    <dc:date>2026-08-19T21::47:34</dc:date>
    <dc:language>en-US</dc:language>
    <meta:editing-cycles>1</meta:editing-cycles>
    <meta:editing-duration>PT0S</meta:editing-duration>
    <dc:title>recover_from_forgotten_cisco_password</dc:title>
  </office:meta>
</office:document-meta>
</file>