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a1d2635d538383d20411f79ec87583.png"/>
  <manifest:file-entry manifest:media-type="image/png" manifest:full-path="Pictures/b1ba05e2ef9f4d50d40e807783c1c6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aspberry_pi_pico_pinouts"/><text:bookmark-start text:name="__RefHeading___raspberry_pi_pico_pinouts_1"/><text:bookmark-start text:name="raspberry_pi_pico_pinouts"/>Raspberry Pi Pico Pinouts<text:bookmark-end text:name="__RefHeading___raspberry_pi_pico_pinouts_1"/><text:bookmark-end text:name="raspberry_pi_pico_pinouts"/></text:h>
      <text:p text:style-name="Text_20_body"><text:span text:style-name="">Jun 2026</text:span>
<text:line-break/>
<text:line-break/>
<draw:frame draw:style-name="mediacenter" draw:name="0" text:anchor-type="paragraph" draw:z-index="0" svg:width="5.2916666666667cm" style:rel-width="100%" svg:height="2.1818720379147cm" style:rel-height="scale"><draw:image xlink:href="Pictures/8aa1d2635d538383d20411f79ec87583.png" xlink:type="simple" xlink:show="embed" xlink:actuate="onLoad"/></draw:frame></text:p>
      <text:p text:style-name="Horizontal_20_Line"/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line-break/>
The Raspberry Pi Pico and Pico 2 have the same pinouts, the difference is between the Wireless and non Wireless models.
<text:line-break/>
<text:line-break/></text:p>
      <text:p text:style-name="Horizontal_20_Line"/>
      <text:h text:style-name="Heading_20_3" text:outline-level="3"><text:bookmark-start text:name="__RefHeading___pico_1_2_non_wireless_pinout_3"/><text:bookmark-start text:name="pico_1_2_non_wireless_pinout"/>Pico 1/2 NON Wireless Pinout<text:bookmark-end text:name="__RefHeading___pico_1_2_non_wireless_pinout_3"/><text:bookmark-end text:name="pico_1_2_non_wireless_pinout"/></text:h>
      <text:p text:style-name="Text_20_body"><text:line-break/>
<draw:frame draw:style-name="mediacenter" draw:name="1" text:anchor-type="paragraph" draw:z-index="1" svg:width="23.8125cm" style:rel-width="100%" svg:height="15.532204020849cm" style:rel-height="scale"><draw:image xlink:href="Pictures/b1ba05e2ef9f4d50d40e807783c1c60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18:30</meta:creation-date>
    <dc:creator>Generated</dc:creator>
    <dc:date>2026-08-19T23::18:30</dc:date>
    <dc:language>en-US</dc:language>
    <meta:editing-cycles>1</meta:editing-cycles>
    <meta:editing-duration>PT0S</meta:editing-duration>
    <dc:title>raspberry_pi_pico_pinouts</dc:title>
  </office:meta>
</office:document-meta>
</file>