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aa1d2635d538383d20411f79ec8758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aspberry_pi_pico_other_rp20x0"/><text:bookmark-start text:name="__RefHeading___raspberry_pi_pico_other_rp20x0_1"/><text:bookmark-start text:name="raspberry_pi_pico_other_rp20x0"/>Raspberry Pi Pico &amp; Other RP20x0<text:bookmark-end text:name="__RefHeading___raspberry_pi_pico_other_rp20x0_1"/><text:bookmark-end text:name="raspberry_pi_pico_other_rp20x0"/></text:h>
      <text:p text:style-name="Text_20_body"><text:span text:style-name="">Jun 2026</text:span>
<text:line-break/>
<text:line-break/>
<draw:frame draw:style-name="mediacenter" draw:name="0" text:anchor-type="paragraph" draw:z-index="0" svg:width="5.2916666666667cm" style:rel-width="100%" svg:height="2.1818720379147cm" style:rel-height="scale"><draw:image xlink:href="Pictures/8aa1d2635d538383d20411f79ec87583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The Raspberry Pi Pico is completely different to the previous generations of Raspberry Pi computers. The main difference between a Raspberry Pi 5 and a Raspberry Pi Pico is that they are two completely different classes of devices designed for totally different purposes.</text:p>
      <text:list text:style-name="List_20_1" text:continue-numbering="false">
        <text:list-item>
          <text:p text:style-name="LastListParagraph_List_20_1_Content_First"> Raspberry Pi 5 = a full computer (runs Linux, HDMI, USB, Wi‑Fi, multitasking)</text:p>
        </text:list-item>
      </text:list>
      <text:list text:style-name="List_20_1" text:continue-numbering="false">
        <text:list-item>
          <text:p text:style-name="LastListParagraph_List_20_1_Content_First"> Raspberry Pi Pico = a microcontroller (runs tiny programs, no OS, ultra‑low power)</text:p>
        </text:list-item>
      </text:list>
      <text:h text:style-name="Heading_20_3" text:outline-level="3"><text:bookmark-start text:name="__RefHeading___raspberry_pi_vx_a_full_single‑board_computer_sbc_3"/><text:bookmark-start text:name="raspberry_pi_vx_a_full_single‑board_computer_sbc"/>Raspberry Pi Vx — a full single‑board computer (SBC)<text:bookmark-end text:name="__RefHeading___raspberry_pi_vx_a_full_single‑board_computer_sbc_3"/><text:bookmark-end text:name="raspberry_pi_vx_a_full_single‑board_computer_sbc"/></text:h>
      <text:list text:style-name="List_20_1" text:continue-numbering="false">
        <text:list-item>
          <text:p text:style-name="LastListParagraph_List_20_1_Content_First"> Runs a full operating system (Raspberry Pi OS / Linux)</text:p>
        </text:list-item>
      </text:list>
      <text:list text:style-name="List_20_1" text:continue-numbering="false">
        <text:list-item>
          <text:p text:style-name="LastListParagraph_List_20_1_Content_First"> Works like a tiny desktop PC</text:p>
        </text:list-item>
      </text:list>
      <text:list text:style-name="List_20_1" text:continue-numbering="false">
        <text:list-item>
          <text:p text:style-name="LastListParagraph_List_20_1_Content_First"> Has HDMI, USB 3.0, Wi‑Fi, Bluetooth, Ethernet</text:p>
        </text:list-item>
      </text:list>
      <text:list text:style-name="List_20_1" text:continue-numbering="false">
        <text:list-item>
          <text:p text:style-name="LastListParagraph_List_20_1_Content_First"> Can run browsers, servers, databases, GUIs, Python apps, etc.</text:p>
        </text:list-item>
      </text:list>
      <text:list text:style-name="List_20_1" text:continue-numbering="false">
        <text:list-item>
          <text:p text:style-name="LastListParagraph_List_20_1_Content_First"> CPU: Quad‑core 2.4 GHz</text:p>
        </text:list-item>
      </text:list>
      <text:list text:style-name="List_20_1" text:continue-numbering="false">
        <text:list-item>
          <text:p text:style-name="LastListParagraph_List_20_1_Content_First"> RAM: 4–16 GB</text:p>
        </text:list-item>
      </text:list>
      <text:list text:style-name="List_20_1" text:continue-numbering="false">
        <text:list-item>
          <text:p text:style-name="LastListParagraph_List_20_1_Content_First"> Designed for: computing, media, robotics, servers, learning Linux</text:p>
        </text:list-item>
      </text:list>
      <text:h text:style-name="Heading_20_3" text:outline-level="3"><text:bookmark-start text:name="__RefHeading___raspberry_pi_pico_a_microcontroller_board_4"/><text:bookmark-start text:name="raspberry_pi_pico_a_microcontroller_board"/>Raspberry Pi Pico — a microcontroller board<text:bookmark-end text:name="__RefHeading___raspberry_pi_pico_a_microcontroller_board_4"/><text:bookmark-end text:name="raspberry_pi_pico_a_microcontroller_board"/></text:h>
      <text:list text:style-name="List_20_1" text:continue-numbering="false">
        <text:list-item>
          <text:p text:style-name="LastListParagraph_List_20_1_Content_First"> Runs one program at a time (no OS)</text:p>
        </text:list-item>
      </text:list>
      <text:list text:style-name="List_20_1" text:continue-numbering="false">
        <text:list-item>
          <text:p text:style-name="LastListParagraph_List_20_1_Content_First"> Programmed in MicroPython or C/C++</text:p>
        </text:list-item>
      </text:list>
      <text:list text:style-name="List_20_1" text:continue-numbering="false">
        <text:list-item>
          <text:p text:style-name="LastListParagraph_List_20_1_Content_First"> No HDMI, no OS, no multitasking</text:p>
        </text:list-item>
      </text:list>
      <text:list text:style-name="List_20_1" text:continue-numbering="false">
        <text:list-item>
          <text:p text:style-name="LastListParagraph_List_20_1_Content_First"> Ultra‑low power, instant boot</text:p>
        </text:list-item>
      </text:list>
      <text:list text:style-name="List_20_1" text:continue-numbering="false">
        <text:list-item>
          <text:p text:style-name="LastListParagraph_List_20_1_Content_First"> CPU: Dual‑core 133 MHz</text:p>
        </text:list-item>
      </text:list>
      <text:list text:style-name="List_20_1" text:continue-numbering="false">
        <text:list-item>
          <text:p text:style-name="LastListParagraph_List_20_1_Content_First"> RAM: 264 KB</text:p>
        </text:list-item>
      </text:list>
      <text:list text:style-name="List_20_1" text:continue-numbering="false">
        <text:list-item>
          <text:p text:style-name="LastListParagraph_List_20_1_Content_First"> Designed for: sensors, GPIO control, embedded electronics, IoT</text:p>
        </text:list-item>
      </text:list>
      <text:p text:style-name="Text_20_body">This aligns with comparisons showing the Pi 5 is dramatically faster (36× CPU speed), has gigabytes of RAM, and supports 64‑bit computing, while the Pico is tiny and optimized for embedded tasks.
<text:line-break/>
<text:line-break/></text:p>
      <text:list text:style-name="List_20_1" text:continue-numbering="false">
        <text:list-item>
          <text:p text:style-name="List_20_1_Content_First"><text:a xlink:type="simple" xlink:href="https://wiki.alanwalker.uk/doku.php?id=raspberry_pi_pico_hardware" text:style-name="Internet_20_link" text:visited-style-name="Visited_20_Internet_20_Link">Raspberry Pi Pico Hardware</text:a><text:line-break/></text:p>
        </text:list-item>
        <text:list-item>
          <text:p text:style-name="List_20_1_Content"><text:a xlink:type="simple" xlink:href="https://wiki.alanwalker.uk/doku.php?id=raspberry_pi_pico_pinouts" text:style-name="Internet_20_link" text:visited-style-name="Visited_20_Internet_20_Link">Raspberry Pi Pico Pinouts</text:a><text:line-break/></text:p>
        </text:list-item>
        <text:list-item>
          <text:p text:style-name="List_20_1_Content"><text:a xlink:type="simple" xlink:href="https://wiki.alanwalker.uk/doku.php?id=thonny" text:style-name="Internet_20_link" text:visited-style-name="Visited_20_Internet_20_Link">Thonny</text:a><text:line-break/></text:p>
        </text:list-item>
        <text:list-item>
          <text:p text:style-name="List_20_1_Content_Last"><text:a xlink:type="simple" xlink:href="https://wiki.alanwalker.uk/doku.php?id=micro_python" text:style-name="Internet_20_link" text:visited-style-name="Visited_20_Internet_20_Link">Micro Python</text:a><text:line-break/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05:34</meta:creation-date>
    <dc:creator>Generated</dc:creator>
    <dc:date>2026-08-19T21::05:34</dc:date>
    <dc:language>en-US</dc:language>
    <meta:editing-cycles>1</meta:editing-cycles>
    <meta:editing-duration>PT0S</meta:editing-duration>
    <dc:title>raspberry_pi_pico_other_rp20x0</dc:title>
  </office:meta>
</office:document-meta>
</file>