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a1d2635d538383d20411f79ec87583.png"/>
  <manifest:file-entry manifest:media-type="image/png" manifest:full-path="Pictures/61251fec7e788e4c8c7d02a2ac8d76b4.png"/>
  <manifest:file-entry manifest:media-type="image/png" manifest:full-path="Pictures/77d52c4e1dd5326505e886d2be488245.png"/>
  <manifest:file-entry manifest:media-type="image/png" manifest:full-path="Pictures/9026e98903cb820528623a2115e023f3.png"/>
  <manifest:file-entry manifest:media-type="image/png" manifest:full-path="Pictures/7708f892b4c7b2bd24e85859d7e2ee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pberry_pi_pico_hardware"/><text:bookmark-start text:name="__RefHeading___raspberry_pi_pico_hardware_1"/><text:bookmark-start text:name="raspberry_pi_pico_hardware"/>Raspberry Pi Pico Hardware<text:bookmark-end text:name="__RefHeading___raspberry_pi_pico_hardware_1"/><text:bookmark-end text:name="raspberry_pi_pico_hardware"/></text:h>
      <text:p text:style-name="Text_20_body"><text:span text:style-name="">Jun 2026</text:span>
<text:line-break/>
<text:line-break/>
<draw:frame draw:style-name="mediacenter" draw:name="0" text:anchor-type="paragraph" draw:z-index="0" svg:width="5.2916666666667cm" style:rel-width="100%" svg:height="2.1818720379147cm" style:rel-height="scale"><draw:image xlink:href="Pictures/8aa1d2635d538383d20411f79ec87583.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Most of this information comes from the following <text:a xlink:type="simple" xlink:href="https://www.raspberrypi.com/documentation/microcontrollers/pico-series.html" text:style-name="Internet_20_link" text:visited-style-name="Visited_20_Internet_20_Link">page</text:a>. I have replicated some of it here because sometimes webpages move, are edited or just disappear.</text:p>
      <text:h text:style-name="Heading_20_3" text:outline-level="3"><text:bookmark-start text:name="__RefHeading___pico_microcontroller_boards_3"/><text:bookmark-start text:name="pico_microcontroller_boards"/>Pico microcontroller boards<text:bookmark-end text:name="__RefHeading___pico_microcontroller_boards_3"/><text:bookmark-end text:name="pico_microcontroller_boards"/></text:h>
      <text:p text:style-name="Text_20_body">Raspberry Pi Pico is a development board that uses Raspberry Pi microcontrollers (RP2040 or RP2350). A Raspberry Pi Pico is programmed using MicroPython, C, or C++ and, unlike other Raspberry Pi devices, doesn’t run Linux or support removable storage. Instead, Raspberry Pi Pico is programmed by flashing binaries to the on-board flash memory.
<text:line-break/>
<text:line-break/>
There are two generations of the Raspberry Pi Pico series:</text:p>
      <text:list text:style-name="List_20_1" text:continue-numbering="false">
        <text:list-item>
          <text:p text:style-name="List_20_1_Content_First"> Raspberry Pi Pico (Pico 1)</text:p>
        </text:list-item>
        <text:list-item>
          <text:p text:style-name="List_20_1_Content_Last"> Raspberry Pi Pico 2</text:p>
        </text:list-item>
      </text:list>
      <text:p text:style-name="Text_20_body">Each generation is available in four variants, which differ based on:</text:p>
      <text:list text:style-name="List_20_1" text:continue-numbering="false">
        <text:list-item>
          <text:p text:style-name="List_20_1_Content_First"> Wireless connectivity. Variants that include the W suffix in the name include Wi-Fi and Bluetooth.</text:p>
        </text:list-item>
        <text:list-item>
          <text:p text:style-name="List_20_1_Content_Last"> Presoldered headers. Variants are available either as castellated modules (for direct soldering) or with presoldered pin headers</text:p>
        </text:list-item>
      </text:list>
      <text:p text:style-name="Horizontal_20_Line"/>
      <text:h text:style-name="Heading_20_3" text:outline-level="3"><text:bookmark-start text:name="__RefHeading___raspberry_pi_pico_4"/><text:bookmark-start text:name="raspberry_pi_pico"/>Raspberry Pi Pico<text:bookmark-end text:name="__RefHeading___raspberry_pi_pico_4"/><text:bookmark-end text:name="raspberry_pi_pico"/></text:h>
      <text:p text:style-name="Text_20_body">The first generation of Raspberry Pi Pico is based on the RP2040 microcontroller chip. It comes in four variants, listed below. For more detail about the variants, see Non-wireless Raspberry Pi Pico boards (Raspberry Pi Pico and Pico H) and Wireless Raspberry Pi Pico boards (Raspberry Pi Pico W and Pico WH).
<text:line-break/>
<text:line-break/>
<draw:frame draw:style-name="mediacenter" draw:name="1" text:anchor-type="paragraph" draw:z-index="1" svg:width="15.875cm" svg:height="3.5309674502712cm"><draw:image xlink:href="Pictures/61251fec7e788e4c8c7d02a2ac8d76b4.png" xlink:type="simple" xlink:show="embed" xlink:actuate="onLoad"/></draw:frame></text:p>
      <text:p text:style-name="Text_20_body">Figure 1 provides a visual reference for the four Raspberry Pi Pico variants as seen from the top. Visually, these variants differ most obviously based on:</text:p>
      <text:list text:style-name="List_20_1" text:continue-numbering="false">
        <text:list-item>
          <text:p text:style-name="List_20_1_Content_First"> The presence or absence of a wireless component.</text:p>
        </text:list-item>
        <text:list-item>
          <text:p text:style-name="List_20_1_Content"> The presence or absence of presoldered header pins.</text:p>
        </text:list-item>
        <text:list-item>
          <text:p text:style-name="List_20_1_Content_Last"> The location and type of Serial Wire Debug (SWD) interface.</text:p>
        </text:list-item>
      </text:list>
      <text:p text:style-name="Text_20_body">For more information about these differences, see Non-wireless Raspberry Pi Pico boards and Wireless Raspberry Pi Pico boards.
<text:line-break/>
<text:line-break/>
<draw:frame draw:style-name="mediacenter" draw:name="2" text:anchor-type="paragraph" draw:z-index="2" svg:width="15.875cm" svg:height="7.4167688534641cm"><draw:image xlink:href="Pictures/77d52c4e1dd5326505e886d2be488245.png" xlink:type="simple" xlink:show="embed" xlink:actuate="onLoad"/></draw:frame>
<text:line-break/></text:p>
      <text:p text:style-name="Horizontal_20_Line"/>
      <text:h text:style-name="Heading_20_3" text:outline-level="3"><text:bookmark-start text:name="__RefHeading___non-wireless_raspberry_pi_pico_boards_5"/><text:bookmark-start text:name="non-wireless_raspberry_pi_pico_boards"/>Non-wireless Raspberry Pi Pico boards<text:bookmark-end text:name="__RefHeading___non-wireless_raspberry_pi_pico_boards_5"/><text:bookmark-end text:name="non-wireless_raspberry_pi_pico_boards"/></text:h>
      <text:p text:style-name="Text_20_body"><text:line-break/>
Raspberry Pi Pico and Pico H are first-generation, non-wireless microcontroller boards based on the RP2040 chip. Both boards offer identical hardware capabilities, with the only physical differences being the presence of presoldered header pins on Raspberry Pi Pico H, and the style of the debug connector at the bottom of the boards. For more information, see Debug connector (SWD).
<text:line-break/>
<text:line-break/>
The pinout and board layout for Raspberry Pi Pico and Pico H is the same as for Raspberry Pi Pico 2 and Pico 2 with headers. For more information, see Non-wireless board layout.
<text:line-break/>
<text:line-break/></text:p>
      <text:h text:style-name="Heading_20_4" text:outline-level="4"><text:bookmark-start text:name="__RefHeading___key_features_6"/><text:bookmark-start text:name="key_features"/>Key Features<text:bookmark-end text:name="__RefHeading___key_features_6"/><text:bookmark-end text:name="key_features"/></text:h>
      <text:p text:style-name="Text_20_body"><text:line-break/>
Raspberry Pi Pico and Pico H offer the following key features:</text:p>
      <text:list text:style-name="Numbering_20_1" text:continue-numbering="false">
        <text:list-item>
          <text:p text:style-name="LastListParagraph_Numbering_20_1_Content_First"> RP2040 microcontroller chip, including:</text:p>
        </text:list-item>
      </text:list>
      <text:list text:style-name="List_20_1" text:continue-numbering="false">
        <text:list-item>
          <text:p text:style-name="LastListParagraph_List_20_1_Content_First"> Dual-core M0+ processor.</text:p>
        </text:list-item>
      </text:list>
      <text:list text:style-name="List_20_1" text:continue-numbering="false">
        <text:list-item>
          <text:p text:style-name="LastListParagraph_List_20_1_Content_First"> Flexible clock running up to 133 MHz.</text:p>
        </text:list-item>
      </text:list>
      <text:list text:style-name="List_20_1" text:continue-numbering="false">
        <text:list-item>
          <text:p text:style-name="LastListParagraph_List_20_1_Content_First"> 264 kB of SRAM.</text:p>
        </text:list-item>
      </text:list>
      <text:list text:style-name="List_20_1" text:continue-numbering="false">
        <text:list-item>
          <text:p text:style-name="LastListParagraph_List_20_1_Content_First"> USB 1.1 controller and PHY with device and host support.</text:p>
        </text:list-item>
      </text:list>
      <text:list text:style-name="List_20_1" text:continue-numbering="false">
        <text:list-item>
          <text:p text:style-name="LastListParagraph_List_20_1_Content_First"> Low-power sleep and dormant modes.</text:p>
        </text:list-item>
      </text:list>
      <text:list text:style-name="List_20_1" text:continue-numbering="false">
        <text:list-item>
          <text:p text:style-name="LastListParagraph_List_20_1_Content_First"> Accurate clock and timer.</text:p>
        </text:list-item>
      </text:list>
      <text:list text:style-name="List_20_1" text:continue-numbering="false">
        <text:list-item>
          <text:p text:style-name="LastListParagraph_List_20_1_Content_First"> Accelerated floating-point libraries.</text:p>
        </text:list-item>
      </text:list>
      <text:list text:style-name="List_20_1" text:continue-numbering="false">
        <text:list-item>
          <text:p text:style-name="LastListParagraph_List_20_1_Content_First"> Temperature sensor.</text:p>
        </text:list-item>
      </text:list>
      <text:list text:style-name="List_20_1" text:continue-numbering="false">
        <text:list-item>
          <text:p text:style-name="LastListParagraph_List_20_1_Content_First"> Eight Programmable I/O (PIO) state machines for custom peripheral support.</text:p>
        </text:list-item>
      </text:list>
      <text:list text:style-name="List_20_1" text:continue-numbering="false">
        <text:list-item>
          <text:p text:style-name="LastListParagraph_List_20_1_Content_First"> Flexible, user-programmable high-speed I/O.</text:p>
        </text:list-item>
      </text:list>
      <text:list text:style-name="List_20_1" text:continue-numbering="false">
        <text:list-item>
          <text:p text:style-name="LastListParagraph_List_20_1_Content_First"> Can emulate interfaces such as SD card and VGA.</text:p>
        </text:list-item>
      </text:list>
      <text:list text:style-name="Numbering_20_1" text:continue-numbering="false">
        <text:list-item>
          <text:p text:style-name="LastListParagraph_Numbering_20_1_Content_First"> Board features:</text:p>
        </text:list-item>
      </text:list>
      <text:list text:style-name="List_20_1" text:continue-numbering="false">
        <text:list-item>
          <text:p text:style-name="LastListParagraph_List_20_1_Content_First"> rag-and-drop programming using mass storage over USB.</text:p>
        </text:list-item>
      </text:list>
      <text:list text:style-name="List_20_1" text:continue-numbering="false">
        <text:list-item>
          <text:p text:style-name="LastListParagraph_List_20_1_Content_First"> 2 MB of on-board flash memory.</text:p>
        </text:list-item>
      </text:list>
      <text:list text:style-name="List_20_1" text:continue-numbering="false">
        <text:list-item>
          <text:p text:style-name="LastListParagraph_List_20_1_Content_First"> 26 multi-function GPIO pins. For more information, see Non-wireless board layout.</text:p>
        </text:list-item>
      </text:list>
      <text:list text:style-name="List_20_1" text:continue-numbering="false">
        <text:list-item>
          <text:p text:style-name="LastListParagraph_List_20_1_Content_First"> Debug connector. For more information, see Debug connector (SWD).</text:p>
        </text:list-item>
      </text:list>
      <text:list text:style-name="Numbering_20_1" text:continue-numbering="false">
        <text:list-item>
          <text:p text:style-name="LastListParagraph_Numbering_20_1_Content_First"> Peripheral interfaces:</text:p>
        </text:list-item>
      </text:list>
      <text:list text:style-name="List_20_1" text:continue-numbering="false">
        <text:list-item>
          <text:p text:style-name="LastListParagraph_List_20_1_Content_First"> Two SPI</text:p>
        </text:list-item>
      </text:list>
      <text:list text:style-name="List_20_1" text:continue-numbering="false">
        <text:list-item>
          <text:p text:style-name="LastListParagraph_List_20_1_Content_First"> Two I2C</text:p>
        </text:list-item>
      </text:list>
      <text:list text:style-name="List_20_1" text:continue-numbering="false">
        <text:list-item>
          <text:p text:style-name="LastListParagraph_List_20_1_Content_First"> Two UART</text:p>
        </text:list-item>
      </text:list>
      <text:list text:style-name="List_20_1" text:continue-numbering="false">
        <text:list-item>
          <text:p text:style-name="LastListParagraph_List_20_1_Content_First"> Three 12-bit ADC</text:p>
        </text:list-item>
      </text:list>
      <text:list text:style-name="List_20_1" text:continue-numbering="false">
        <text:list-item>
          <text:p text:style-name="LastListParagraph_List_20_1_Content_First"> 16 PWM channels</text:p>
        </text:list-item>
      </text:list>
      <text:p text:style-name="Horizontal_20_Line"/>
      <text:h text:style-name="Heading_20_3" text:outline-level="3"><text:bookmark-start text:name="__RefHeading___wireless_raspberry_pi_pico_boards_7"/><text:bookmark-start text:name="wireless_raspberry_pi_pico_boards"/>Wireless Raspberry Pi Pico boards<text:bookmark-end text:name="__RefHeading___wireless_raspberry_pi_pico_boards_7"/><text:bookmark-end text:name="wireless_raspberry_pi_pico_boards"/></text:h>
      <text:p text:style-name="Text_20_body"><text:line-break/>
Raspberry Pi Pico W and Pico WH are first-generation, wireless microcontroller boards based on the RP2040 chip. Both boards offer identical hardware capabilities, with the only physical differences being the presence of presoldered header pins on Raspberry Pi Pico WH, and the style of the debug connector below the microcontroller.
<text:line-break/>
<text:line-break/>
The pinout and board layout for Raspberry Pi Pico W and Pico WH is the same as for Raspberry Pi Pico 2 W and Pico 2 W with headers.
<text:line-break/></text:p>
      <text:h text:style-name="Heading_20_3" text:outline-level="3"><text:bookmark-start text:name="__RefHeading___key_features_8"/><text:bookmark-start text:name="key_features1"/>Key Features<text:bookmark-end text:name="__RefHeading___key_features_8"/><text:bookmark-end text:name="key_features1"/></text:h>
      <text:p text:style-name="Text_20_body">Raspberry Pi Pico W and Pico WH offer the same key features as Raspberry Pi Pico and Pico H, but with added wireless functionality. Specifically, Raspberry Pi Pico W and Pico WH offer the following key features:
<text:line-break/></text:p>
      <text:h text:style-name="Heading_20_4" text:outline-level="4"><text:bookmark-start text:name="__RefHeading___rp2040_microcontroller_chip_9"/><text:bookmark-start text:name="rp2040_microcontroller_chip"/>RP2040 microcontroller chip<text:bookmark-end text:name="__RefHeading___rp2040_microcontroller_chip_9"/><text:bookmark-end text:name="rp2040_microcontroller_chip"/></text:h>
      <text:p text:style-name="Text_20_body">Including:</text:p>
      <text:list text:style-name="List_20_1" text:continue-numbering="false">
        <text:list-item>
          <text:p text:style-name="LastListParagraph_List_20_1_Content_First"> Dual-core M0+ processor.</text:p>
        </text:list-item>
      </text:list>
      <text:list text:style-name="List_20_1" text:continue-numbering="false">
        <text:list-item>
          <text:p text:style-name="LastListParagraph_List_20_1_Content_First"> Flexible clock running up to 133 MHz.</text:p>
        </text:list-item>
      </text:list>
      <text:list text:style-name="List_20_1" text:continue-numbering="false">
        <text:list-item>
          <text:p text:style-name="LastListParagraph_List_20_1_Content_First"> 264 kB of SRAM.</text:p>
        </text:list-item>
      </text:list>
      <text:list text:style-name="List_20_1" text:continue-numbering="false">
        <text:list-item>
          <text:p text:style-name="LastListParagraph_List_20_1_Content_First"> USB 1.1 controller and PHY with device and host support.</text:p>
        </text:list-item>
      </text:list>
      <text:list text:style-name="List_20_1" text:continue-numbering="false">
        <text:list-item>
          <text:p text:style-name="LastListParagraph_List_20_1_Content_First"> Low-power sleep and dormant modes.</text:p>
        </text:list-item>
      </text:list>
      <text:list text:style-name="List_20_1" text:continue-numbering="false">
        <text:list-item>
          <text:p text:style-name="LastListParagraph_List_20_1_Content_First"> Accurate clock and timer.</text:p>
        </text:list-item>
      </text:list>
      <text:list text:style-name="List_20_1" text:continue-numbering="false">
        <text:list-item>
          <text:p text:style-name="LastListParagraph_List_20_1_Content_First"> Accelerated floating-point libraries.</text:p>
        </text:list-item>
      </text:list>
      <text:list text:style-name="List_20_1" text:continue-numbering="false">
        <text:list-item>
          <text:p text:style-name="LastListParagraph_List_20_1_Content_First"> Temperature sensor.</text:p>
        </text:list-item>
      </text:list>
      <text:list text:style-name="List_20_1" text:continue-numbering="false">
        <text:list-item>
          <text:p text:style-name="LastListParagraph_List_20_1_Content_First"> Eight Programmable I/O (PIO) state machines for custom peripheral support.</text:p>
        </text:list-item>
      </text:list>
      <text:list text:style-name="List_20_1" text:continue-numbering="false">
        <text:list-item>
          <text:p text:style-name="LastListParagraph_List_20_1_Content_First"> Flexible, user-programmable high-speed I/O.</text:p>
        </text:list-item>
      </text:list>
      <text:list text:style-name="List_20_1" text:continue-numbering="false">
        <text:list-item>
          <text:p text:style-name="LastListParagraph_List_20_1_Content_First"> Can emulate interfaces such as SD card and VGA.</text:p>
        </text:list-item>
      </text:list>
      <text:h text:style-name="Heading_20_4" text:outline-level="4"><text:bookmark-start text:name="__RefHeading___board_features_10"/><text:bookmark-start text:name="board_features"/>Board features<text:bookmark-end text:name="__RefHeading___board_features_10"/><text:bookmark-end text:name="board_features"/></text:h>
      <text:list text:style-name="List_20_1" text:continue-numbering="false">
        <text:list-item>
          <text:p text:style-name="LastListParagraph_List_20_1_Content_First"> Drag-and-drop programming using mass storage over USB.</text:p>
        </text:list-item>
      </text:list>
      <text:list text:style-name="List_20_1" text:continue-numbering="false">
        <text:list-item>
          <text:p text:style-name="LastListParagraph_List_20_1_Content_First"> 2 MB of on-board flash memory.</text:p>
        </text:list-item>
      </text:list>
      <text:list text:style-name="List_20_1" text:continue-numbering="false">
        <text:list-item>
          <text:p text:style-name="LastListParagraph_List_20_1_Content_First"> 26 multi-function GPIO pins. For more information.</text:p>
        </text:list-item>
      </text:list>
      <text:list text:style-name="List_20_1" text:continue-numbering="false">
        <text:list-item>
          <text:p text:style-name="LastListParagraph_List_20_1_Content_First"> Debug connector. For more information.</text:p>
        </text:list-item>
      </text:list>
      <text:h text:style-name="Heading_20_4" text:outline-level="4"><text:bookmark-start text:name="__RefHeading___peripheral_interfaces_11"/><text:bookmark-start text:name="peripheral_interfaces"/>Peripheral interfaces:<text:bookmark-end text:name="__RefHeading___peripheral_interfaces_11"/><text:bookmark-end text:name="peripheral_interfaces"/></text:h>
      <text:list text:style-name="List_20_1" text:continue-numbering="false">
        <text:list-item>
          <text:p text:style-name="LastListParagraph_List_20_1_Content_First"> Two SPI</text:p>
        </text:list-item>
      </text:list>
      <text:list text:style-name="List_20_1" text:continue-numbering="false">
        <text:list-item>
          <text:p text:style-name="LastListParagraph_List_20_1_Content_First"> Two I2C</text:p>
        </text:list-item>
      </text:list>
      <text:list text:style-name="List_20_1" text:continue-numbering="false">
        <text:list-item>
          <text:p text:style-name="LastListParagraph_List_20_1_Content_First"> Two UART</text:p>
        </text:list-item>
      </text:list>
      <text:list text:style-name="List_20_1" text:continue-numbering="false">
        <text:list-item>
          <text:p text:style-name="LastListParagraph_List_20_1_Content_First"> Three 12-bit ADC</text:p>
        </text:list-item>
      </text:list>
      <text:list text:style-name="List_20_1" text:continue-numbering="false">
        <text:list-item>
          <text:p text:style-name="LastListParagraph_List_20_1_Content_First"> 16 PWM channels</text:p>
        </text:list-item>
      </text:list>
      <text:h text:style-name="Heading_20_4" text:outline-level="4"><text:bookmark-start text:name="__RefHeading___wireless_connectivity_12"/><text:bookmark-start text:name="wireless_connectivity"/>Wireless connectivity<text:bookmark-end text:name="__RefHeading___wireless_connectivity_12"/><text:bookmark-end text:name="wireless_connectivity"/></text:h>
      <text:list text:style-name="List_20_1" text:continue-numbering="false">
        <text:list-item>
          <text:p text:style-name="LastListParagraph_List_20_1_Content_First"> Wi-Fi (802.11n):</text:p>
        </text:list-item>
      </text:list>
      <text:list text:style-name="List_20_1" text:continue-numbering="false">
        <text:list-item>
          <text:p text:style-name="LastListParagraph_List_20_1_Content_First"> Single-band (2.4 GHz).</text:p>
        </text:list-item>
      </text:list>
      <text:list text:style-name="List_20_1" text:continue-numbering="false">
        <text:list-item>
          <text:p text:style-name="LastListParagraph_List_20_1_Content_First"> WPA3, a modern security protocol for wireless connectivity.</text:p>
        </text:list-item>
      </text:list>
      <text:list text:style-name="List_20_1" text:continue-numbering="false">
        <text:list-item>
          <text:p text:style-name="LastListParagraph_List_20_1_Content_First"> Soft access point for broadcasting a Wi-Fi network, supporting up to four clients.</text:p>
        </text:list-item>
      </text:list>
      <text:p text:style-name="Text_20_body"><text:line-break/></text:p>
      <text:list text:style-name="List_20_1" text:continue-numbering="false">
        <text:list-item>
          <text:p text:style-name="LastListParagraph_List_20_1_Content_First"> Bluetooth 5.2:</text:p>
        </text:list-item>
      </text:list>
      <text:list text:style-name="List_20_1" text:continue-numbering="false">
        <text:list-item>
          <text:p text:style-name="LastListParagraph_List_20_1_Content_First"> Support for Bluetooth Low Energy (BLE) Central and Peripheral roles.</text:p>
        </text:list-item>
      </text:list>
      <text:list text:style-name="List_20_1" text:continue-numbering="false">
        <text:list-item>
          <text:p text:style-name="LastListParagraph_List_20_1_Content_First"> Support for Bluetooth Classic.</text:p>
        </text:list-item>
      </text:list>
      <text:p text:style-name="Horizontal_20_Line"/>
      <text:h text:style-name="Heading_20_2" text:outline-level="2"><text:bookmark-start text:name="__RefHeading___raspberry_pi_pico_2_13"/><text:bookmark-start text:name="raspberry_pi_pico_2"/>Raspberry Pi Pico 2<text:bookmark-end text:name="__RefHeading___raspberry_pi_pico_2_13"/><text:bookmark-end text:name="raspberry_pi_pico_2"/></text:h>
      <text:p text:style-name="Text_20_body"><text:line-break/>
Raspberry Pi Pico 2 is based on the RP2350 microcontroller chip. It comes in four variants, listed in Table 2. Unlike Raspberry Pi Pico H and Pico WH, 'headers' isn’t shortened to 'H'.
<text:line-break/>
<text:line-break/>
<draw:frame draw:style-name="mediacenter" draw:name="3" text:anchor-type="paragraph" draw:z-index="3" svg:width="15.875cm" svg:height="3.5384036144578cm"><draw:image xlink:href="Pictures/9026e98903cb820528623a2115e023f3.png" xlink:type="simple" xlink:show="embed" xlink:actuate="onLoad"/></draw:frame></text:p>
      <text:p text:style-name="Text_20_body">The table above provides a visual reference for the four Raspberry Pi Pico 2 variants as seen from the top. Visually, these variants differ most obviously based on:</text:p>
      <text:list text:style-name="List_20_1" text:continue-numbering="false">
        <text:list-item>
          <text:p text:style-name="LastListParagraph_List_20_1_Content_First"> The presence or absence of a wireless component.</text:p>
        </text:list-item>
      </text:list>
      <text:list text:style-name="List_20_1" text:continue-numbering="false">
        <text:list-item>
          <text:p text:style-name="LastListParagraph_List_20_1_Content_First"> The presence or absence of presoldered header pins.</text:p>
        </text:list-item>
      </text:list>
      <text:list text:style-name="List_20_1" text:continue-numbering="false">
        <text:list-item>
          <text:p text:style-name="LastListParagraph_List_20_1_Content_First"> The location and type of Serial Wire Debug (SWD) interface.</text:p>
        </text:list-item>
      </text:list>
      <text:h text:style-name="Heading_20_4" text:outline-level="4"><text:bookmark-start text:name="__RefHeading___pico_2_hardware_14"/><text:bookmark-start text:name="pico_2_hardware"/>Pico 2 Hardware<text:bookmark-end text:name="__RefHeading___pico_2_hardware_14"/><text:bookmark-end text:name="pico_2_hardware"/></text:h>
      <text:p text:style-name="Text_20_body"><text:line-break/>
<draw:frame draw:style-name="mediacenter" draw:name="4" text:anchor-type="paragraph" draw:z-index="4" svg:width="15.875cm" svg:height="7.4022596843615cm"><draw:image xlink:href="Pictures/7708f892b4c7b2bd24e85859d7e2ee7e.png" xlink:type="simple" xlink:show="embed" xlink:actuate="onLoad"/></draw:frame>
<text:line-break/></text:p>
      <text:p text:style-name="Horizontal_20_Line"/>
      <text:h text:style-name="Heading_20_3" text:outline-level="3"><text:bookmark-start text:name="__RefHeading___wireless_raspberry_pi_pico_2_boards_15"/><text:bookmark-start text:name="wireless_raspberry_pi_pico_2_boards"/>Wireless Raspberry Pi Pico 2 boards<text:bookmark-end text:name="__RefHeading___wireless_raspberry_pi_pico_2_boards_15"/><text:bookmark-end text:name="wireless_raspberry_pi_pico_2_boards"/></text:h>
      <text:p text:style-name="Text_20_body">Raspberry Pi Pico 2 W and Pico 2 W with headers are wireless microcontroller boards based on the RP2350 chip. Both boards offer identical hardware capabilities, with the only physical differences being the presence of presoldered header pins on Raspberry Pi Pico 2 with headers, and the style of the debug connector below the microcontroller.
<text:line-break/>
<text:line-break/>
The pinout and board layout for Raspberry Pi Pico 2 W and Pico 2 W with headers is the same as for Raspberry Pi Pico W and Pico WH
<text:line-break/></text:p>
      <text:h text:style-name="Heading_20_3" text:outline-level="3"><text:bookmark-start text:name="__RefHeading___key_features_16"/><text:bookmark-start text:name="key_features2"/>Key Features<text:bookmark-end text:name="__RefHeading___key_features_16"/><text:bookmark-end text:name="key_features2"/></text:h>
      <text:p text:style-name="Text_20_body">Raspberry Pi Pico 2 W and Pico 2 W with headers offer the same key features as Raspberry Pi Pico 2 and Pico 2 with headers, but with added wireless functionality. Specifically, Raspberry Pi Pico 2 W and Pico 2 W with headers offer the following key features:</text:p>
      <text:h text:style-name="Heading_20_4" text:outline-level="4"><text:bookmark-start text:name="__RefHeading___rp2350_microcontroller_chip_17"/><text:bookmark-start text:name="rp2350_microcontroller_chip"/>RP2350 microcontroller chip<text:bookmark-end text:name="__RefHeading___rp2350_microcontroller_chip_17"/><text:bookmark-end text:name="rp2350_microcontroller_chip"/></text:h>
      <text:p text:style-name="Text_20_body">Including:
<text:line-break/></text:p>
      <text:list text:style-name="List_20_1" text:continue-numbering="false">
        <text:list-item>
          <text:p text:style-name="LastListParagraph_List_20_1_Content_First"> A choice of CPU architectures that can run tasks in parallel. For more information, see Architecture switching:</text:p>
        </text:list-item>
      </text:list>
      <text:list text:style-name="List_20_1" text:continue-numbering="false">
        <text:list-item>
          <text:p text:style-name="LastListParagraph_List_20_1_Content_First"> Dual-core Arm Cortex-M33.</text:p>
        </text:list-item>
      </text:list>
      <text:list text:style-name="List_20_1" text:continue-numbering="false">
        <text:list-item>
          <text:p text:style-name="LastListParagraph_List_20_1_Content_First"> Dual-core Hazard3 RISC-V processor.</text:p>
        </text:list-item>
      </text:list>
      <text:list text:style-name="List_20_1" text:continue-numbering="false">
        <text:list-item>
          <text:p text:style-name="LastListParagraph_List_20_1_Content_First"> Flexible clock running up to 150 MHz.</text:p>
        </text:list-item>
      </text:list>
      <text:list text:style-name="List_20_1" text:continue-numbering="false">
        <text:list-item>
          <text:p text:style-name="LastListParagraph_List_20_1_Content_First"> 520 kB of SRAM.</text:p>
        </text:list-item>
      </text:list>
      <text:list text:style-name="List_20_1" text:continue-numbering="false">
        <text:list-item>
          <text:p text:style-name="LastListParagraph_List_20_1_Content_First"> USB 1.1 controller and PHY with device and host support.</text:p>
        </text:list-item>
      </text:list>
      <text:list text:style-name="List_20_1" text:continue-numbering="false">
        <text:list-item>
          <text:p text:style-name="LastListParagraph_List_20_1_Content_First"> Low-power sleep and dormant modes.</text:p>
        </text:list-item>
      </text:list>
      <text:list text:style-name="List_20_1" text:continue-numbering="false">
        <text:list-item>
          <text:p text:style-name="LastListParagraph_List_20_1_Content_First"> Accurate clock and timer.</text:p>
        </text:list-item>
      </text:list>
      <text:list text:style-name="List_20_1" text:continue-numbering="false">
        <text:list-item>
          <text:p text:style-name="LastListParagraph_List_20_1_Content_First"> Temperature sensor.</text:p>
        </text:list-item>
      </text:list>
      <text:list text:style-name="List_20_1" text:continue-numbering="false">
        <text:list-item>
          <text:p text:style-name="LastListParagraph_List_20_1_Content_First"> Twelve Programmable I/O (PIO) state machines for custom peripheral support.</text:p>
        </text:list-item>
      </text:list>
      <text:list text:style-name="List_20_1" text:continue-numbering="false">
        <text:list-item>
          <text:p text:style-name="LastListParagraph_List_20_1_Content_First"> Flexible, user-programmable high-speed I/O.</text:p>
        </text:list-item>
      </text:list>
      <text:list text:style-name="List_20_1" text:continue-numbering="false">
        <text:list-item>
          <text:p text:style-name="LastListParagraph_List_20_1_Content_First"> Can emulate interfaces such as SD card and VGA.</text:p>
        </text:list-item>
      </text:list>
      <text:p text:style-name="Text_20_body"><text:line-break/></text:p>
      <text:h text:style-name="Heading_20_4" text:outline-level="4"><text:bookmark-start text:name="__RefHeading___board_features_18"/><text:bookmark-start text:name="board_features1"/>Board Features<text:bookmark-end text:name="__RefHeading___board_features_18"/><text:bookmark-end text:name="board_features1"/></text:h>
      <text:list text:style-name="List_20_1" text:continue-numbering="false">
        <text:list-item>
          <text:p text:style-name="LastListParagraph_List_20_1_Content_First"> rag-and-drop programming using mass storage over USB.</text:p>
        </text:list-item>
      </text:list>
      <text:list text:style-name="List_20_1" text:continue-numbering="false">
        <text:list-item>
          <text:p text:style-name="LastListParagraph_List_20_1_Content_First"> 4 MB of on-board flash memory.</text:p>
        </text:list-item>
      </text:list>
      <text:list text:style-name="List_20_1" text:continue-numbering="false">
        <text:list-item>
          <text:p text:style-name="LastListParagraph_List_20_1_Content_First"> 26 multi-function GPIO pins. For more information, see Non-wireless board layout.</text:p>
        </text:list-item>
      </text:list>
      <text:list text:style-name="List_20_1" text:continue-numbering="false">
        <text:list-item>
          <text:p text:style-name="LastListParagraph_List_20_1_Content_First"> Hardware and software compatibility with Raspberry Pi Pico 1.</text:p>
        </text:list-item>
      </text:list>
      <text:list text:style-name="List_20_1" text:continue-numbering="false">
        <text:list-item>
          <text:p text:style-name="LastListParagraph_List_20_1_Content_First"> Two timers with 4 alarms, and an AON timer.</text:p>
        </text:list-item>
      </text:list>
      <text:list text:style-name="List_20_1" text:continue-numbering="false">
        <text:list-item>
          <text:p text:style-name="LastListParagraph_List_20_1_Content_First"> Debug connector</text:p>
        </text:list-item>
      </text:list>
      <text:p text:style-name="Text_20_body"><text:line-break/></text:p>
      <text:h text:style-name="Heading_20_4" text:outline-level="4"><text:bookmark-start text:name="__RefHeading___peripheral_interfaces_19"/><text:bookmark-start text:name="peripheral_interfaces1"/>Peripheral interfaces<text:bookmark-end text:name="__RefHeading___peripheral_interfaces_19"/><text:bookmark-end text:name="peripheral_interfaces1"/></text:h>
      <text:list text:style-name="List_20_1" text:continue-numbering="false">
        <text:list-item>
          <text:p text:style-name="LastListParagraph_List_20_1_Content_First"> Two SPI</text:p>
        </text:list-item>
      </text:list>
      <text:list text:style-name="List_20_1" text:continue-numbering="false">
        <text:list-item>
          <text:p text:style-name="LastListParagraph_List_20_1_Content_First"> Two I2C</text:p>
        </text:list-item>
      </text:list>
      <text:list text:style-name="List_20_1" text:continue-numbering="false">
        <text:list-item>
          <text:p text:style-name="LastListParagraph_List_20_1_Content_First"> Two UART</text:p>
        </text:list-item>
      </text:list>
      <text:list text:style-name="List_20_1" text:continue-numbering="false">
        <text:list-item>
          <text:p text:style-name="LastListParagraph_List_20_1_Content_First"> Three 12-bit ADC</text:p>
        </text:list-item>
      </text:list>
      <text:list text:style-name="List_20_1" text:continue-numbering="false">
        <text:list-item>
          <text:p text:style-name="LastListParagraph_List_20_1_Content_First"> 16 PWM channels</text:p>
        </text:list-item>
      </text:list>
      <text:p text:style-name="Text_20_body"><text:line-break/></text:p>
      <text:h text:style-name="Heading_20_4" text:outline-level="4"><text:bookmark-start text:name="__RefHeading___wireless_connectivity_20"/><text:bookmark-start text:name="wireless_connectivity1"/>Wireless connectivity<text:bookmark-end text:name="__RefHeading___wireless_connectivity_20"/><text:bookmark-end text:name="wireless_connectivity1"/></text:h>
      <text:list text:style-name="List_20_1" text:continue-numbering="false">
        <text:list-item>
          <text:p text:style-name="List_20_1_Content_First"> Wi-Fi (802.11n):</text:p>
        </text:list-item>
        <text:list-item/>
        <text:list-item>
          <text:p text:style-name="List_20_1_Content"> Single-band (2.4 GHz).</text:p>
        </text:list-item>
        <text:list-item/>
        <text:list-item>
          <text:p text:style-name="List_20_1_Content"> WPA3, a modern security protocol for wireless connectivity.</text:p>
        </text:list-item>
        <text:list-item/>
        <text:list-item>
          <text:p text:style-name="List_20_1_Content"> Soft access point for broadcasting a Wi-Fi network, supporting up to four clients.</text:p>
        </text:list-item>
        <text:list-item/>
        <text:list-item>
          <text:p text:style-name="List_20_1_Content"> Bluetooth 5.2:</text:p>
        </text:list-item>
        <text:list-item/>
        <text:list-item>
          <text:p text:style-name="List_20_1_Content"> Support for Bluetooth Low Energy (BLE) Central and Peripheral roles.</text:p>
        </text:list-item>
        <text:list-item/>
        <text:list-item>
          <text:p text:style-name="List_20_1_Content_Last"> Support for Bluetooth Classic.</text:p>
        </text:list-item>
      </text:list>
      <text:p text:style-name="Text_20_body"><text:line-break/></text:p>
      <text:p text:style-name="Horizontal_20_Line"/>
      <text:h text:style-name="Heading_20_3" text:outline-level="3"><text:bookmark-start text:name="__RefHeading___wireless_details_21"/><text:bookmark-start text:name="wireless_details"/>Wireless Details<text:bookmark-end text:name="__RefHeading___wireless_details_21"/><text:bookmark-end text:name="wireless_details"/></text:h>
      <text:p text:style-name="Text_20_body">Wireless Raspberry Pi Pico models (Raspberry Pi Pico W, Pico WH, Pico 2 W, and Pico 2 W with headers) integrate Wi-Fi and Bluetooth connectivity directly into the board, making them suitable for connected and IoT applications, without requiring external radio modules.
<text:line-break/></text:p>
      <text:h text:style-name="Heading_20_4" text:outline-level="4"><text:bookmark-start text:name="__RefHeading___wireless_hardware_and_antenna_22"/><text:bookmark-start text:name="wireless_hardware_and_antenna"/>Wireless hardware and antenna<text:bookmark-end text:name="__RefHeading___wireless_hardware_and_antenna_22"/><text:bookmark-end text:name="wireless_hardware_and_antenna"/></text:h>
      <text:p text:style-name="Text_20_body">Wireless Raspberry Pi Pico models use the Infineon CYW43439 wireless chip, connected to the on-board microcontroller through an SPI interface operating at up to 33 MHz. Wireless Raspberry Pi Pico models also feature an on-board antenna licensed from ABRACON (formerly ProAnt).
<text:line-break/>
<text:line-break/>
Because this wireless subsystem shares some of the pins, some interface signals are multiplexed with other board functions.
<text:line-break/></text:p>
      <text:list text:style-name="List_20_1" text:continue-numbering="false">
        <text:list-item>
          <text:p text:style-name="LastListParagraph_List_20_1_Content_First"> The SPI clock line (CLK) is shared with the VSYS voltage monitor, and so the ADC can only read VSYS when no SPI transaction is in progress.</text:p>
        </text:list-item>
      </text:list>
      <text:list text:style-name="List_20_1" text:continue-numbering="false">
        <text:list-item>
          <text:p text:style-name="LastListParagraph_List_20_1_Content_First"> The Infineon CYW43439 DIN/OUT and IRQ signals share a pin, so you can only check for interrupt requests (IRQ) when no SPI transaction is in progress.</text:p>
        </text:list-item>
      </text:list>
      <text:p text:style-name="Text_20_body">For optimal wireless performance, keep the antenna space free. Placing metal near or under the antenna can significantly reduce signal gain and bandwidth; grounded metal placed along the sides of the antenna can improve the antenna’s bandwidth.</text:p>
      <text:h text:style-name="Heading_20_4" text:outline-level="4"><text:bookmark-start text:name="__RefHeading___wireless_software_licensing_23"/><text:bookmark-start text:name="wireless_software_licensing"/>Wireless software licensing<text:bookmark-end text:name="__RefHeading___wireless_software_licensing_23"/><text:bookmark-end text:name="wireless_software_licensing"/></text:h>
      <text:p text:style-name="Text_20_body">The software libraries, libcyw43 and BTstack, are free to use for non-commercial projects. However, Raspberry Pi has negotiated special commercial rights for Raspberry Pi Pico and microcontroller users. This means that users are granted a free licence for commercial use for projects built with:</text:p>
      <text:list text:style-name="List_20_1" text:continue-numbering="false">
        <text:list-item>
          <text:p text:style-name="LastListParagraph_List_20_1_Content_First"> Wireless Raspberry Pi Pico boards (Raspberry Pi Pico W, Pico WH, Pico 2 W, and Pico 2 W with headers).</text:p>
        </text:list-item>
      </text:list>
      <text:list text:style-name="List_20_1" text:continue-numbering="false">
        <text:list-item>
          <text:p text:style-name="LastListParagraph_List_20_1_Content_First"> A combination of RP2040 and CYW43439, or RP2350 and CYW43439.</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9:49</meta:creation-date>
    <dc:creator>Generated</dc:creator>
    <dc:date>2026-08-19T21::39:49</dc:date>
    <dc:language>en-US</dc:language>
    <meta:editing-cycles>1</meta:editing-cycles>
    <meta:editing-duration>PT0S</meta:editing-duration>
    <dc:title>raspberry_pi_pico_hardware</dc:title>
  </office:meta>
</office:document-meta>
</file>