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324b0a2928a31edfc2151cf8e81a0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_pi_and_sd_cards"/><text:bookmark-start text:name="__RefHeading___raspberry_pi_and_sd_cards_1"/><text:bookmark-start text:name="raspberry_pi_and_sd_cards"/>Raspberry Pi and SD Cards<text:bookmark-end text:name="__RefHeading___raspberry_pi_and_sd_cards_1"/><text:bookmark-end text:name="raspberry_pi_and_sd_cards"/></text:h>
      <text:p text:style-name="Horizontal_20_Line"/>
      <text:p text:style-name="Text_20_body"><text:line-break/>
The Raspberry Pi 1/2/3 and Zero all boot from Micro SD Cards, while the Raspberry Pi3 can boot from USB devices, you still need a working Micro SD Card to setup this up from.
<text:line-break/>
<text:line-break/>
There are a few considerations when using SD Cards, firstly you have to prepare the SD Card, then get the software on to it. And there are a couple of tools to use that will make this much simpler.
<text:line-break/>
<text:line-break/></text:p>
      <text:h text:style-name="Heading_20_3" text:outline-level="3"><text:bookmark-start text:name="__RefHeading___sdformatter_2"/><text:bookmark-start text:name="sdformatter"/>SDFormatter<text:bookmark-end text:name="__RefHeading___sdformatter_2"/><text:bookmark-end text:name="sdformatter"/></text:h>
      <text:p text:style-name="Text_20_body"><text:line-break/>
<draw:frame draw:style-name="media" draw:name="0" text:anchor-type="as-char" draw:z-index="0" svg:width="2.6458333333333cm" style:rel-width="100%" svg:height="3.5935945273632cm" style:rel-height="scale"><draw:image xlink:href="Pictures/3324b0a2928a31edfc2151cf8e81a00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8:54</meta:creation-date>
    <dc:creator>Generated</dc:creator>
    <dc:date>2026-08-19T23::18:54</dc:date>
    <dc:language>en-US</dc:language>
    <meta:editing-cycles>1</meta:editing-cycles>
    <meta:editing-duration>PT0S</meta:editing-duration>
    <dc:title>raspberry_pi_and_sd_cards</dc:title>
  </office:meta>
</office:document-meta>
</file>