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e6caea139f6dacc1f89cb3364ab9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miscuous_mode"/><text:bookmark-start text:name="__RefHeading___promiscuous_mode_1"/><text:bookmark-start text:name="promiscuous_mode"/>Promiscuous Mode<text:bookmark-end text:name="__RefHeading___promiscuous_mode_1"/><text:bookmark-end text:name="promiscuous_mode"/></text:h>
      <text:p text:style-name="Text_20_body"><text:span text:style-name="">Jul 2017</text:span>
<text:line-break/>
<text:line-break/></text:p>
      <text:p text:style-name="Horizontal_20_Line"/>
      <text:p text:style-name="Text_20_body">This setting caught me out when I was trying to use tcpdump to capture some multicast traffic. Normally, the capture service (in this case tcpdump ) puts the interface in to 'Promiscuous' mode, but I was still not able to capture any multicast traffic.
<text:line-break/>
<text:line-break/>
I used the ESXi web interface to edit the Port Group to enable Promiscuous mode manually.
<text:line-break/>
<draw:frame draw:style-name="mediacenter" draw:name="0" text:anchor-type="paragraph" draw:z-index="0" svg:width="15.875cm" svg:height="9.3238021638331cm"><draw:image xlink:href="Pictures/2fe6caea139f6dacc1f89cb3364ab95b.jpg" xlink:type="simple" xlink:show="embed" xlink:actuate="onLoad"/></draw:frame>
<text:line-break/>
After this, tcpdump was able to see the incoming multicas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8:44</meta:creation-date>
    <dc:creator>Generated</dc:creator>
    <dc:date>2026-08-19T20::58:44</dc:date>
    <dc:language>en-US</dc:language>
    <meta:editing-cycles>1</meta:editing-cycles>
    <meta:editing-duration>PT0S</meta:editing-duration>
    <dc:title>promiscuous_mode</dc:title>
  </office:meta>
</office:document-meta>
</file>