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a563d52dc9f4e36a048e4d14fedbc81.jpg"/>
  <manifest:file-entry manifest:media-type="image/jpeg" manifest:full-path="Pictures/a9299b443050efccecdc92c5d1fe1054.jpg"/>
  <manifest:file-entry manifest:media-type="image/jpeg" manifest:full-path="Pictures/5b5de2ddc2351dfbd410a83c0463a1a1.jpg"/>
  <manifest:file-entry manifest:media-type="image/jpeg" manifest:full-path="Pictures/713d7bb8dc3c3ce26bdc77529e45512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inted_circuit_photos"/><text:bookmark-start text:name="__RefHeading___printed_circuit_photos_1"/><text:bookmark-start text:name="printed_circuit_photos"/>Printed Circuit Photos<text:bookmark-end text:name="__RefHeading___printed_circuit_photos_1"/><text:bookmark-end text:name="printed_circuit_photos"/></text:h>
      <text:p text:style-name="Text_20_body"><text:span text:style-name="">Mar 2017</text:span>
<text:line-break/>
<text:line-break/></text:p>
      <text:p text:style-name="Horizontal_20_Line"/>
      <text:p text:style-name="Text_20_body">Please bear in mind the current PCB revision is <text:span text:style-name="">v3.1</text:span>. This is due to errors found in the early builds (mostly to do with hole sizes). Once the <text:span text:style-name="">v3.1</text:span> boards have arrived and been tested, I will upload those photos here.
<text:line-break/>
<text:line-break/></text:p>
      <text:p text:style-name="Horizontal_20_Line"/>
      <text:h text:style-name="Heading_20_3" text:outline-level="3"><text:bookmark-start text:name="__RefHeading___the_bare_pcb_2"/><text:bookmark-start text:name="the_bare_pcb"/>The Bare PCB<text:bookmark-end text:name="__RefHeading___the_bare_pcb_2"/><text:bookmark-end text:name="the_bare_pcb"/></text:h>
      <text:p text:style-name="Text_20_body"><text:line-break/>
<draw:frame draw:style-name="media" draw:name="0" text:anchor-type="as-char" draw:z-index="0" svg:width="15.875cm" svg:height="6.7650106269926cm"><draw:image xlink:href="Pictures/6a563d52dc9f4e36a048e4d14fedbc81.jpg" xlink:type="simple" xlink:show="embed" xlink:actuate="onLoad"/></draw:frame>
<text:line-break/></text:p>
      <text:p text:style-name="Horizontal_20_Line"/>
      <text:h text:style-name="Heading_20_3" text:outline-level="3"><text:bookmark-start text:name="__RefHeading___pbc_bottom_with_40w_header_3"/><text:bookmark-start text:name="pbc_bottom_with_40w_header"/>PBC Bottom with 40W Header<text:bookmark-end text:name="__RefHeading___pbc_bottom_with_40w_header_3"/><text:bookmark-end text:name="pbc_bottom_with_40w_header"/></text:h>
      <text:p text:style-name="Text_20_body"><text:line-break/>
<draw:frame draw:style-name="media" draw:name="1" text:anchor-type="as-char" draw:z-index="1" svg:width="15.875cm" svg:height="7.3514497878359cm"><draw:image xlink:href="Pictures/a9299b443050efccecdc92c5d1fe1054.jpg" xlink:type="simple" xlink:show="embed" xlink:actuate="onLoad"/></draw:frame>
<text:line-break/></text:p>
      <text:p text:style-name="Horizontal_20_Line"/>
      <text:h text:style-name="Heading_20_3" text:outline-level="3"><text:bookmark-start text:name="__RefHeading___pcb_top_with_ic_sockets_and_resistors_4"/><text:bookmark-start text:name="pcb_top_with_ic_sockets_and_resistors"/>PCB Top with IC Sockets and Resistors<text:bookmark-end text:name="__RefHeading___pcb_top_with_ic_sockets_and_resistors_4"/><text:bookmark-end text:name="pcb_top_with_ic_sockets_and_resistors"/></text:h>
      <text:p text:style-name="Text_20_body"><text:line-break/>
<draw:frame draw:style-name="media" draw:name="2" text:anchor-type="as-char" draw:z-index="2" svg:width="15.875cm" svg:height="7.2739417989418cm"><draw:image xlink:href="Pictures/5b5de2ddc2351dfbd410a83c0463a1a1.jpg" xlink:type="simple" xlink:show="embed" xlink:actuate="onLoad"/></draw:frame>
<text:line-break/></text:p>
      <text:p text:style-name="Horizontal_20_Line"/>
      <text:h text:style-name="Heading_20_3" text:outline-level="3"><text:bookmark-start text:name="__RefHeading___pcb_with_7_segment_led_attached_to_raspberry_pi_zero_5"/><text:bookmark-start text:name="pcb_with_7_segment_led_attached_to_raspberry_pi_zero"/>PCB with 7 Segment LED attached to Raspberry Pi Zero<text:bookmark-end text:name="__RefHeading___pcb_with_7_segment_led_attached_to_raspberry_pi_zero_5"/><text:bookmark-end text:name="pcb_with_7_segment_led_attached_to_raspberry_pi_zero"/></text:h>
      <text:p text:style-name="Text_20_body"><text:line-break/>
<draw:frame draw:style-name="media" draw:name="3" text:anchor-type="as-char" draw:z-index="3" svg:width="15.875cm" svg:height="8.5900725416443cm"><draw:image xlink:href="Pictures/713d7bb8dc3c3ce26bdc77529e455126.jpg" xlink:type="simple" xlink:show="embed" xlink:actuate="onLoad"/></draw:frame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32:13</meta:creation-date>
    <dc:creator>Generated</dc:creator>
    <dc:date>2026-08-19T22::32:13</dc:date>
    <dc:language>en-US</dc:language>
    <meta:editing-cycles>1</meta:editing-cycles>
    <meta:editing-duration>PT0S</meta:editing-duration>
    <dc:title>printed_circuit_photos</dc:title>
  </office:meta>
</office:document-meta>
</file>